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9-5768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7684</text:p>
          </table:table-cell>
        </table:table-row>
        <table:table-row table:style-name="staatscourant.koprow1">
          <table:covered-table-cell/>
          <table:covered-table-cell/>
          <table:table-cell office:value-type="string" table:style-name="staatscourant.publicatiedatumcel">
            <text:p>23 oktober</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Rockanje (RPAS-vluchten)</text:h>
      <text:p text:style-name="ifm_p_font.italic_mt.7.4mm_ifm">17 mei 2019</text:p>
      <text:p text:style-name="ifm_p_font.italic_ifm">Nr. MLA/083/2019</text:p>
      <text:p text:style-name="ifm_p_mt.3.7mm_ifm">De Minister van Defensie,</text:p>
      <text:p text:style-name="ifm_p_mt.3.7mm_ifm">Handelende in overeenstemming met de Minister van Infrastructuur en Waterstaat;</text:p>
      <text:p text:style-name="ifm_p_mt.3.7mm_ifm">Gelezen het verzoek van de commandant van het Operationeel Ondersteunings Commando Land, Joint Intelligence Surveillance Target Acquisition Reconnaissance Commando, 107 Aerial Systembatterij van dinsdag 9 april 2019;</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Puma <text:span text:style-name="ifm_span_font.italic_mt.4.23mm_ifm">Remotely Piloted Aircraft System</text:span> (RPAS) in het kader van bijstandverlening aan de politie wordt als inzetgebied het tijdelijke gebied met beperkingen (TGB) Rockanje aangewezen, begrensd door de volgende coördinaten en hoogten:</text:p>
      <text:p text:style-name="ifm_p_indent.0mm_mleft.7mm_ifm"><text:span text:style-name="ifm_span_font.bold_ifm">TGB Rockanje</text:span></text:p>
      <text:p text:style-name="ifm_p_indent.0mm_mleft.7mm_ifm">van 52°02'48.89"N 004°05'12.02"E naar 51°58'56.18"N 004°13'32.09"E, langs de grens van Rotterdam CTR tegen de wijzers van de klok naar 51°51'38.15"N 004°09'11.75"E, naar 51°49'45.19"N 004°02'41.51"E, naar 51°49'39.28"N 003°55'04.22"E, naar 52°00'42.98"N 003°57'27.28"E en terug naar 52°02'48.89"N 004°05'12.02"E, van grondniveau tot 1000 voet AMSL (zie figuur).</text:p>
      <text:p text:style-name="ifm_p_mt.3.7mm_indent.-7mm_mleft.7mm_ifm">2.<text:tab/>Het TGB Rockanje, genoemd in het eerste lid, wordt ingesteld op de hieronder genoemde dagen en tijdstippen:</text:p>
      <text:p text:style-name="ifm_p_indent.0mm_mleft.7mm_ifm"><text:span text:style-name="ifm_span_font.bold_ifm">Week 21:</text:span></text:p>
      <text:p text:style-name="ifm_p_indent.0mm_mleft.7mm_ifm">woensdag 22 mei 2019 van 20:00 uur tot donderdag 23 mei 2019 05:00 uur lokale tijd. <draw:frame draw:name="Afbeelding1" draw:style-name="frame.picture.inline" draw:z-index="1" svg:height="120mm" svg:width="120mm" text:anchor-type="as-char" style:rel-height="scale" style:rel-width="scale"><draw:image draw:filter-name="PNG - Portable Network Graphics" xlink:actuate="onLoad" xlink:href="Pictures/stcrt-2019-57684-001.png" xlink:show="embed" xlink:type="simple"/></draw:frame><text:line-break/><text:line-break/><text:line-break/></text:p>
      <text:h text:style-name="ifm_p_font.bold_mt.5.08mm_page.keep-with-next_ifm" text:outline-level="2">Artikel<text:s/>2<text:s/></text:h>
      <text:p text:style-name="ifm_p_mt.4.23mm_ifm">Voor het gebruik van het TGB Rockanje gelden de volgende voorwaarden en beperkingen:</text:p>
      <text:p text:style-name="ifm_p_indent.-7mm_mleft.7mm_ifm">a.<text:tab/>het uitvoeren van andere dan bij de inzet betrokken vluchten in het TGB Rockanje is niet toegestaan, met uitzondering van door tussenkomst van Amsterdam FIC gecoördineerde HEMS- en SAR-vluchten en vluchten van de Landelijke eenheid, afdeling Luchtvaart, of vluchten waar werkafspraken en voorwaarden voor zijn vastgelegd met Amsterdam FIC en RPAS Commandant;</text:p>
      <text:p text:style-name="ifm_p_indent.-7mm_mleft.7mm_ifm">b.<text:tab/>gedurende de uitvoering van de vluchten met het RPAS, vluchten overeenkomstig de werkafspraken of een gecoördineerde vlucht binnen het TGB dient te allen tijde contact mogelijk te zijn tussen de uitvoerende eenheid en Amsterdam FIC;</text:p>
      <text:p text:style-name="ifm_p_indent.-7mm_mleft.7mm_ifm">c.<text:tab/>aanvang en beëindiging van de vluchten met het RPAS worden gecoördineerd met Amsterdam FIC, Communicatie Coördinatie Centrum (CCC) Kustwacht en Operations van Heliport Pistoolhaven;</text:p>
      <text:p text:style-name="ifm_p_indent.-7mm_mleft.7mm_ifm">d.<text:tab/>tijdens de uitvoering van de vluchten met het RPAS worden de in het “Operations Manual”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woensdag 22 mei 2019 en vervalt met ingang van vrijdag 24 mei 2019.</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advies van Amsterdam FIC. Met tussenkomst van Amsterdam FIC worden helikopters van Noordzee Helikopters Vlaanderen (NHV) in de gelegenheid gesteld om zich door het TGB van en naar de Pistoolhaven te verplaatsen.</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57684</text:span><text:tab/>23 oktober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57684</text:span><text:tab/>23 oktober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Rockanje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9-5768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7684</meta:user-defined>
    <meta:user-defined meta:name="OVERHEIDop.publicationName">Staatscourant</meta:user-defined>
    <meta:user-defined meta:name="OVERHEID.Organisatietype/OVERHEID.organisationType">ministerie</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Rockanje (RPAS-vluchten)</meta:user-defined>
    <meta:user-defined meta:name="DCTERMS.W3CDTF/DCTERMS.available">2019-10-23</meta:user-defined>
  </office:meta>
</office:document-meta>
</file>