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9-57682-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mt.3.7mm_page.break-before_ifm" style:family="paragraph" style:name="ifm_p_mt.3.7mm_page.break-before_ifm" style:parent-style-name="Basis">
      <style:paragraph-properties fo:margin-top="3.7mm" fo:break-before="page"/>
      <style:text-properties/>
    </style:style>
    <style:style style:class="text" style:display-name="ifm_p_mt.2mm_ifm" style:family="paragraph" style:name="ifm_p_mt.2mm_ifm" style:parent-style-name="Basis">
      <style:paragraph-properties fo:margin-top="2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italic_mt.4.23mm_ifm" style:family="text" style:name="ifm_span_font.italic_mt.4.23mm_ifm">
      <style:text-properties fo:font-style="italic"/>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57682</text:p>
          </table:table-cell>
        </table:table-row>
        <table:table-row table:style-name="staatscourant.koprow1">
          <table:covered-table-cell/>
          <table:covered-table-cell/>
          <table:table-cell office:value-type="string" table:style-name="staatscourant.publicatiedatumcel">
            <text:p>23 oktober</text:p>
          </table:table-cell>
        </table:table-row>
        <table:table-row>
          <table:covered-table-cell/>
          <table:covered-table-cell/>
          <table:table-cell office:value-type="string" table:style-name="staatscourant.publicatiedatumcel">
            <text:p>2019</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Instelling tijdelijk gebied met beperkingen Dordrecht II (RPAS-vluchten)</text:h>
      <text:p text:style-name="ifm_p_font.italic_mt.7.4mm_ifm">11 juli 2019</text:p>
      <text:p text:style-name="ifm_p_font.italic_ifm">Nr. MLA/127/2019</text:p>
      <text:p text:style-name="ifm_p_mt.3.7mm_ifm">De Minister van Defensie,</text:p>
      <text:p text:style-name="ifm_p_mt.3.7mm_ifm">Handelende in overeenstemming met de Minister van Infrastructuur en Waterstaat;</text:p>
      <text:p text:style-name="ifm_p_mt.3.7mm_ifm">Gelezen het verzoek van de commandant van het Operationeel Ondersteunings Commando Land, Joint Intelligence Surveillance Target Acquisition Reconnaissance Commando, 107 Aerial Systembatterij van dinsdag 10 juli 2019;</text:p>
      <text:p text:style-name="ifm_p_mt.3.7mm_ifm">Gelet op artikel 9 van het Besluit luchtverkeer 2014;</text:p>
      <text:p text:style-name="ifm_p_mt.3.7mm_indent.0mm_ifm">Besluit:</text:p>
      <text:h text:style-name="ifm_p_font.bold_mt.5.08mm_page.keep-with-next_ifm" text:outline-level="2">Artikel<text:s/>1<text:s/></text:h>
      <text:p text:style-name="ifm_p_mt.4.23mm_indent.-7mm_mleft.7mm_ifm">1.<text:tab/>Ten behoeve van vluchten met een <text:span text:style-name="ifm_span_font.italic_mt.4.23mm_ifm">Remotely Piloted Aircraft System</text:span> (RPAS) van het type Puma in het kader van bijstandverlening aan de politie wordt als inzetgebied het tijdelijke gebied met beperkingen (TGB) Dordrecht II aangewezen, begrensd door de volgende coördinaten en hoogten:</text:p>
      <text:p text:style-name="ifm_p_indent.0mm_mleft.7mm_ifm"><text:span text:style-name="ifm_span_font.bold_ifm">TGB Dordrecht II</text:span></text:p>
      <text:p text:style-name="ifm_p_indent.0mm_mleft.7mm_ifm">van 51°50'16.13"N 004°43'34.95"E naar 51°47'05.06"N 004°45'51.53"E, naar 51°44'26.45"N 004°36'18.21"E, naar 51°47'38.66"N 004°34'01.54"E en terug naar 51°50'16.13"N 004°43'34.95"E, van grondniveau tot 1200 voet AMSL (zie figuur).</text:p>
      <text:p text:style-name="ifm_p_mt.3.7mm_indent.-7mm_mleft.7mm_ifm">2.<text:tab/>Het TGB Dordrecht II, genoemd in het eerste lid, wordt ingesteld op zondag 14 juli 2019 van 22:00 uur tot en met maandag 15 juli 2019 06:00 uur lokale tijd.</text:p>
      <text:p text:style-name="ifm_p_mt.3.7mm_page.break-before_ifm"><draw:frame draw:name="Afbeelding1" draw:style-name="frame.picture" draw:z-index="1" svg:height="120mm" svg:width="120mm" text:anchor-type="paragraph" style:rel-height="scale" style:rel-width="scale"><draw:image draw:filter-name="PNG - Portable Network Graphics" xlink:actuate="onLoad" xlink:href="Pictures/stcrt-2019-57682-001.png" xlink:show="embed" xlink:type="simple"/></draw:frame><draw:frame draw:name="Bron3" draw:style-name="frame.bron" text:anchor-type="as-char" svg:width="120mm" svg:y="0mm"><draw:text-box><text:p text:style-name="ifm_p_mt.2mm_ifm">TGB Dordrecht II</text:p></draw:text-box></draw:frame></text:p>
      <text:h text:style-name="ifm_p_font.bold_mt.5.08mm_page.keep-with-next_ifm" text:outline-level="2">Artikel<text:s/>2<text:s/></text:h>
      <text:p text:style-name="ifm_p_mt.4.23mm_ifm">Voor het gebruik van het TGB Dordrecht II gelden de volgende regels:</text:p>
      <text:p text:style-name="ifm_p_indent.-7mm_mleft.7mm_ifm">a.<text:tab/>het uitvoeren van andere dan bij de inzet betrokken vluchten in het TGB Dordrecht II is niet toegestaan, met uitzondering van door tussenkomst van Amsterdam FIC met de RPAS-commandant gecoördineerde HEMS- en SAR-vluchten en vluchten van de Landelijke eenheid, afdeling Luchtvaart;</text:p>
      <text:p text:style-name="ifm_p_indent.-7mm_mleft.7mm_ifm">b.<text:tab/>gedurende de uitvoering van de vluchten met het RPAS dient te allen tijde contact mogelijk te zijn tussen de uitvoerende eenheid en Amsterdam FIC;</text:p>
      <text:p text:style-name="ifm_p_indent.-7mm_mleft.7mm_ifm">c.<text:tab/>aanvang en beëindiging van de vluchten met het RPAS worden gecoördineerd met Amsterdam FIC;</text:p>
      <text:p text:style-name="ifm_p_indent.-7mm_mleft.7mm_ifm">d.<text:tab/>tijdens de uitvoering van de vluchten met het RPAS worden de in het “Operations Manual” opgenomen beperkingen in acht genomen;</text:p>
      <text:p text:style-name="ifm_p_indent.-7mm_mleft.7mm_ifm">e.<text:tab/>het uitvoeren van de vluchten met het RPAS boven aaneengesloten bebouwing en mensenverzamelingen wordt vermeden, tenzij dit voor het doel van de vlucht noodzakelijk is;</text:p>
      <text:p text:style-name="ifm_p_indent.-7mm_mleft.7mm_ifm">f.<text:tab/>voor aanvang van de vluchten met het RPAS stelt de vluchtuitvoerder zich op de hoogte met betrekking tot plaatsen die geschikt zijn voor het uitvoeren van een noodlanding;</text:p>
      <text:p text:style-name="ifm_p_indent.-7mm_mleft.7mm_ifm">g.<text:tab/>de vliegroute en vlieghoogte worden zodanig gekozen dat in geval van een noodlanding het risico voor derden zoveel mogelijk wordt beperkt.</text:p>
      <text:h text:style-name="ifm_p_font.bold_mt.5.08mm_page.keep-with-next_ifm" text:outline-level="2">Artikel<text:s/>3<text:s/></text:h>
      <text:p text:style-name="ifm_p_mt.4.23mm_ifm">De beschikking van 5 juli 2019, nr. MLA/122/2019, vervalt.</text:p>
      <text:h text:style-name="ifm_p_font.bold_mt.5.08mm_page.keep-with-next_ifm" text:outline-level="2">Artikel<text:s/>4<text:s/></text:h>
      <text:p text:style-name="ifm_p_mt.4.23mm_ifm">Deze beschikking treedt in werking met ingang van zondag 14 juli 2019 en vervalt met ingang van dinsdag 16 juli 2019.</text:p>
      <text:p text:style-name="ifm_p_mt.3.7mm_ifm">Deze beschikking zal achteraf met de toelichting in de Staatscourant worden geplaatst en zal vooraf bekend worden gemaakt door middel van een NOTAM.</text:p>
      <text:p text:style-name="ifm_p_font.italic_mt.3.7mm_ifm">De Minister van Defensie,<text:line-break/>voor deze:<text:line-break/>De Directeur Militaire Luchtvaart Autoriteit,<text:line-break/>J.P.<text:s/>Apon,<text:line-break/>Commodore</text:p>
      <text:p text:style-name="ifm_p_mt.3.7mm_ifm">Tegen deze beschikking kunnen belanghebbenden op grond van de Algemene wet bestuursrecht (Awb), binnen 6 weken na de dag waarop deze beschikking is bekendgemaakt een bezwaarschrift indienen. Het bezwaarschrift dient te worden gericht aan de Minister van Defensie, DienstenCentrum Juridische Dienstverlening, ter attentie van de Commissie advisering bezwaarschriften Defensie, Postbus 90004, 3509 AA Utrecht. Het bezwaarschrift dient te zijn ondertekend en moet ten minste bevatten: de naam en het adres van de indiener; de dagtekening; een omschrijving van de beschikking waartegen het bezwaar is gericht; de gronden van het bezwaar. Indien onverwijlde spoed dat vereist, is het mogelijk een voorlopige voorziening te vragen bij de president van de rechtbank die bevoegd is. In dat geval is griffierecht verschuldigd. Voorwaarde is dat een bezwaarschrift is ingediend.</text:p>
      <text:h text:style-name="ifm_p_font.bold_mt.5.08mm_page.break-before_ifm" text:outline-level="4">TOELICHTING</text:h>
      <text:p text:style-name="ifm_p_mt.4.23mm_ifm">Sinds enkele jaren heeft het Ministerie van Defensie de beschikking over verschillende typen <text:span text:style-name="ifm_span_font.italic_mt.4.23mm_ifm">Remotely Piloted Aircraft Systems</text:span> (RPAS). Een RPAS kan conform de Regeling vluchten militaire onbemande luchtvaartuigen worden gebruikt in militaire plaatselijke luchtverkeersleidingsgebieden, <text:span text:style-name="ifm_span_font.italic_mt.4.23mm_ifm">restricted areas</text:span> en tijdelijke gebieden met beperkingen (TGB’s). In deze beschikking is op grond van artikel 9 van het Besluit luchtverkeer 2014 een TGB aangewezen. Binnen dit TGB zullen in het kader van bijstandverlening aan de politie vluchten met een RPAS worden uitgevoerd. De grenzen van het TGB zullen daarbij niet worden overschreden.</text:p>
      <text:p text:style-name="ifm_p_mt.3.7mm_ifm">Luchtvaartuigen in gebruik bij de Landelijke eenheid, afdeling Luchtvaart, en luchtvaartuigen ten behoeve van HEMS- en SAR-vluchten mogen het tijdelijke gebied met beperkingen binnenvliegen na toestemming van Amsterdam FIC in coördinatie met de RPAS-commandant.</text:p>
      <text:p text:style-name="ifm_p_mt.3.7mm_ifm">In verband met het bijzondere karakter van deze inzet zal deze beschikking pas na beëindiging hiervan worden gepubliceerd. Via een vooraf gepubliceerde <text:span text:style-name="ifm_span_font.italic_ifm">Notice to Airmen</text:span> is het vliegverkeer gewaarschuwd dat het betrokken luchtruim verboden gebied i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name="frame.bron" style:family="graphic">
      <style:graphic-properties style:vertical-pos="bottom" style:vertical-rel="paragraph-content" style:horizontal-rel="paragraph-content" style:horizontal-pos="left" fo:padding="0in" fo:border="none" style:shadow="none" style:wrap="none" fo:margin-bottom="0.5in"/>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9 nr. 57682</text:span><text:tab/>23 oktober 2019</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9 nr. 57682</text:span><text:tab/>23 oktober 2019</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Instelling tijdelijk gebied met beperkingen Dordrecht II (RPAS-vluchten)</dc:title>
    <meta:user-defined meta:name="OVERHEIDop.Staatscourant/DC.type">Ontheffingen</meta:user-defined>
    <meta:user-defined meta:name="OVERHEID.Ministerie/DC.creator">Ministerie van Defensie</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9-57682</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 en Koninkrijksrelaties</meta:user-defined>
    <dc:language>nl</dc:language>
    <meta:user-defined meta:name="OVERHEIDop.publicationIssue">57682</meta:user-defined>
    <meta:user-defined meta:name="OVERHEIDop.publicationName">Staatscourant</meta:user-defined>
    <meta:user-defined meta:name="OVERHEID.Organisatietype/OVERHEID.organisationType">ministerie</meta:user-defined>
    <meta:user-defined meta:name="DCTERMS.W3CDTF/OVERHEIDop.jaargang">2019</meta:user-defined>
    <meta:user-defined meta:name="OVERHEIDop.doctype">Officiële Publicaties, versie 1.1</meta:user-defined>
    <meta:user-defined meta:name="OVERHEID.Informatietype/DC.type">officiële publicatie</meta:user-defined>
    <meta:user-defined meta:name="OVERHEID.TaxonomieBeleidsagenda/OVERHEID.category">Internationaal | Defensie</meta:user-defined>
    <meta:user-defined meta:name="OVERHEID.TaxonomieBeleidsagenda/OVERHEID.category">Verkeer | Luchtvaart</meta:user-defined>
    <meta:user-defined meta:name="DC.title">Instelling tijdelijk gebied met beperkingen Dordrecht II (RPAS-vluchten)</meta:user-defined>
    <meta:user-defined meta:name="DCTERMS.W3CDTF/DCTERMS.available">2019-10-23</meta:user-defined>
  </office:meta>
</office:document-meta>
</file>