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6-1">
      <text:list-level-style-bullet text:bullet-char="•" text:level="1">
        <style:list-level-properties text:min-label-width="10mm"/>
      </text:list-level-style-bullet>
    </text:list-style>
    <text:list-style style:name="id1-3-2-2-1-46-2">
      <text:list-level-style-bullet text:bullet-char="•" text:level="1">
        <style:list-level-properties text:min-label-width="10mm"/>
      </text:list-level-style-bullet>
    </text:list-style>
    <text:list-style style:name="id1-3-2-2-1-46-3">
      <text:list-level-style-bullet text:bullet-char="•" text:level="1">
        <style:list-level-properties text:min-label-width="10mm"/>
      </text:list-level-style-bullet>
    </text:list-style>
    <text:list-style style:name="id1-3-2-2-1-46-4">
      <text:list-level-style-bullet text:bullet-char="•" text:level="1">
        <style:list-level-properties text:min-label-width="10mm"/>
      </text:list-level-style-bullet>
    </text:list-style>
    <text:list-style style:name="id1-3-2-2-1-46-5">
      <text:list-level-style-bullet text:bullet-char="•" text:level="1">
        <style:list-level-properties text:min-label-width="10mm"/>
      </text:list-level-style-bullet>
    </text:list-style>
    <text:list-style style:name="id1-3-2-2-1-46-6">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het </text:span><text:span text:style-name="nadrukvet">Flaijelfeest</text:span><text:span text:style-name="nadrukvet"/></text:p>
            <text:p text:style-name="common-al">
            <text:span text:style-name="nadrukvet">Burgemeester en wethouders van Heerenveen;</text:span>
          </text:p>
            <text:p text:style-name="common-al">overwegende, dat het flaeijelfeest op 26 september tot en met 29 september 2019<text:span text:style-name="nadrukvet"/>op de locatie Buitenweg 16A te Nieuwehorne wordt georganiseerd;</text:p>
            <text:p text:style-name="common-al">dat het noodzakelijk is om:</text:p>
            <text:p text:style-name="common-al">Op zaterdag 28 september 2019 tussen 6.00 en 16.00 uur, of zoveel eerder of later als terzake noodzakelijk wordt geacht, de volgende wegen in beide richtingen <text:span text:style-name="nadrukvet">gesloten te verklaren</text:span> voor voertuigen, ruiters en geleiders van rij- of trekdieren of vee.</text:p>
            <text:p text:style-name="common-al">•<text:span text:style-name="nadrukvet">Nieuwehorne</text:span>: gedeelte Buitenweg tussen de Elzen en Buitenweg 4</text:p>
            <text:p text:style-name="common-al">Op zaterdag 21 september 2019 tot 4 oktober 2019 of zoveel eerder of later als terzake noodzakelijk wordt geacht, de volgende wegen in beide richtingen <text:span text:style-name="nadrukvet">gesloten te verklaren</text:span> voor voertuigen, ruiters en geleiders van rij- of trekdieren of vee.</text:p>
            <text:p text:style-name="common-al">•<text:span text:style-name="nadrukvet">Nieuwehorne: </text:span>zandpad naast Schoterlandseweg nummer 10</text:p>
            <text:p text:style-name="common-al">Op zaterdag 28 september 2019 van 06.00 uur tot 16.00 uur of zoveel eerder of later als  noodzakelijk wordt geacht een <text:span text:style-name="nadrukvet">parkeerverbod</text:span> in te stellen voor de volgende wegen.</text:p>
            <text:list text:style-name="id1-3-2-2-1-11">
              <text:list-item text:style-override="id1-3-2-2-1-11-1">
                <text:number>•</text:number>
                <text:p text:style-name="al">
                <text:span text:style-name="nadrukvet">Nieuwehorne:</text:span> gedeelte Buitenweg tussen de Pastorielaan en de Elzen en het gedeelte tussen Buitenweg 4 en de Houtwallen.</text:p>
              </text:list-item>
              <text:list-item text:style-override="id1-3-2-2-1-11-2">
                <text:number>•</text:number>
                <text:p text:style-name="al">
                <text:span text:style-name="nadrukvet">Katlijk</text:span>: gedeelte Houtlaan tussen de Schoterlandseweg en de W.A. Nijenhuisweg</text:p>
              </text:list-item>
            </text:list>
            <text:p text:style-name="common-al">Vanaf zaterdag 21 september van 06.00 uur tot zondag 7 oktober, 00.00 uur, of zoveel eerder of later als terzake noodzakelijk wordt geacht een <text:span text:style-name="nadrukvet">stopverbod</text:span> én een <text:span text:style-name="nadrukvet">parkeerverbod</text:span> in te stellen voor de volgende wegen.</text:p>
            <text:list text:style-name="id1-3-2-2-1-13">
              <text:list-item text:style-override="id1-3-2-2-1-13-1">
                <text:number>•</text:number>
                <text:p text:style-name="al">
                <text:span text:style-name="nadrukvet">Nieuwehorne</text:span>: gedeelte (onverharde) Buitenweg 6 tot en met 16</text:p>
              </text:list-item>
              <text:list-item text:style-override="id1-3-2-2-1-13-2">
                <text:number>•</text:number>
                <text:p text:style-name="al">
                <text:span text:style-name="nadrukvet">Nieuwehorne</text:span>: gedeelte Buitenweg vanaf nummer 16 tot aan de Elzen</text:p>
              </text:list-item>
            </text:list>
            <text:p text:style-name="common-al">dat ter waarborging van de veiligheid van de bezoekers van het evenement het noodzakelijk is om deze wegen af te sluiten voor verkeer en/of een stopverbod en parkeerverbod in stellen;</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op zaterdag 28 september 2019 van 06.00 uur tot 16.00 uur of zoveel eerder of later als noodzakelijk wordt geacht tijdelijk <text:span text:style-name="nadrukvet">gesloten </text:span><text:span text:style-name="nadrukvet">te verklaren</text:span> voor voertuigen, ruiters en geleiders van rij- of trekdieren of vee, door plaatsing van borden conform model C1 van bijlage I van het RVV 1990:</text:p>
            <text:p text:style-name="common-al">
            <text:span text:style-name="nadrukvet">Nieuwehorne</text:span>
            <text:span text:style-name="nadrukvet">: gedeelte Buitenweg tussen de Elzen en Buitenweg 4</text:span>
          </text:p>
            <text:p text:style-name="common-al">onderstaande wegen op zaterdag 21 september tot 4 oktober 2019 of zoveel eerder of later als noodzakelijk wordt geacht tijdelijk <text:span text:style-name="nadrukvet">gesloten te verklaren</text:span> voor voertuigen, ruiters en geleiders van rij- of trekdieren of vee, door plaatsing van borden conform model C1 van bijlage I van het RVV 1990:</text:p>
            <text:p text:style-name="common-al">
            <text:span text:style-name="nadrukvet">Nieuwehorne</text:span>
            <text:span text:style-name="nadrukvet">: </text:span>
            <text:span text:style-name="nadrukvet">zandpad naast </text:span>
            <text:span text:style-name="nadrukvet">Schoterlandseweg</text:span>
            <text:span text:style-name="nadrukvet"> nummer 10</text:span>
          </text:p>
            <text:p text:style-name="common-al">Op onderstaande wegen op zaterdag 28 september 2019 van 06:00 uur tot 16:00 uur of zoveel eerder of later als noodzakelijk wordt geacht tijdelijk een <text:span text:style-name="nadrukvet">parkeerverbod</text:span> in te stellen, door plaatsing van borden conform model E1zb en E1zbe in bijlage I van het RVV 1990:</text:p>
            <text:p text:style-name="common-al">
            <text:span text:style-name="nadrukvet">Nieuwehorne:</text:span>
            <text:span text:style-name="nadrukvet"> gedeelte Buitenweg tussen de Pastorielaan en de Elzen en het gedeelte tussen Buitenweg 4 en de Houtwallen.</text:span>
          </text:p>
            <text:p text:style-name="common-al">Op onderstaande wegen door plaatsing van borden conform model E1 van de bijlage 1 van het Reglement Verkeersregels en Verkeerstekens 1990 een <text:span text:style-name="nadrukvet">parkeerverbod</text:span> in te stellen voor de volgende wegen:</text:p>
            <text:p text:style-name="common-al">
            <text:span text:style-name="nadrukvet">Katlijk</text:span>
            <text:span text:style-name="nadrukvet">: gedeelte Houtlaan tussen de </text:span>
            <text:span text:style-name="nadrukvet">Schoterlandseweg</text:span>
            <text:span text:style-name="nadrukvet"> en de W.A. Nijenhuisweg</text:span>
          </text:p>
            <text:p text:style-name="common-al">Vanaf zaterdag 21 september van 06.00 uur tot zondag 7 oktober, 00.00 uur, of zoveel eerder of later als terzake noodzakelijk wordt geacht, door plaatsing van borden conform model E2 en E3 van bijlage 1 van het Reglement Verkeersregels en Verkeerstekens 1990 een <text:span text:style-name="nadrukvet">stopverbod</text:span> én een <text:span text:style-name="nadrukvet">parkeerverbod</text:span> in te stellen voor de volgende wegen:</text:p>
            <text:p text:style-name="common-al">
            <text:span text:style-name="nadrukvet">Nieuwehorne: gedeelte (onverharde) Buitenweg 6 tot en met 16</text:span>
          </text:p>
            <text:p text:style-name="common-al">
            <text:span text:style-name="nadrukvet">Nieuwehorne: gedeelte Buitenweg vanaf nummer 16 tot aan de Elzen</text:span>
          </text:p>
            <text:p text:style-name="common-al">Heerenveen, 2 september 2019</text:p>
            <text:p text:style-name="common-al">Hoogachtend, </text:p>
            <text:p text:style-name="common-al">Burgemeester en wethouders van Heerenveen,</text:p>
            <text:p text:style-name="common-al">namens dit college</text:p>
            <text:p text:style-name="common-al">Afdelingshoofd vergunningen,</text:p>
            <text:p text:style-name="common-al">S.Talstra</text:p>
            <text:p text:style-name="common-al">
            <text:span text:style-name="nadrukvet">Bent u </text:span>
            <text:span text:style-name="nadrukvet">het niet eens met </text:span>
            <text:span text:style-name="nadrukvet">dit besluit</text:span>
            <text:span text:style-name="nadrukve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www.heerenveen.nl. U heeft daarvoor uw DigiD nodig.</text:p>
            <text:p text:style-name="common-al">Per post: </text:p>
            <text:p text:style-name="common-al">Stuur het bezwaarschrift naar de gemeente Heerenveen. Het adres is: Postbus 15000, 8440 GA Heerenveen. </text:p>
            <text:p text:style-name="common-al">Zet in uw bezwaar in elk geval:</text:p>
            <text:list text:style-name="id1-3-2-2-1-46">
              <text:list-item text:style-override="id1-3-2-2-1-46-1">
                <text:number>•</text:number>
                <text:p text:style-name="al">uw naam en adres;</text:p>
              </text:list-item>
              <text:list-item text:style-override="id1-3-2-2-1-46-2">
                <text:number>•</text:number>
                <text:p text:style-name="al">de datum van het bezwaarschrift;</text:p>
              </text:list-item>
              <text:list-item text:style-override="id1-3-2-2-1-46-3">
                <text:number>•</text:number>
                <text:p text:style-name="al">een omschrijving van het besluit;</text:p>
              </text:list-item>
              <text:list-item text:style-override="id1-3-2-2-1-46-4">
                <text:number>•</text:number>
                <text:p text:style-name="al">de reden waarom u het niet eens bent;</text:p>
              </text:list-item>
              <text:list-item text:style-override="id1-3-2-2-1-46-5">
                <text:number>•</text:number>
                <text:p text:style-name="al">uw telefoonnummer;</text:p>
              </text:list-item>
              <text:list-item text:style-override="id1-3-2-2-1-46-6">
                <text:number>•</text:number>
                <text:p text:style-name="al">uw handtekening.</text:p>
              </text:list-item>
            </text:list>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text:p>
            <text:p text:style-name="common-al">Afdeling bestuursrecht</text:p>
            <text:p text:style-name="common-al">Postbus 150</text:p>
            <text:p text:style-name="common-al">9700 AD Groningen</text:p>
            <text:p text:style-name="last-al">Of regel uw verzoek digitaal via http://loket.rechtspraak.nl/bestuursrecht. U heeft daarvoor ook uw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9716</text:span><text:line-break/><text:date style:data-style-name="dag" text:fixed="true" text:date-value="2019-09-05"/><text:line-break/><text:date style:data-style-name="jaar" text:fixed="true" text:date-value="2019-09-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9716</text:span><text:date style:data-style-name="nicedate" text:fixed="true" text:date-value="2019-09-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9716</text:span><text:date style:data-style-name="nicedate" text:fixed="true" text:date-value="2019-09-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categorie/OVERHEIDvb.wegcategorie">Gebiedsontsluitingsweg buiten de bebouwde kom</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dc:language>nl</dc:language>
    <meta:user-defined meta:name="DCTERMS.alternative">Gemeente Heerenveen - tijdelijke verkeersmaatregelen in verband met een evenement van 21 tot en met 4 oktober 2019 - diverse locaties in en rond Nieuwehorne</meta:user-defined>
    <meta:user-defined meta:name="OVERHEIDop.verkeersbordcode">C1</meta:user-defined>
    <meta:user-defined meta:name="OVERHEIDop.verkeersbordcode">E1</meta:user-defined>
    <meta:user-defined meta:name="OVERHEIDop.verkeersbordcode">E2</meta:user-defined>
    <meta:user-defined meta:name="OVERHEIDop.verkeersbordcode">E3</meta:user-defined>
    <meta:user-defined meta:name="OVERHEID.EPSG28992/DC.spatial">199392 551375</meta:user-defined>
    <meta:user-defined meta:name="DC.title">Verkeersbesluit</meta:user-defined>
    <meta:user-defined meta:name="OVERHEID.PostcodeHuisnummer/OVERHEIDop.postcodeHuisnummer">8414LM 17</meta:user-defined>
    <meta:user-defined meta:name="OVERHEIDop.straatnaam">Schoterlandseweg</meta:user-defined>
    <meta:user-defined meta:name="OVERHEIDop.woonplaats">Nieuwehorne</meta:user-defined>
    <meta:user-defined meta:name="DCTERMS.W3CDTF/DCTERMS.available">2019-09-05</meta:user-defined>
    <meta:user-defined meta:name="OVERHEIDop.StcrtID/DC.identifier">stcrt-2019-49716</meta:user-defined>
    <meta:user-defined meta:name="DCTERMS.W3CDTF/OVERHEIDop.jaargang">2019</meta:user-defined>
    <meta:user-defined meta:name="OVERHEIDop.publicationIssue">49716</meta:user-defined>
    <meta:user-defined meta:name="OVERHEIDop.versieInformatie"/>
  </office:meta>
</office:document-meta>
</file>