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Eenrichtingsverkeer De Knipe Meyerweg Ds. Veenweg</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Nr: 19.3002064</text:p>
            <text:p text:style-name="al"/>
            <text:p text:style-name="al">Onderwerp: Eenrichtingsverkeer De Knipe Meyerweg Ds. Veenweg</text:p>
            <text:p text:style-name="al">Burgemeester en wethouders van Heerenveen</text:p>
            <text:p text:style-name="al"/>
            <text:p text:style-name="al">
            <text:span text:style-name="nadrukvet">Gelet op:</text:span>
          </text:p>
            <text:list text:style-name="id1-3-2-1-1-7">
              <text:list-item text:style-override="id1-3-2-1-1-7-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7-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 </text:span> </text:p>
            <text:p text:style-name="al">dat aan dit verkeersbesluit het onderstaande belang uit artikel 2, tweede lid van de WVW1994 ten grondslag ligt: </text:p>
            <text:list text:style-name="id1-3-2-1-1-11">
              <text:list-item text:style-override="id1-3-2-1-1-11-1">
                <text:number>•</text:number>
                <text:p text:style-name="al">het verzekeren van de veiligheid op de weg; </text:p>
              </text:list-item>
              <text:list-item text:style-override="id1-3-2-1-1-11-2">
                <text:number>•</text:number>
                <text:p text:style-name="al">het beschermen van weggebruikers en passagiers;  </text:p>
              </text:list-item>
            </text:list>
            <text:p text:style-name="al">dat er in het najaar van 2018 een wegreconstructie is uitgevoerd in het dorp De Knipe</text:p>
            <text:p text:style-name="al">dat de doorgaande route door het dorp daarbij opnieuw is ingericht;</text:p>
            <text:p text:style-name="al">dat in dit kader onder andere de Meyerweg en de Ds Veenweg zijn heringericht;</text:p>
            <text:p text:style-name="al">dat op Ds Veenweg nummer 10 OBS De Barte is gevestigd;</text:p>
            <text:p text:style-name="al">dat er tussen adres Meyerweg 126 tot Ds Veenweg 16 sprake is van de zogenaamde ‘stille kant’;</text:p>
            <text:p text:style-name="al">dat dit inhoudt dat er uitsluitend verkeer langskomt dat daar ook daadwerkelijk herkomst of bestemming heeft;</text:p>
            <text:p text:style-name="al">dat door de nieuwe, smallere, inrichting de mogelijkheid om uit te wijken bij een tegenligger is komen te vervallen;</text:p>
            <text:p text:style-name="al">dat het daarom wenselijk is om voor gemotoriseerd verkeer op het wegvak van Meyerweg 126 tot de Ds. Veenweg 16 eenrichtingsverkeer in te stellen van west naar oost;</text:p>
            <text:p text:style-name="al">dat bewoners uit de Knipe en directie van OBS De Barte de gemeente heeft verzocht om op deze locatie een formeel eenrichtingsverkeer in te stellen; </text:p>
            <text:p text:style-name="al">dat overleg met de verkeerscoördinator van het basisteam Zuidoost Fryslân van de politie heeft plaatsgevonden en er een positief advies is gegeven voor de voorgenomen verkeersmaatregel;]</text:p>
            <text:p text:style-name="al">
            <text:span text:style-name="nadrukvet">BESLUIT</text:span>
          </text:p>
          </text:section>
        </text:section>
        <text:section text:name="regeling-tekst_id1-3-2-2" text:style-name="regeling-tekst">
          <text:section text:name="tekst_id1-3-2-2-1" text:style-name="tekst">
            <text:p text:style-name="common-al"/>
            <text:list text:style-name="id1-3-2-2-1-2">
              <text:list-item text:style-override="id1-3-2-2-1-2-1">
                <text:number>1.</text:number>
                <text:p text:style-name="al">Eenrichtingsverkeer in te stellen op het weggedeelte van de Meyerweg 126 tot Ds Veenweg 16 te De knipe door plaatsing van de verkeersborden C2 en C3 van bijlage 1 van het  Reglement Verkeersregels en Verkeerstekens 1990.</text:p>
              </text:list-item>
            </text:list>
            <text:p text:style-name="last-al"/>
            <text:p text:style-name="tekst_bottom"/>
          </text:section>
        </text:section>
        <text:section text:name="regeling-sluiting_id1-3-2-3" text:style-name="regeling-sluiting">
          <text:section text:name="ondertekening_id1-3-2-3-1">
            <text:p><text:span text:style-name="functie">Heerenveen, 21 augustus 2019</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p text:style-name="bezwaarschrift_al"/>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7395</text:span><text:line-break/><text:date style:data-style-name="dag" text:fixed="true" text:date-value="2019-08-23"/><text:line-break/><text:date style:data-style-name="jaar" text:fixed="true" text:date-value="2019-08-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47395</text:span><text:date style:data-style-name="nicedate" text:fixed="true" text:date-value="2019-08-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47395</text:span><text:date style:data-style-name="nicedate" text:fixed="true" text:date-value="2019-08-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publicationName">Staatscourant</meta:user-defined>
    <meta:user-defined meta:name="OVERHEID.Gemeente/OVERHEID.authority">Heerenveen</meta:user-defined>
    <meta:user-defined meta:name="OVERHEID.Gemeente/DC.creator">Heerenveen</meta:user-defined>
    <meta:user-defined meta:name="OVERHEIDop.configuratie">https://repository.officiele-overheidspublicaties.nl//MasterConfiguraties/MC-DRP-VB-Web-CB/1.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enveen - Eenrichtingsverkeer locatie De Knipe - Stille kant Meyerweg</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19.3002064</meta:user-defined>
    <meta:user-defined meta:name="DCTERMS.abstract">Eenrichtingsverkeer De Knipe Meyerweg Ds. Veenweg</meta:user-defined>
    <meta:user-defined meta:name="OVERHEIDop.verkeersbordcode">C3</meta:user-defined>
    <dc:language>nl</dc:language>
    <meta:user-defined meta:name="OVERHEID.EPSG28992/DC.spatial">194683 553576</meta:user-defined>
    <meta:user-defined meta:name="DC.title">Verkeersbesluit Eenrichtingsverkeer De Knipe Meyerweg Ds. Veenweg</meta:user-defined>
    <meta:user-defined meta:name="OVERHEID.PostcodeHuisnummer/OVERHEIDop.postcodeHuisnummer">8456HR 6</meta:user-defined>
    <meta:user-defined meta:name="OVERHEIDop.straatnaam">Ds. Veenweg</meta:user-defined>
    <meta:user-defined meta:name="OVERHEIDop.woonplaats">De Knipe</meta:user-defined>
    <meta:user-defined meta:name="DCTERMS.W3CDTF/DCTERMS.available">2019-08-23</meta:user-defined>
    <meta:user-defined meta:name="OVERHEIDop.StcrtID/DC.identifier">stcrt-2019-47395</meta:user-defined>
    <meta:user-defined meta:name="DCTERMS.W3CDTF/OVERHEIDop.jaargang">2019</meta:user-defined>
    <meta:user-defined meta:name="OVERHEIDop.publicationIssue">47395</meta:user-defined>
    <meta:user-defined meta:name="OVERHEIDop.versieInformatie"/>
  </office:meta>
</office:document-meta>
</file>