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VerkeersmaatregelenVOPSnavelvanEmekampi6ccefeb1-344b-4a4f-9d3d-7ca4f06f8061.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Nieuwe Deventerweg – Aanwijzen VOP (zebrapad)</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84465 - 2018</text:p>
            <text:p text:style-name="context_bottom"/>
          </text:section>
          <text:p text:style-name="aanhef_wie">Burgemeester en wethouders van Zwolle,</text:p>
          <text:section text:name="considerans_id1-3-2-1-3" text:style-name="considerans">
            <text:p text:style-name="tussenkopcur">
            <text:span text:style-name="nadrukvet">Overwegingen ten aanzien van het besluit</text:span>
          </text:p>
            <text:p text:style-name="considerans.al">de Nieuwe Deventerweg gelegen is in de bebouwde kom van Zwolle;</text:p>
            <text:p text:style-name="considerans.al">de Nieuwe Deventerweg in beheer is bij de gemeente Zwolle;</text:p>
            <text:p text:style-name="considerans.al">de Nieuwe Deventerweg een weg is als bedoeld in artikel 18, lid 1 onder d van de Wegenverkeerswet 1994;</text:p>
            <text:p text:style-name="considerans.al">gelet op dit artikel het college van burgemeester en wethouders van Zwolle bevoegd is verkeersbesluiten te nemen voor deze weg;</text:p>
            <text:p text:style-name="considerans.al">het college van burgemeester en wethouders het nemen van verkeersbesluiten heeft gemandateerd aan de algemeen directeur van de gemeente Zwolle met ondermandaat aan het afdelingshoofd, de sectiehoofden en de medewerker Fysieke Leefomgeving (FLO), alsmede het afdelingshoofd en de medewerker Expertisecentrum Ruimte (ECR); </text:p>
            <text:p text:style-name="considerans.al">de gemeentelijke wegencategorisering van Zwolle is opgenomen in de Mobiliteitsvisie;</text:p>
            <text:p text:style-name="considerans.al">de Nieuwe Deventerweg is gecategoriseerd als erftoegangsweg, met een maximum toegestane snelheid van 30 km/uur;</text:p>
            <text:p text:style-name="considerans.al">ter hoogte van het Snavel van Emekamppad een oversteeklocatie gelegen is waar fietsers en voetgangers de Nieuwe Deventerweg over kunnen steken;</text:p>
            <text:p text:style-name="considerans.al">de voorrangsregeling op deze oversteek zodanig is dat bestuurders die zich op de Nieuwe Deventerweg bevinden, voorrang moeten verlenen aan fietsers die zich op de oversteek bevinden;</text:p>
            <text:p text:style-name="considerans.al">de voorrangssituatie is aangegeven met verkeersborden B7 (stop en verleen voorrang aan bestuurders op de kruisende weg) en met een stopstreep op de rijbaan van de Nieuwe Deventerweg;</text:p>
            <text:p text:style-name="considerans.al">voetgangers niet behoren tot de categorie bestuurders en daarom bestuurders die zich op Nieuwe Deventerweg bevinden, geen voorrang dienen te verlenen aan voetgangers die gebruik maken van de oversteek;</text:p>
            <text:p text:style-name="considerans.al">de bovenstaande situatie verwarring bij de weggebruikers kan veroorzaken en dat hiervoor meldingen van weggebruikers zijn ontvangen door de gemeente Zwolle;</text:p>
            <text:p text:style-name="considerans.al">de onduidelijkheid over de voorrangssituatie kan leiden onveilige verkeerssituaties;</text:p>
            <text:p text:style-name="considerans.al">deze oversteek in de huidige vorm is uitgevoerd met als doel de veiligheid te vergroten van gebruikers van de oversteekvoorziening;</text:p>
            <text:p text:style-name="considerans.al">het daarom wenselijk is de onduidelijkheid in de voorrangssituatie ongedaan te maken met het aanpassen van de oversteek door de voorrangsregeling voor fietsers en voetgangers gelijk te trekken;</text:p>
            <text:p text:style-name="considerans.al">het opheffen van de voorrang voor fietsers op deze oversteek geen gewenste maatregel is, omdat de weggebruiker is gewend aan deze situatie en het opheffen daarvan meer onveiligheid tot gevolg heeft;</text:p>
            <text:p text:style-name="considerans.al">de optie van het instellen van voorrang voor de voetgangers, door middel van het aanbrengen van een voetgangersoversteekplaats (zebrapad)(verder: VOP) een betere optie is in deze situatie;</text:p>
            <text:p text:style-name="considerans.al">conform het beleid van de gemeente Zwolle VOP’s in principe niet worden aangelegd in 30 km/uur-zones;</text:p>
            <text:p text:style-name="considerans.al">op deze locatie daarvan afgeweken kan worden, omdat op deze locatie reeds sprake is van een voorrangsregeling voor fietsverkeer en door het nemen van deze maatregel de verkeersveiligheid op de oversteek direct wordt verbeterd;</text:p>
            <text:p text:style-name="considerans.al">de VOP wordt gerealiseerd door het aanbrengen van de voorgeschreven markering op het wegdek en dat ter attentie van de VOP verkeersborden L2 worden geplaatst aan weerzijden van de oversteek;</text:p>
            <text:p text:style-name="considerans.al">in de huidige situatie de bebording en markering rondom de oversteek niet geheel sluitend is en dat met de realisatie van de VOP gelijktijdig de huidige bebording en markering worden uitgevoerd zoals de richtlijn dat voorschrijft;</text:p>
            <text:p text:style-name="considerans.al">de haaientanden op het wegdek van de oversteek worden verwijderd, omdat bij verkeersbord B7 geen haaientanden, maar een stopstreep moet worden toegepast;</text:p>
            <text:p text:style-name="considerans.al">aan de noordzijde van de oversteek, direct voor de taludmarkering van de oversteek, een stopstreep wordt aangebracht op de rijbaan conform de voorschriften voor het plaatsen van verkeersborden B7;</text:p>
            <text:p text:style-name="considerans.al">aan de zuidzijde van de oversteek de stopstreep reeds op de rijbaan is aangebracht;</text:p>
            <text:p text:style-name="considerans.al">dat met de hiervoor beschreven aanpassingen de bebording en markering die de voorrangsregeling aanduiden uniform zijn en bijdragen aan een overzichtelijke en duidelijke aanduiding van de voorrangsregeling;</text:p>
            <text:p text:style-name="considerans.al">dat voor de hiervoor beschreven aanpassingen aan de huidige bebording en markering ten behoeve van de voorrangsregeling op de fietsoversteek geen verkeersbesluit wordt genomen, omdat voor deze maatregelen eerder reeds een verkeersbesluit is genomen; </text:p>
            <text:p text:style-name="considerans.al">gelet op artikel 12 van het BABW en artikel 15 van de WVW 1994 voor de hiervoor genoemde verkeersmaatregel een verkeersbesluit moet worden genomen;</text:p>
            <text:p text:style-name="considerans.al">gelet op hetgeen gesteld in artikel 2 van de Wegenverkeerswet, de verkeersmaatregelen in dit besluit strekken tot:</text:p>
            <text:p text:style-name="considerans.al">- het verzekeren van de veiligheid op de weg;</text:p>
            <text:p text:style-name="considerans.al">- het beschermen van weggebruikers en passagiers;</text:p>
            <text:p text:style-name="considerans.al">- het in stand houden van de weg en het waarborgen van de bruikbaarheid daarvan. </text:p>
            <text:p text:style-name="considerans.al">overleg met de politie, als bedoeld in artikel 24 van het BABW, heeft plaatsgevonden en dat de politie positief adviseert over het voorgenomen verkeersbesluit;</text:p>
            <text:p text:style-name="considerans.al">
            <text:span text:style-name="nadrukvet">gelet op:</text:span>
          </text:p>
            <text:p text:style-name="considerans.al">- de bepalingen van de Wegenverkeerswet 1994 (WVW);</text:p>
            <text:p text:style-name="considerans.al">- de bepalingen van het Reglement Verkeersregels en Verkeerstekens 1990 (RVV 1990);</text:p>
            <text:p text:style-name="considerans.al">- de bepalingen van het Besluit Administratieve Bepalingen inzake het Wegverkeer (BABW).</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middel van het aanbrengen van zebramarkering als bedoeld in hoofdstuk IV van de Uitvoeringsvoorschriften BABW een voetgangersoversteekplaats te realiseren op de Nieuwe Deventerweg, ter hoogte van de oversteek van het Snavel van Emekamppad. </text:p>
              </text:list-item>
            </text:list>
            <text:p text:style-name="common-al"/>
            <text:p text:style-name="common-al">
            <text:span text:style-name="nadrukvet">Sitatieschets</text:span>
          </text:p>
            <text:p text:style-name="common-al">
            <draw:frame><draw:text-box><text:section text:name="plaatje_id1-3-2-2-1-4-1" text:style-name="plaatje">
              <text:p text:style-name="illustratie_id1-3-2-2-1-4-1-1"><draw:frame draw:style-name="illustratie_id1-3-2-2-1-4-1-1" text:anchor-type="paragraph" svg:width="100mm" svg:height="143mm"><draw:image xlink:href="Pictures/VerkeersmaatregelenVOPSnavelvanEmekampi6ccefeb1-344b-4a4f-9d3d-7ca4f06f8061.png" xlink:type="simple"/></draw:frame></text:p>
            </text:section></draw:text-box></draw:frame>
          </text:p>
            <text:p text:style-name="last-al"/>
            <text:p text:style-name="tekst_bottom"/>
          </text:section>
        </text:section>
        <text:section text:name="regeling-sluiting_id1-3-2-3" text:style-name="regeling-sluiting">
          <text:section text:name="gegeven_id1-3-2-3-1" text:style-name="gegeven">
            <text:p text:style-name="dagtekening">
            <text:span text:style-name="plaats">Zwolle, </text:span>
            <text:span text:style-name="datum">22 januari 2019</text:span>
          </text:p>
          </text:section>
          <text:section text:name="ondertekening_id1-3-2-3-2">
            <text:p><text:span text:style-name="functie">Burgemeester en wethouders van Zwolle,</text:span></text:p>
            <text:p><text:span text:style-name="deze">Namens deze,</text:span></text:p>
            <text:p>Dhr. Van de Kraats</text:p>
            <text:p><text:span text:style-name="functie">Afdelingshoofd</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kendmaking van het verkeersbesluit geschiedt digitaal door publicatie in het Gemeenteblad en in de Staatscourant 28 januari 2018 <text:span text:style-name="nadrukvet">(</text:span><text:a xlink:href="http://www.zoek.officielebekendmakingen.nl/" xlink:type="simple"><text:span text:style-name="nadrukvet">www.zoek.officielebekendmakingen.nl</text:span></text:a><text:span text:style-name="nadrukvet">).</text:span> </text:p>
          <text:p text:style-name="bezwaarschrift_al">Het besluit ligt na publicatiedatum gedurende zes weken ter inzage bij het Stadskantoor, Lübeckplein 2, Zwolle.</text:p>
          <text:p text:style-name="bezwaarschrift_al">
          <text:span text:style-name="nadrukvet">Bezwaar</text:span>
        </text:p>
          <text:p text:style-name="bezwaarschrift_al">Tegen dit besluit kunnen belanghebbenden binnen zes weken na publicatiedatum bezwaar maken bij ons college van burgemeester en wethouders. Hiervoor dient een bezwaarschrift te worden ingediend dat naam en adres, dagtekening, kenmerk of omschrijving van het besluit en de gronden van het bezwaar moet bevatten. </text:p>
          <text:p text:style-name="bezwaarschrift_al">Mits tijdig bezwaar is gemaakt, kan aan de voorzieningenrechter van de rechtbank Overijssel, Postbus 10067, 8000 GB Zwolle, worden verzocht om met betrekking tot het besluit een voorlopige voorziening te treff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
          <text:span text:style-name="nadrukvet">Inlichtingen</text:span>
        </text:p>
          <text:p text:style-name="bezwaarschrift_al">Voor inlichtingen over dit besluit en de procedure kunt u zich wenden tot de heer M. Hoogenraad van de gemeente Zwolle, mail: M.Hoogenraad@Zwolle.nl</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538</text:span><text:line-break/><text:date style:data-style-name="dag" text:fixed="true" text:date-value="2019-01-25"/><text:line-break/><text:date style:data-style-name="jaar" text:fixed="true" text:date-value="2019-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538</text:span><text:date style:data-style-name="nicedate" text:fixed="true" text:date-value="2019-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538</text:span><text:date style:data-style-name="nicedate" text:fixed="true" text:date-value="2019-01-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Nieuwe Deventerweg – Aanwijzen VOP (zebrapad)</meta:user-defined>
    <meta:user-defined meta:name="OVERHEIDop.doctype">Officiële Publicaties, versie 1.1</meta:user-defined>
    <meta:user-defined meta:name="DCTERMS.W3CDTF/OVERHEIDop.jaargang">2019</meta:user-defined>
    <meta:user-defined meta:name="DCTERMS.W3CDTF/DCTERMS.available">2019-01-25</meta:user-defined>
    <meta:user-defined meta:name="OVERHEIDop.publicationIssue">4538</meta:user-defined>
    <meta:user-defined meta:name="OVERHEIDop.StcrtID/DC.identifier">stcrt-2019-4538</meta:user-defined>
    <meta:user-defined meta:name="DCTERMS.alternative">Gemeente Zwolle - VkB Nieuwe Deventerweg - Aanwijzen VOP - Zwolle</meta:user-defined>
    <meta:user-defined meta:name="OVERHEID.Organisatietype/OVERHEID.organisationType">gemeente</meta:user-defined>
    <meta:user-defined meta:name="OVERHEID.Gemeente/OVERHEID.authority">Zwolle</meta:user-defined>
    <meta:user-defined meta:name="OVERHEID.Gemeente/DC.creator">Zwolle</meta:user-defined>
    <meta:user-defined meta:name="OVERHEID.TaxonomieBeleidsagenda/OVERHEID.category">Verkeer | Organisatie en beleid</meta:user-defined>
    <meta:user-defined meta:name="OVERHEID.PostcodeHuisnummer/OVERHEIDop.postcodeHuisnummer">8014</meta:user-defined>
    <meta:user-defined meta:name="OVERHEIDop.woonplaats">Zwolle</meta:user-defined>
    <meta:user-defined meta:name="OVERHEIDop.straatnaam">Nieuwe Deventerweg</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voetgangers</meta:user-defined>
    <meta:user-defined meta:name="OVERHEIDvb.referentienummer">84465 - 2018</meta:user-defined>
    <meta:user-defined meta:name="DCTERMS.abstract">VkB Nieuwe Deventerweg VOP</meta:user-defined>
    <meta:user-defined meta:name="OVERHEIDop.verkeersbordcode">L2</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204160 500323</meta:user-defined>
    <meta:user-defined meta:name="OVERHEIDop.versieInformatie"/>
  </office:meta>
</office:document-meta>
</file>