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8-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8-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8-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8-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1-8-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1-8-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1-8-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1-8-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1-1-8-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1-1-8-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1-1-8-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1-1-8-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1-1-8-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1-1-8-2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1-1-8-2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1-1-8-25">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1-1-8-26">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1-1-8-27">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1-1-8-28">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vaststelling bestemmingsplan Lage Weide </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Utrecht maken bekend dat op grond van artikel 3.8 lid 4 Wet ruimtelijke ordening vanaf donderdag 31 januari 2019 zes weken lang het op 29 november 2018 door de raad vastgestelde bestemmingsplan “Lage Weide” met identificatiecode NL.IMRO.0344.BPLAGEWEIDE-VA02 en het vaststellingsbesluit ter inzage liggen. Bij de vaststelling heeft de gemeenteraad het bestemmingsplan gewijzigd ten opzichte van het ontwerp.</text:p>
            <text:p text:style-name="common-al">
            <text:span text:style-name="nadrukvet">Plangebied en doelstelling</text:span>
          </text:p>
            <text:p text:style-name="common-al">Het plangebied ligt aan de westkant van Utrecht. Het plangebied is begrensd door de Zuilense Ring aan de noordkant, het Amsterdamrijnkanaal aan de noordoostkant, de rijksweg A2 aan de westkant en het spoor Utrecht – Woerden aan de zuidkant. </text:p>
            <text:p text:style-name="common-al">Het bestemmingsplan maakt intensivering van bestaande bedrijvigheid op bedrijventerrein Lage Weide mogelijk en beschermt omliggende woonwijken tegelijkertijd tegen grotere milieuhinder. Het bestemmingsplan geeft invulling aan de opdracht van de Raad van State (uitspraak ABRS 201408365/1/R2) een nieuw bestemmingsplan vast te stellen voor het bedrijventerrein.</text:p>
            <text:p text:style-name="common-al">
            <text:span text:style-name="nadrukvet">Wijzigingen</text:span>
          </text:p>
            <text:p text:style-name="common-al">De gemeenteraad heeft bij de vaststelling van het bestemmingsplan de verbeelding, de regels en de toelichting gewijzigd ten opzichte van het ontwerp. De wijzigingen zijn doorgevoerd om tegemoet te komen aan de ingediende zienswijzen en aan de uitspraak van de Raad van State van 29 juni 2016. Daarnaast zijn enkele ambtshalve aanpassingen doorgevoerd.</text:p>
            <text:p text:style-name="common-al">De belangrijkste wijzigingen zijn:</text:p>
            <text:list text:style-name="id1-3-2-1-1-8">
              <text:list-item text:style-override="id1-3-2-1-1-8-1">
                <text:number>1.</text:number>
                <text:p text:style-name="al">Het plangebied is verkleind ter plaatse van de Demkabocht.</text:p>
              </text:list-item>
              <text:list-item text:style-override="id1-3-2-1-1-8-2">
                <text:number>2.</text:number>
                <text:p text:style-name="al">De bestemmingsgrens ter hoogte van Elektronweg 16A is zodanig gecorrigeerd dat het volledige bedrijfsperceel hier de bestemming “Bedrijventerrein” heeft.</text:p>
              </text:list-item>
              <text:list-item text:style-override="id1-3-2-1-1-8-3">
                <text:number>3.</text:number>
                <text:p text:style-name="al">De veiligheidsrisicocontour bij het (LPG) tankstation aan de Ruimteweg is verkleind.</text:p>
              </text:list-item>
              <text:list-item text:style-override="id1-3-2-1-1-8-4">
                <text:number>4.</text:number>
                <text:p text:style-name="al">Voor de beoordeling van de cumulatieve geurbelasting vanwege bedrijven op Lage Weide is aangesloten bij de “Beleidsregels geur bestemmingsplan Lage Weide”. Hiertoe zijn de artikelen 1, 3.5 en 3.6.1 van de planregels aangepast.</text:p>
              </text:list-item>
              <text:list-item text:style-override="id1-3-2-1-1-8-5">
                <text:number>5.</text:number>
                <text:p text:style-name="al">Artikel 1.65 van de planregels is vernummerd naar artikel 1.73 en gewijzigd.</text:p>
              </text:list-item>
              <text:list-item text:style-override="id1-3-2-1-1-8-6">
                <text:number>6.</text:number>
                <text:p text:style-name="al">Artikel 3.1, onder c, van de planregels is aangepast (kantoor en bedrijfsruimte).</text:p>
              </text:list-item>
              <text:list-item text:style-override="id1-3-2-1-1-8-7">
                <text:number>7.</text:number>
                <text:p text:style-name="al">Artikel 3.1, onder d, van de planregels is aangepast (ten hoogste 1.700 m<text:span text:style-name="sup">2</text:span> zelfstandig kantoor).</text:p>
              </text:list-item>
              <text:list-item text:style-override="id1-3-2-1-1-8-8">
                <text:number>8.</text:number>
                <text:p text:style-name="al">Artikel 3.1, onder f, van de planregels is verduidelijkt in verband met de beoordeling van geluid van spoorwegen.</text:p>
              </text:list-item>
              <text:list-item text:style-override="id1-3-2-1-1-8-9">
                <text:number>9.</text:number>
                <text:p text:style-name="al">Artikel 3.2.2 is aangepast in verband met de maximale bouwhoogte van bouwwerken, geen bouwwerken zijnde.</text:p>
              </text:list-item>
              <text:list-item text:style-override="id1-3-2-1-1-8-10">
                <text:number>10.</text:number>
                <text:p text:style-name="al">De artikelen 3.2.1 en 3.4.4 van de planregels zijn verduidelijkt in verband met het bepalen en reserveren van extra vierkante meters brutovloeroppervlak.</text:p>
              </text:list-item>
              <text:list-item text:style-override="id1-3-2-1-1-8-11">
                <text:number>11</text:number>
                <text:p text:style-name="al">Artikel 3.4.3 is verduidelijkt in verband met de uitleg van silo’s en vergelijkbare installaties.</text:p>
              </text:list-item>
              <text:list-item text:style-override="id1-3-2-1-1-8-12">
                <text:number>12</text:number>
                <text:p text:style-name="al">Artikel 3.5, onder e, van de planregels is verduidelijkt (m.e.r.-(beoordelings)plichtige activiteiten).</text:p>
              </text:list-item>
              <text:list-item text:style-override="id1-3-2-1-1-8-13">
                <text:number>13</text:number>
                <text:p text:style-name="al">In artikel 3.6.3 van de planregels zijn aanvullend voorwaarden opgenomen voor de beoordeling van veiligheidsrisico’s.</text:p>
              </text:list-item>
              <text:list-item text:style-override="id1-3-2-1-1-8-14">
                <text:number>14</text:number>
                <text:p text:style-name="al">Artikel 11.3.1 van de planregels is verduidelijkt (aan huis gebonden beroep of bedrijf).</text:p>
              </text:list-item>
              <text:list-item text:style-override="id1-3-2-1-1-8-15">
                <text:number>15</text:number>
                <text:p text:style-name="al">Op het perceel Isotopenweg 15 is de aanduiding ‘specifieke vorm van bedrijf - metaal en autoshredder’ toegevoegd.</text:p>
              </text:list-item>
              <text:list-item text:style-override="id1-3-2-1-1-8-16">
                <text:number>16</text:number>
                <text:p text:style-name="al">Op het perceel Isotopenweg 33 is de aanduiding ‘specifieke vorm van bedrijf - containerterminal’ toegevoegd.</text:p>
              </text:list-item>
              <text:list-item text:style-override="id1-3-2-1-1-8-17">
                <text:number>17</text:number>
                <text:p text:style-name="al">Op het perceel Ruimteweg 1 is een maximale bouwhoogte van 35 meter toegestaan.</text:p>
              </text:list-item>
              <text:list-item text:style-override="id1-3-2-1-1-8-18">
                <text:number>18</text:number>
                <text:p text:style-name="al">Op het perceel Sophialaan 5 zijn een maximale bouwhoogte van 30 meter en een maximaal bebouwingspercentage van 70% toegestaan.</text:p>
              </text:list-item>
              <text:list-item text:style-override="id1-3-2-1-1-8-19">
                <text:number>19</text:number>
                <text:p text:style-name="al">Op het perceel Sophialaan 7 is de aanduiding ‘specifieke vorm van bedrijf - gipsproducten’ toegevoegd.</text:p>
              </text:list-item>
              <text:list-item text:style-override="id1-3-2-1-1-8-20">
                <text:number>20</text:number>
                <text:p text:style-name="al">Op het perceel Niels Bohrweg 201 is een maximaal bebouwingspercentage van 70% toegestaan.</text:p>
              </text:list-item>
              <text:list-item text:style-override="id1-3-2-1-1-8-21">
                <text:number>21</text:number>
                <text:p text:style-name="al">Op het perceel Atoomweg/Neutronweg zijn de aanduidingen ‘2 tot en met 5.1’ en ‘2 tot en met 5.2’ gelegd.</text:p>
              </text:list-item>
              <text:list-item text:style-override="id1-3-2-1-1-8-22">
                <text:number>22</text:number>
                <text:p text:style-name="al">Op het perceel Uraniumweg 1 is de aanduiding ‘3.1 tot en met 5.2’ gelegd.</text:p>
              </text:list-item>
              <text:list-item text:style-override="id1-3-2-1-1-8-23">
                <text:number>23</text:number>
                <text:p text:style-name="al">Op het perceel Uraniumweg 25 en 27 is de aanduiding ‘3.1 tot en met 5.2’ gelegd.</text:p>
              </text:list-item>
              <text:list-item text:style-override="id1-3-2-1-1-8-24">
                <text:number>24</text:number>
                <text:p text:style-name="al">Op het perceel Uraniumweg 27 is de aanduiding ‘kantoor’ gelegd.</text:p>
              </text:list-item>
              <text:list-item text:style-override="id1-3-2-1-1-8-25">
                <text:number>25</text:number>
                <text:p text:style-name="al">Op het perceel Elektronweg 24 is de aanduiding ‘specifieke vorm van bedrijf – ijsbaan’ gelegd.</text:p>
              </text:list-item>
              <text:list-item text:style-override="id1-3-2-1-1-8-26">
                <text:number>26</text:number>
                <text:p text:style-name="al">Op het perceel Kanaaldijk 15 zijn de aanduidingen ‘specifieke vorm van bedrijf –betonwarenbedrijf’ en ‘specifieke vorm van bedrijf – recyclebedrijf’ gelegd.</text:p>
              </text:list-item>
              <text:list-item text:style-override="id1-3-2-1-1-8-27">
                <text:number>27</text:number>
                <text:p text:style-name="al">Op het perceel Kantonnaleweg 1 is de aanduiding ‘specifieke vorm van bedrijf – betonfabriek’ geschrapt.</text:p>
              </text:list-item>
              <text:list-item text:style-override="id1-3-2-1-1-8-28">
                <text:number>28</text:number>
                <text:p text:style-name="al">Artikel 3.6.7 is aan de planregels toegevoegd om vestiging van een bedrijf in milieucategorie 3.1 of lager mogelijk te maken.</text:p>
              </text:list-item>
            </text:list>
            <text:p text:style-name="common-al">De toelichting is naar aanleiding van de zienswijzen en de uitspraak, maar ook ambtshalve op verschillende plekken aangepast of verduidelijkt. Voor een uitgebreid overzicht en toelichting verwijzen wij naar het vaststellingsrapport. </text:p>
            <text:p text:style-name="common-al">
            <text:span text:style-name="nadrukvet">Inzien</text:span>
          </text:p>
            <text:p text:style-name="common-al">Het bestemmingsplan, het vaststellingsrapport en het vaststellingsbesluit liggen ter inzage vanaf 31 januari 2019 tot en met woensdag 13 maart 2019 in het Stadskantoor, Stadsplateau 1, 5e verdieping.</text:p>
            <text:p text:style-name="common-al">Het bestemmingsplan is digitaal raadpleegbaar:</text:p>
            <text:p text:style-name="common-al">- via de landelijke website <text:a xlink:href="http://www.ruimtelijkeplannen.nl/" xlink:type="simple">ruimtelijkeplannen.nl</text:a>; (deze versie is rechtsgeldig boven alle andere versies);</text:p>
            <text:p text:style-name="common-al">- via de gemeentelijke website <text:a xlink:href="http://www.utrecht.nl/bestemmingsplannen" xlink:type="simple">utrecht.nl/bestemmingsplannen</text:a> waar u kunt doorklikken naar het bestemmingsplan.</text:p>
            <text:p text:style-name="common-al">
            <text:span text:style-name="nadrukvet">Beroep</text:span>U kunt als belanghebbende tegen het besluit tot vaststelling beroep instellen. De termijn voor het instellen van beroep is zes weken en gaat in op de dag na de start van de terinzagelegging. Beroep instellen kan bij:</text:p>
            <text:p text:style-name="common-al">Afdeling Bestuursrechtspraak van de Raad van State</text:p>
            <text:p text:style-name="common-al">Postbus 20019</text:p>
            <text:p text:style-name="common-al">2500 EA Den Haag</text:p>
            <text:p text:style-name="common-al">Voor het instellen van beroep moet u griffierechten betalen. Het is niet mogelijk om per e-mail beroep in te stellen.</text:p>
            <text:p text:style-name="common-al">
            <text:span text:style-name="nadrukvet">Verzoek voorlopige voorziening</text:span>
          </text:p>
            <text:p text:style-name="common-al">Het enkel indienen van een beroepschrift schort de werking van het bestemmingsplan niet op. Als een spoedeisend belang aanwezig is, kunt u als indiener van een beroepschrift een afzonderlijk verzoek om een voorlopige voorziening (schorsingsverzoek) indienen bij de Voorzitter van de Afdeling bestuursrechtspraak van de Raad van State. Als dat verzoek binnen de terinzagetermijn is gedaan, is het bestemmingsplan geschorst totdat de Voorzitter over het verzoek heeft beslist. Ook voor een verzoek om een voorlopige voorziening moet u griffierechten betalen.</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45</text:span><text:line-break/><text:date style:data-style-name="dag" text:fixed="true" text:date-value="2019-01-30"/><text:line-break/><text:date style:data-style-name="jaar" text:fixed="true" text:date-value="2019-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45</text:span><text:date style:data-style-name="nicedate" text:fixed="true" text:date-value="2019-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45</text:span><text:date style:data-style-name="nicedate" text:fixed="true" text:date-value="2019-01-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vaststelling bestemmingsplan Lage Weide</meta:user-defined>
    <meta:user-defined meta:name="OVERHEIDop.doctype">Officiële Publicaties, versie 1.1</meta:user-defined>
    <meta:user-defined meta:name="DCTERMS.W3CDTF/OVERHEIDop.jaargang">2019</meta:user-defined>
    <meta:user-defined meta:name="DCTERMS.W3CDTF/DCTERMS.available">2019-01-30</meta:user-defined>
    <meta:user-defined meta:name="OVERHEIDop.publicationIssue">4345</meta:user-defined>
    <meta:user-defined meta:name="OVERHEIDop.StcrtID/DC.identifier">stcrt-2019-4345</meta:user-defined>
    <meta:user-defined meta:name="OVERHEID.TaxonomieBeleidsagenda/OVERHEID.category">Ruimte en infrastructuur | Organisatie en beleid</meta:user-defined>
    <meta:user-defined meta:name="OVERHEID.Gemeente/DC.spatial">Utrecht</meta:user-defined>
    <meta:user-defined meta:name="OVERHEIDop.Ruimtelijkplan/OVERHEIDop.bekendmakingBetreffendePlan">NL.IMRO.0344.BPLAGEWEIDE-VA02</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42</meta:user-defined>
    <meta:user-defined meta:name="OVERHEIDop.woonplaats">Utrecht</meta:user-defined>
    <meta:user-defined meta:name="OVERHEIDop.straatnaam">Zuilensering</meta:user-defined>
    <meta:user-defined meta:name="OVERHEID.PostcodeHuisnummer/OVERHEIDop.postcodeHuisnummer">3553</meta:user-defined>
    <meta:user-defined meta:name="OVERHEIDop.straatnaam">Amsterdamsestraatweg</meta:user-defined>
    <meta:user-defined meta:name="OVERHEID.PostcodeHuisnummer/OVERHEIDop.postcodeHuisnummer">3532</meta:user-defined>
    <meta:user-defined meta:name="OVERHEIDop.straatnaam">Vleutenseweg</meta:user-defined>
    <meta:user-defined meta:name="OVERHEIDop.straatnaam">Wolfgang Pauliweg</meta:user-defined>
    <meta:user-defined meta:name="OVERHEID.PostcodeHuisnummer/OVERHEIDop.postcodeHuisnummer">3542AD 63</meta:user-defined>
    <meta:user-defined meta:name="OVERHEIDop.straatnaam">Reactor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31650 460200</meta:user-defined>
    <meta:user-defined meta:name="OVERHEID.EPSG28992/DC.spatial">134725 457554</meta:user-defined>
    <meta:user-defined meta:name="OVERHEID.EPSG28992/DC.spatial">135046 456193</meta:user-defined>
    <meta:user-defined meta:name="OVERHEID.EPSG28992/DC.spatial">132688 457548</meta:user-defined>
    <meta:user-defined meta:name="OVERHEID.EPSG28992/DC.spatial">132392 457936</meta:user-defined>
    <meta:user-defined meta:name="OVERHEIDop.versieInformatie"/>
  </office:meta>
</office:document-meta>
</file>