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9-17638</text:p>
          </table:table-cell>
          <table:table-cell office:value-type="string" table:style-name="staatscourantkop.B.cell">
            <text:section text:name="plaatje_id1-3-1-1" text:style-name="plaatje">
              <text:p text:style-name="illustratie_id1-3-1-1-1"><draw:frame draw:style-name="illustratie_id1-3-1-1-1" text:anchor-type="paragraph" svg:width="40mm" svg:height="16.5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text:p text:style-name="context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urgemeester en wethouders van Zaanstad,</text:p>
            <text:p text:style-name="common-al">
            <text:span text:style-name="nadrukvet">d.d. 18 juli 2019, </text:span>
          </text:p>
            <text:p text:style-name="common-al">overwegende dat;</text:p>
            <text:p text:style-name="common-al"> </text:p>
            <text:p text:style-name="common-al">in Zaandam op zaterdag 21 en zondag 22 september 2019 een jaarlijks terugkerend evenement wordt georganiseerd bekend als avond Damloop en Dam tot Damloop;</text:p>
            <text:p text:style-name="common-al">ten behoeve van de bereikbaarheid van het evenement, de openbare veiligheid, de veiligheid van medewerkers deelnemers en overige verkeersdeelnemers tijdelijke verkeersmaatregelen nodig zijn;</text:p>
            <text:p text:style-name="common-al"> </text:p>
            <text:p text:style-name="common-al">tijdens de voorbereiding, tijdens en na het evenement de bruikbaarheid van de openbare weg gewaarborgd moet zijn; de vrijheid en veiligheid van het verkeer zoveel mogelijk gewaarborgd moet blijven zoals beschreven in artikel 2 van de Wegenverkeerswet 1994;</text:p>
            <text:p text:style-name="common-al">hiervoor parkeerverboden en geslotenverklaringen op diverse wegen nodig zijn;</text:p>
            <text:p text:style-name="common-al"> </text:p>
            <text:p text:style-name="common-al">door omleidingsroutes en de aanwezigheid van verkeersregelaars de bereikbaarheid en verkeersveiligheid wordt gegarandeerd;</text:p>
            <text:p text:style-name="common-al"> </text:p>
            <text:p text:style-name="common-al">over de maatregelen heeft overleg plaatsgevonden met vertegenwoordigers van de Veiligheidsregio Zaanstreek-Waterland, namens de nood- en hulpdiensten;</text:p>
            <text:p text:style-name="common-al">volgens artikel 24 BABW overleg met de politie Noord-Holland heeft plaatsgevonden waarbij de politie akkoord gaat met de inhoud van onderstaand besluit;</text:p>
            <text:p text:style-name="common-al"> </text:p>
            <text:p text:style-name="common-al">de genoemde wegvakken gelegen zijn in de gemeente Zaanstad en bij de gemeente in beheer zijn;</text:p>
            <text:p text:style-name="common-al"> </text:p>
            <text:p text:style-name="common-al">gelet op artikelen 15 en 18, lid 1, sub d van de Wegenverkeerswet 1994, het Besluit administratieve bepalingen inzake het wegverkeer alsmede het Reglement verkeersregels en verkeerstekens 1990, alsmede de Wegenverkeerswet 1994;</text:p>
            <text:p text:style-name="common-al"> </text:p>
            <text:p text:style-name="common-al">
            <text:span text:style-name="nadrukvet">b e s l u i t e n :</text:span>
          </text:p>
            <text:p text:style-name="common-al"> </text:p>
            <text:p text:style-name="common-al">in Zaandam volgende tijdelijke verkeersbesluiten te nemen ten behoeve van de Dam tot Damloop op zondag 22 september 2019;</text:p>
            <text:p text:style-name="common-al"> </text:p>
            <text:p text:style-name="common-al">
            <text:span text:style-name="nadrukvet">de volgende straten en parkeerterreinen worden afgesloten door middel van het plaatsen van borden C1 met onderborden:</text:span>
          </text:p>
            <text:p text:style-name="common-al">Noorder IJ- en Zeedijk</text:p>
            <text:p text:style-name="common-al">  </text:p>
            <text:p text:style-name="common-al">Zondag 22 september</text:p>
            <text:p text:style-name="common-al">10.27 - 17.00 uur</text:p>
            <text:p text:style-name="common-al">Zuiddijk tot Skagerrak</text:p>
            <text:p text:style-name="common-al">  </text:p>
            <text:p text:style-name="common-al">Zondag 22 september </text:p>
            <text:p text:style-name="common-al">10.33 - 17.15 uur</text:p>
            <text:p text:style-name="common-al">Zuiddijk vanaf Skagerrak</text:p>
            <text:p text:style-name="common-al">  </text:p>
            <text:p text:style-name="common-al">Zondag 22 september </text:p>
            <text:p text:style-name="common-al">09.55 - 17.15 uuur</text:p>
            <text:p text:style-name="common-al">Prins Hendrikkade</text:p>
            <text:p text:style-name="common-al">  </text:p>
            <text:p text:style-name="common-al">Zondag 22 september </text:p>
            <text:p text:style-name="common-al">09.55 - 11.00 uur </text:p>
            <text:p text:style-name="common-al">Schubertstraat</text:p>
            <text:p text:style-name="common-al">  </text:p>
            <text:p text:style-name="common-al">Zondag 22 september </text:p>
            <text:p text:style-name="common-al">0.45 - 10.30 uur </text:p>
            <text:p text:style-name="common-al">Beethovenstraat</text:p>
            <text:p text:style-name="common-al">  </text:p>
            <text:p text:style-name="common-al">Zondag 22 september </text:p>
            <text:p text:style-name="common-al">09.45 - 10.30 uur </text:p>
            <text:p text:style-name="common-al">Skagerrak</text:p>
            <text:p text:style-name="common-al">  </text:p>
            <text:p text:style-name="common-al">Zondag 22 september </text:p>
            <text:p text:style-name="common-al">09.55 - 11.05 uur </text:p>
            <text:p text:style-name="common-al">Burchtkade</text:p>
            <text:p text:style-name="common-al">  </text:p>
            <text:p text:style-name="common-al">Zondag 22 september </text:p>
            <text:p text:style-name="common-al">07.15 - 17.15 uur</text:p>
            <text:p text:style-name="common-al">Burcht</text:p>
            <text:p text:style-name="common-al">Opmerking: de Burcht wordt vrijdagavond om 24.00 uur afgesloten, zodat de Burcht op zaterdagochtend vanaf 07.00 uur kan worden opgebouwd.</text:p>
            <text:p text:style-name="common-al">Vrijdag 20 september 24.00 - zondag 22 september </text:p>
            <text:p text:style-name="common-al">19.00 uur</text:p>
            <text:p text:style-name="common-al">  </text:p>
            <text:p text:style-name="common-al">Nicolaasstraat</text:p>
            <text:p text:style-name="common-al"> </text:p>
            <text:p text:style-name="common-al">Zondag 22 september </text:p>
            <text:p text:style-name="common-al">07.15 - 17.30 uur</text:p>
            <text:p text:style-name="common-al">Damstraat</text:p>
            <text:p text:style-name="common-al"> </text:p>
            <text:p text:style-name="common-al">Zondag 22 september </text:p>
            <text:p text:style-name="common-al">07.15 - 17.30 uur</text:p>
            <text:p text:style-name="common-al">Wilhelminastraat</text:p>
            <text:p text:style-name="common-al"> </text:p>
            <text:p text:style-name="common-al">Zondag 22 september </text:p>
            <text:p text:style-name="common-al">07.15 - 17.30 uur</text:p>
            <text:p text:style-name="common-al">Gedempte Gracht</text:p>
            <text:p text:style-name="common-al"> </text:p>
            <text:p text:style-name="common-al">Zondag 22 september </text:p>
            <text:p text:style-name="common-al">07.15 - 17.30 uur</text:p>
            <text:p text:style-name="common-al">Sav. Lohmanstraat</text:p>
            <text:p text:style-name="common-al"> </text:p>
            <text:p text:style-name="common-al">Zondag 22 september </text:p>
            <text:p text:style-name="common-al">06.45 - 19.00 uur</text:p>
            <text:p text:style-name="common-al">Peperstraat (incl. P-vak)</text:p>
            <text:p text:style-name="common-al"> </text:p>
            <text:p text:style-name="common-al">Zondag 22 september </text:p>
            <text:p text:style-name="common-al">05.45 - 19.00 uur (vrijgeven na vegen)</text:p>
            <text:p text:style-name="common-al">Fransestraat</text:p>
            <text:p text:style-name="common-al"> </text:p>
            <text:p text:style-name="common-al">Zondag 22 september </text:p>
            <text:p text:style-name="common-al">07.00 - 12.30 uur</text:p>
            <text:p text:style-name="common-al">S. Claeszstraat</text:p>
            <text:p text:style-name="common-al"> </text:p>
            <text:p text:style-name="common-al">Zondag 22 september </text:p>
            <text:p text:style-name="common-al">07.00 - 19.00 uur</text:p>
            <text:p text:style-name="common-al">Ds. Baxstraat</text:p>
            <text:p text:style-name="common-al"> </text:p>
            <text:p text:style-name="common-al">Zondag 22 september </text:p>
            <text:p text:style-name="common-al">07.00 - 19.00 uur</text:p>
            <text:p text:style-name="common-al">Oostzijde</text:p>
            <text:p text:style-name="common-al">vanaf Groot Scheepmakerstraat</text:p>
            <text:p text:style-name="common-al">Zondag 22 september </text:p>
            <text:p text:style-name="common-al">07.00 - 19.00 uur</text:p>
            <text:p text:style-name="common-al">Heijermansstraat</text:p>
            <text:p text:style-name="common-al">Bewoners tussen de Brusselstraat en Veldvliegerweg kunnen via de Laan der Vrijheid hun straat bereiken inclusief vanaf zaterdag 17.00 uur de ventwegen Heijermansstraat vanaf de Kopermolenstraat. </text:p>
            <text:p text:style-name="common-al">De Belgische buurt is alleen bereikbaar via de Laan der Vrijheid. Bewoners ten noorden van de Govert ’t Hoenstraat kunnen via een klein stukje parallelweg Gerhardstraat de Laan der Vrijheid bereiken.</text:p>
            <text:p text:style-name="common-al">Zondag 22 september </text:p>
            <text:p text:style-name="common-al">07.00 – zondag 19.00 uur</text:p>
            <text:p text:style-name="common-al">Gerhardstraat</text:p>
            <text:p text:style-name="common-al">inclusief ventwegen</text:p>
            <text:p text:style-name="common-al"> </text:p>
            <text:p text:style-name="common-al">Zondag 22 september 7.00 - zondag 19.00 uur (vrijgeven na vegen inclusief ventwegen Gerhardstraat</text:p>
            <text:p text:style-name="common-al">M.L. Kingweg</text:p>
            <text:p text:style-name="common-al">tussen Jachtenlaan en Vermiljoenweg</text:p>
            <text:p text:style-name="common-al">Zondag 22 september </text:p>
            <text:p text:style-name="common-al">24.00 - 18.00 uur</text:p>
            <text:p text:style-name="common-al">Hoogaarslaan</text:p>
            <text:p text:style-name="common-al">m.u.v. bewoners Schepenbuurt en kerkgangers Hoogaarslaan 2</text:p>
            <text:p text:style-name="common-al">Zondag 22 september </text:p>
            <text:p text:style-name="common-al">24.00 – 19.00 uur</text:p>
            <text:p text:style-name="common-al">Schepenlaan</text:p>
            <text:p text:style-name="common-al">m.u.v. bewoners Schepenbuurt</text:p>
            <text:p text:style-name="common-al">Zondag 22 september </text:p>
            <text:p text:style-name="common-al">24.00 – 19.00 uur</text:p>
            <text:p text:style-name="common-al">Treilerstraat</text:p>
            <text:p text:style-name="common-al">alleen vanaf kant Hoogaarslaan Treilerstraat vanaf Schokkerlaan (dus doodlopend)</text:p>
            <text:p text:style-name="common-al">Zondag 22 september </text:p>
            <text:p text:style-name="common-al">24.00 – 19.00 uur</text:p>
            <text:p text:style-name="common-al">Loggerstraat</text:p>
            <text:p text:style-name="common-al">alleen vanaf kant Hoogaarslaan Loggerstraat vanaf Schokkerlaan dus doodlopend</text:p>
            <text:p text:style-name="common-al">Zondag 22 september </text:p>
            <text:p text:style-name="common-al">24.00 – 19.00 uur</text:p>
            <text:p text:style-name="common-al">Zuiderzee</text:p>
            <text:p text:style-name="common-al">vanaf Koningin Julianaweg (m.u.v. bewoners IJdoorn en kerkgangers Hoogaarslaan 2)</text:p>
            <text:p text:style-name="common-al">Zondag 22 september </text:p>
            <text:p text:style-name="common-al">24.00 – 19.00 uur</text:p>
            <text:p text:style-name="common-al"> </text:p>
            <text:p text:style-name="common-al">
            <text:span text:style-name="nadrukvet">De volgende straten en parkeerterreinen een parkeerverbod instellen met wegsleepregeling:</text:span>
          </text:p>
            <text:p text:style-name="common-al">Zuiddijk</text:p>
            <text:p text:style-name="common-al">P-vakken die geen deel uit maken van de reguliere weg komen niet in aanmerking voor een wegsleepregeling. Het gaat dan om de parkeervakken op de Noorder IJ- en Zeedijk en de Zuiddijk tussen de Noorder IJ- en Zeedijk en café Lamers. Plus de p-vakken op Zuiddijk tussen café Lamers en bocht bij de Den Uylbrug aan de zijde van Twinfilter en aan de andere kant, net na de bocht voor de Den Uylbrug. Tevens p-vakken na Den Uylbrug evenredig aan de Den Uylweg.</text:p>
            <text:p text:style-name="common-al">Zondag 22 september 08.00 – 17.15 uur (slepen vanaf 09.00 uur)</text:p>
            <text:p text:style-name="common-al">P.J. Troelstralaan</text:p>
            <text:p text:style-name="common-al">vanaf de Wilgenstraat richting Zuiddijk</text:p>
            <text:p text:style-name="common-al">Zondag 22 september </text:p>
            <text:p text:style-name="common-al">8.30 – 17.15 uur</text:p>
            <text:p text:style-name="common-al">Burcht</text:p>
            <text:p text:style-name="common-al">  </text:p>
            <text:p text:style-name="common-al">Donderdag 19 september 24.00 uur – zondag 22 september 19.00 uur</text:p>
            <text:p text:style-name="common-al">Parkeerterrein Jan Windhouwerstraat</text:p>
            <text:p text:style-name="common-al">de parkeerplaatsen op de Jan Windhouwerstraat achter de huizen (Bloemgracht 24 t/m 40) zijn al vanaf donderdag 07.00 uur nodig voor de plaatsing van objecten.</text:p>
            <text:p text:style-name="common-al">Zaterdag 21 september 07.00 uur tot zondag 22 september 20.00 uur</text:p>
            <text:p text:style-name="common-al">Fransestraat</text:p>
            <text:p text:style-name="common-al">  </text:p>
            <text:p text:style-name="common-al">Zaterdag 21 september 17.00 uur tot zondag 22 september 12.30 uur (actief slepen vanaf 17.00 uur)</text:p>
            <text:p text:style-name="common-al">P.L. Takstraat</text:p>
            <text:p text:style-name="common-al">incl. parkeervakken, tussen Jan Windhouwerstraat en Gerhardstraat</text:p>
            <text:p text:style-name="common-al">Zondag 22 september </text:p>
            <text:p text:style-name="common-al">06.00 – 19.00 uur</text:p>
            <text:p text:style-name="common-al">Steve Bikoplein</text:p>
            <text:p text:style-name="common-al">incl. parkeervakken</text:p>
            <text:p text:style-name="common-al">Zondag 22 september </text:p>
            <text:p text:style-name="common-al">06.00 – 19.00 uur</text:p>
            <text:p text:style-name="common-al">Prins Hendrikkade</text:p>
            <text:p text:style-name="common-al">ten noorden van het Skagerrak (huizenkant) exclusief P-vakken tussen Mozartstraat en Ganzenwerfstraat aan de huizenkant</text:p>
            <text:p text:style-name="common-al">Zondag 22 september </text:p>
            <text:p text:style-name="common-al">08.00 - 11.00 uur</text:p>
            <text:p text:style-name="common-al">M.L. Kingweg</text:p>
            <text:p text:style-name="common-al">van Jachtenlaan tot Vermiljoenweg d.m.v. bord E08d</text:p>
            <text:p text:style-name="common-al">Zondag 22 september </text:p>
            <text:p text:style-name="common-al">06.30 – 18.00 uur</text:p>
            <text:p text:style-name="common-al">Ds. Baxstraat</text:p>
            <text:p text:style-name="common-al">(p-strook westzijde) tussen Peperstraat en Fransestraat</text:p>
            <text:p text:style-name="common-al">Zondag 22 september </text:p>
            <text:p text:style-name="common-al">07.00 – 19.00 uur</text:p>
            <text:p text:style-name="common-al">H. Gerhardstraat/</text:p>
            <text:p text:style-name="common-al">Heijermansstraat, </text:p>
            <text:p text:style-name="common-al">de westelijke en oostelijke parallelweg</text:p>
            <text:p text:style-name="common-al">vanaf Bloemgracht t/m Doctor Schaepmanstraat.</text:p>
            <text:p text:style-name="common-al">tussen Molenmakerstraat en Dr. Schaepmanstraat vanaf zaterdag 17.00 uur</text:p>
            <text:p text:style-name="common-al">Zondag 22 september 7.00 –19.00 uur (deel westelijke parallelweg Heijermansstraat (tussen Molenmakerstraat en Dr. Schaepmanstraat vanaf <text:span text:style-name="nadrukvet">zaterdag</text:span> 17.00 uur)</text:p>
            <text:p text:style-name="common-al">  </text:p>
            <text:p text:style-name="common-al">H. Gerhardstraat op de ventweg </text:p>
            <text:p text:style-name="common-al">tussen Veldvliegerweg en Govert ’t Hoenstraat op de 7 parkeervakken</text:p>
            <text:p text:style-name="common-al">Zondag 22 september </text:p>
            <text:p text:style-name="common-al">24.00 – 19.00 uur</text:p>
            <text:p text:style-name="common-al">Schepenlaan</text:p>
            <text:p text:style-name="common-al">tussen Hoogaarslaan en Boeierlaan beide kanten ook in de vakken)</text:p>
            <text:p text:style-name="common-al">Zondag 22 september </text:p>
            <text:p text:style-name="common-al">24.00 – 19.00 uur</text:p>
            <text:p text:style-name="common-al">Schokkerlaan</text:p>
            <text:p text:style-name="common-al">1<text:span text:style-name="sup">e</text:span> tien meter vanaf Schepenlaan</text:p>
            <text:p text:style-name="common-al">Zondag 22 september </text:p>
            <text:p text:style-name="common-al">24.00 – 19.00 uur</text:p>
            <text:p text:style-name="common-al">Boeierlaan</text:p>
            <text:p text:style-name="common-al">1<text:span text:style-name="sup">e</text:span> tien meter vanaf Schepenlaan</text:p>
            <text:p text:style-name="common-al">Zondag 22 september </text:p>
            <text:p text:style-name="common-al">24.00 – 19.00 uur</text:p>
            <text:p text:style-name="common-al">Simon Claeszstraat</text:p>
            <text:p text:style-name="common-al">gedeelte parkeervakken tussen Peperstraat en Bloemgracht</text:p>
            <text:p text:style-name="common-al">Zaterdag 21 september </text:p>
            <text:p text:style-name="common-al">12.00 – zondag 22 september 19.00 uur.</text:p>
            <text:p text:style-name="common-al">J. Kleinsorgstraat</text:p>
            <text:p text:style-name="common-al">tussen Pieter Lakplantsoen en brug</text:p>
            <text:p text:style-name="common-al">Zondag 22 september </text:p>
            <text:p text:style-name="common-al">08.00 – 18.00 uur</text:p>
            <text:p text:style-name="common-al"> </text:p>
            <text:p text:style-name="common-al">
            <text:span text:style-name="nadrukvet">De volgende straten eenrichtingsverkeer instellen of opheffen:</text:span>
          </text:p>
            <text:p text:style-name="common-al">Hoogaarslaan</text:p>
            <text:p text:style-name="common-al">van oost naar west tot Schepenlaan (voor bewoners)</text:p>
            <text:p text:style-name="common-al">Zondag 22 september </text:p>
            <text:p text:style-name="common-al">24.00 – 19.00 uur </text:p>
            <text:p text:style-name="common-al"> </text:p>
            <text:p text:style-name="common-al">Schepenlaan</text:p>
            <text:p text:style-name="common-al">van noord naar zuid tot Boeierlaan (voor bewoners)</text:p>
            <text:p text:style-name="common-al">Zaterdag 21 september </text:p>
            <text:p text:style-name="common-al">09.45 – 24.00 uur </text:p>
            <text:p text:style-name="common-al"> </text:p>
            <text:p text:style-name="common-al">Schokkerlaan</text:p>
            <text:p text:style-name="common-al">van west naar oost (voor bewoners)</text:p>
            <text:p text:style-name="common-al">Zondag 22 september </text:p>
            <text:p text:style-name="common-al">24.00 – 19.00 uur </text:p>
            <text:p text:style-name="common-al">Boeierlaan</text:p>
            <text:p text:style-name="common-al">van west naar oost (voor bewoners)</text:p>
            <text:p text:style-name="common-al">Zondag 22 september </text:p>
            <text:p text:style-name="common-al">24.00 – 19.00 uur </text:p>
            <text:p text:style-name="common-al">Treilerstraat</text:p>
            <text:p text:style-name="common-al">van noord naar zuid tussen Hoogaarslaan en Schokkerlaan (voor bewoners)</text:p>
            <text:p text:style-name="common-al">Zondag 22 september </text:p>
            <text:p text:style-name="common-al">24.00 – 19.00 uur </text:p>
            <text:p text:style-name="common-al">Loggerstraat</text:p>
            <text:p text:style-name="common-al">van noord naar zuid (tussen Hoogaarslaan en Schokkerlaan) (voor bewoners)</text:p>
            <text:p text:style-name="common-al">Zondag 22 september </text:p>
            <text:p text:style-name="common-al">24.00 – 19.00 uur </text:p>
            <text:p text:style-name="common-al">  </text:p>
            <text:p text:style-name="common-al">namens burgemeester en wethouders van de gemeente Zaanstad, </text:p>
            <text:p text:style-name="common-al">   </text:p>
            <text:p text:style-name="common-al">hoofd sector Openbare Ruimte, </text:p>
            <text:p text:style-name="common-al">mevrouw M. Zijp</text:p>
            <text:p text:style-name="common-al">   </text:p>
            <text:p text:style-name="common-al">Indien u belanghebbende bent, volgens artikel 1:2 AWB, en het niet eens bent met dit besluit, kunt u binnen <text:span text:style-name="nadrukvet">6 weken</text:span> onmiddellijk liggend <text:span text:style-name="nadrukvet">na</text:span> de dag van bekendmaking van dit besluit een bezwaarschrift indienen bij burgemeester en wethouders van de gemeente Zaanstad, Postbus 2000, 1500 GA Zaandam. Het bezwaarschrift moet zijn voorzien van de datum, uw naam, adres, handtekening en de motivering van uw bezwaren. Daarnaast verzoeken wij u in uw bezwaarschrift ons kenmerk van het besluit te vermelden. Wij verzoeken u tevens uw telefoonnummer in het bezwaarschrift te vermelden. U kunt bekendmakingen vinden in het stadsblad of op <text:a xlink:href="http://www.zaanstad.nl/" xlink:type="simple">www.zaanstad.nl</text:a> onder Actueel. Met vragen over de datum van bekendmakingen kunt u bellen naar 14075. </text:p>
            <text:p text:style-name="common-al"> </text:p>
            <text:p text:style-name="common-al">U kunt kosteloos de brochure ‘Bezwaar en beroep tegen een beslissing van de overheid’ bestellen bij Rijksoverheid.nl, telefoonnummer 1400 of downloaden van deze site. </text:p>
            <text:p text:style-name="common-al">  </text:p>
            <text:p text:style-name="common-al">
            <text:span text:style-name="nadrukvet">Burgemeester en wethouders van Zaanstad,</text:span>
          </text:p>
            <text:p text:style-name="common-al">
            <text:span text:style-name="nadrukvet">18 juli 2019,</text:span>
          </text:p>
            <text:p text:style-name="common-al">  </text:p>
            <text:p text:style-name="common-al">
            <text:span text:style-name="nadrukvet">m a k e n b e k e n d :</text:span>
          </text:p>
            <text:p text:style-name="common-al"> </text:p>
            <text:p text:style-name="common-al">dat zij hebben besloten;</text:p>
            <text:p text:style-name="common-al">in Zaandam volgende tijdelijke verkeersbesluiten te nemen ten behoeve van de Dam tot Dam loop op zondag 22 september 2019;</text:p>
            <text:p text:style-name="common-al"> </text:p>
            <text:p text:style-name="common-al">
            <text:span text:style-name="nadrukvet">de volgende straten en parkeerterreinen worden afgesloten door middel van het plaatsen van borden C1 met onderborden:</text:span>
          </text:p>
            <text:p text:style-name="common-al">Noorder IJ- en Zeedijk</text:p>
            <text:p text:style-name="common-al">  </text:p>
            <text:p text:style-name="common-al">Zondag 22 september</text:p>
            <text:p text:style-name="common-al">10.27 - 17.00 uur</text:p>
            <text:p text:style-name="common-al">Zuiddijk tot Skagerrak</text:p>
            <text:p text:style-name="common-al">  </text:p>
            <text:p text:style-name="common-al">Zondag 22 september </text:p>
            <text:p text:style-name="common-al">10.33 - 17.15 uur</text:p>
            <text:p text:style-name="common-al">Zuiddijk vanaf Skagerrak</text:p>
            <text:p text:style-name="common-al">  </text:p>
            <text:p text:style-name="common-al">Zondag 22 september </text:p>
            <text:p text:style-name="common-al">09.55 - 17.15 uur</text:p>
            <text:p text:style-name="common-al">Prins Hendrikkade</text:p>
            <text:p text:style-name="common-al">  </text:p>
            <text:p text:style-name="common-al">Zondag 22 september </text:p>
            <text:p text:style-name="common-al">09.55 - 11.00 uur </text:p>
            <text:p text:style-name="common-al">Schubertstraat</text:p>
            <text:p text:style-name="common-al">  </text:p>
            <text:p text:style-name="common-al">Zondag 22 september </text:p>
            <text:p text:style-name="common-al">09.45 - 10.30 uur </text:p>
            <text:p text:style-name="common-al">Beethovenstraat</text:p>
            <text:p text:style-name="common-al">  </text:p>
            <text:p text:style-name="common-al">Zondag 22 september </text:p>
            <text:p text:style-name="common-al">09.45 - 10.30 uur </text:p>
            <text:p text:style-name="common-al">Skagerrak</text:p>
            <text:p text:style-name="common-al">  </text:p>
            <text:p text:style-name="common-al">Zondag 22 september </text:p>
            <text:p text:style-name="common-al">09.55 - 11.05 uur </text:p>
            <text:p text:style-name="common-al">Burchtkade</text:p>
            <text:p text:style-name="common-al">  </text:p>
            <text:p text:style-name="common-al">Zondag 22 september </text:p>
            <text:p text:style-name="common-al">07.15 - 17.15 uur</text:p>
            <text:p text:style-name="common-al">Burcht</text:p>
            <text:p text:style-name="common-al">Opmerking: de Burcht wordt vrijdagavond om 24.00 uur afgesloten, zodat de Burcht op zaterdagochtend vanaf 07.00 uur kan worden opgebouwd.</text:p>
            <text:p text:style-name="common-al">Vrijdag 20 september 24.00 - zondag 22 september 19.00 uur</text:p>
            <text:p text:style-name="common-al">Nicolaasstraat</text:p>
            <text:p text:style-name="common-al">  </text:p>
            <text:p text:style-name="common-al">Zondag 22 september </text:p>
            <text:p text:style-name="common-al">07.15 - 17.30 uur</text:p>
            <text:p text:style-name="common-al">Damstraat</text:p>
            <text:p text:style-name="common-al">  </text:p>
            <text:p text:style-name="common-al">Zondag 22 september </text:p>
            <text:p text:style-name="common-al">07.15 - 17.30 uur</text:p>
            <text:p text:style-name="common-al">Wilhelminastraat</text:p>
            <text:p text:style-name="common-al">  </text:p>
            <text:p text:style-name="common-al">Zondag 22 september </text:p>
            <text:p text:style-name="common-al">07.15 - 17.30 uur</text:p>
            <text:p text:style-name="common-al">Gedempte Gracht</text:p>
            <text:p text:style-name="common-al">  </text:p>
            <text:p text:style-name="common-al">Zondag 22 september </text:p>
            <text:p text:style-name="common-al">07.15 - 17.30 uur</text:p>
            <text:p text:style-name="common-al">Sav. Lohmanstraat</text:p>
            <text:p text:style-name="common-al">  </text:p>
            <text:p text:style-name="common-al">Zondag 22 september </text:p>
            <text:p text:style-name="common-al">06.45 - 19.00 uur</text:p>
            <text:p text:style-name="common-al">Peperstraat (incl. P-vak)</text:p>
            <text:p text:style-name="common-al">  </text:p>
            <text:p text:style-name="common-al">Zondag 22 september </text:p>
            <text:p text:style-name="common-al">05.45 - 19.00 uur (vrijgeven na vegen)</text:p>
            <text:p text:style-name="common-al">Fransestraat</text:p>
            <text:p text:style-name="common-al">  </text:p>
            <text:p text:style-name="common-al">Zondag 22 september </text:p>
            <text:p text:style-name="common-al">07.00 - 12.30 uur</text:p>
            <text:p text:style-name="common-al">S. Claeszstraat</text:p>
            <text:p text:style-name="common-al">  </text:p>
            <text:p text:style-name="common-al">Zondag 22 september </text:p>
            <text:p text:style-name="common-al">07.00 - 19.00 uur</text:p>
            <text:p text:style-name="common-al">Dominee Baxstraat</text:p>
            <text:p text:style-name="common-al">  </text:p>
            <text:p text:style-name="common-al">Zondag 22 september </text:p>
            <text:p text:style-name="common-al">07.00 - 19.00 uur</text:p>
            <text:p text:style-name="common-al">Oostzijde</text:p>
            <text:p text:style-name="common-al">vanaf Groot Scheepmakerstraat</text:p>
            <text:p text:style-name="common-al">Zondag 22 september </text:p>
            <text:p text:style-name="common-al">07.00 - 19.00 uur</text:p>
            <text:p text:style-name="common-al">  </text:p>
            <text:p text:style-name="common-al">Heijermansstraat</text:p>
            <text:p text:style-name="common-al">Bewoners tussen de Brusselstraat en Veldvliegerweg kunnen via de Laan der Vrijheid hun straat bereiken inclusief vanaf zaterdag 17.00 uur ventwegen Heijermansstraat vanaf de Kopermolenstraat. De Belgische buurt is alleen bereikbaar via de Laan der Vrijheid. Bewoners ten noorden van de Govert ’t Hoenstraat kunnen via een klein stukje parallelweg Gerhardstraat de Laan der Vrijheid bereiken.</text:p>
            <text:p text:style-name="common-al">Zondag 22 september </text:p>
            <text:p text:style-name="common-al">07.00 – zondag 19.00 uur</text:p>
            <text:p text:style-name="common-al">Gerhardstraat incl ventwegen</text:p>
            <text:p text:style-name="common-al"> </text:p>
            <text:p text:style-name="common-al">Zondag 22 september </text:p>
            <text:p text:style-name="common-al">07.00 - zondag 19.00 uur (vrijgeven na vegen) </text:p>
            <text:p text:style-name="common-al">M.L. Kingweg</text:p>
            <text:p text:style-name="common-al">tussen Jachtenlaan en Vermiljoenweg</text:p>
            <text:p text:style-name="common-al">Zondag 22 september </text:p>
            <text:p text:style-name="common-al">24.00 - 18.00 uur</text:p>
            <text:p text:style-name="common-al">Hoogaarslaan</text:p>
            <text:p text:style-name="common-al">Schepenbuurt m.u.v. bewoners en kerkgangers Hoogaarslaan 2</text:p>
            <text:p text:style-name="common-al">Zondag 22 september </text:p>
            <text:p text:style-name="common-al">24.00 – 19.00 uur</text:p>
            <text:p text:style-name="common-al">Schepenlaan</text:p>
            <text:p text:style-name="common-al">m.u.v. bewoners Schepenbuurt</text:p>
            <text:p text:style-name="common-al">Zondag 22 september </text:p>
            <text:p text:style-name="common-al">24.00 – 19.00 uur</text:p>
            <text:p text:style-name="common-al">Treilerstraat</text:p>
            <text:p text:style-name="common-al">alleen vanaf kant Hoogaarslaan Treilerstraat vanaf Schokkerlaan (dus doodlopend)</text:p>
            <text:p text:style-name="common-al">Zondag 22 september </text:p>
            <text:p text:style-name="common-al">24.00 – 19.00 uur</text:p>
            <text:p text:style-name="common-al">Loggerstraat</text:p>
            <text:p text:style-name="common-al">alleen vanaf kant Hoogaarslaan Loggerstraat vanaf Schokkerlaan (dus doodlopend)</text:p>
            <text:p text:style-name="common-al">Zondag 22 september </text:p>
            <text:p text:style-name="common-al">24.00 – 19.00 uur</text:p>
            <text:p text:style-name="common-al">Zuiderzee</text:p>
            <text:p text:style-name="common-al">vanaf Koningin Julianaweg (m.u.v. bewoners IJdoorn en kerkgangers Hoogaarslaan 2)</text:p>
            <text:p text:style-name="common-al">Zondag 22 september </text:p>
            <text:p text:style-name="common-al">24.00 – 19.00 uur</text:p>
            <text:p text:style-name="common-al"> </text:p>
            <text:p text:style-name="common-al">
            <text:span text:style-name="nadrukvet">De volgende straten en parkeerterreinen een parkeerverbod instellen met wegsleepregeling: </text:span>
          </text:p>
            <text:p text:style-name="common-al">Zuiddijk</text:p>
            <text:p text:style-name="common-al">P-vakken die geen deel uit maken van de reguliere weg komen niet in aanmerking voor een wegsleepregeling. Het gaat dan om de parkeervakken op de Noorder IJ- en Zeedijk en de Zuiddijk tussen de Noorder IJ- en Zeedijk en café Lamers. Plus de p-vakken op Zuiddijk tussen café Lamers en bocht bij Den Uylbrug aan de zijde van Twinfilter en aan de andere kant, vlak na de bocht voor de Den Uylbrug. Tevens p-vakken na Den Uylbrug evenredig aan de Den Uylweg.</text:p>
            <text:p text:style-name="common-al">Zondag 22 september </text:p>
            <text:p text:style-name="common-al">08.00 – 17.15 uur (slepen vanaf 9.00 uur)</text:p>
            <text:p text:style-name="common-al">P.J. Troelstralaan</text:p>
            <text:p text:style-name="common-al">vanaf de Wilgenstraat richting Zuiddijk</text:p>
            <text:p text:style-name="common-al">Zondag 22 september </text:p>
            <text:p text:style-name="common-al">08.30 – 17.15 uur</text:p>
            <text:p text:style-name="common-al">Burcht</text:p>
            <text:p text:style-name="common-al">  </text:p>
            <text:p text:style-name="common-al">Donderdag 19 september 24.00 uur – zondag 22 september 19.00 uur</text:p>
            <text:p text:style-name="common-al">  </text:p>
            <text:p text:style-name="common-al">Jan Windhouwerstraat</text:p>
            <text:p text:style-name="common-al">parkeerterrein</text:p>
            <text:p text:style-name="common-al">de parkeerplaatsen op de Jan Windhouwerstraat achter de huizen (Bloemgracht 24 t/m 40) zijn vanaf donderdag 7.00 uur nodig voor de plaatsing van objecten.</text:p>
            <text:p text:style-name="common-al">Zaterdag 21 september </text:p>
            <text:p text:style-name="common-al">07.00 uur tot zondag 22 september 20.00 uur</text:p>
            <text:p text:style-name="common-al">Fransestraat</text:p>
            <text:p text:style-name="common-al"> </text:p>
            <text:p text:style-name="common-al">Zaterdag 21 september </text:p>
            <text:p text:style-name="common-al">17.00 uur tot zondag 22 september 12.30 uur (actief slepen vanaf 17.00 uur)</text:p>
            <text:p text:style-name="common-al">P.L. Takstraat</text:p>
            <text:p text:style-name="common-al">incl. parkeervakken, tussen Jan Windhouwerstraat en Gerhardstraat</text:p>
            <text:p text:style-name="common-al">Zondag 22 september </text:p>
            <text:p text:style-name="common-al">06.00 – 19.00 uur</text:p>
            <text:p text:style-name="common-al">Steve Bikoplein</text:p>
            <text:p text:style-name="common-al">(incl. parkeervakken)</text:p>
            <text:p text:style-name="common-al">Zondag 22 september </text:p>
            <text:p text:style-name="common-al">06.00 – 19.00 uur</text:p>
            <text:p text:style-name="common-al">Prins Hendrikkade</text:p>
            <text:p text:style-name="common-al">ten noorden van het Skagerrak (huizenkant) exclusief P-vakken tussen Mozartstraat en Ganzenwerfstraat aan de huizenkant</text:p>
            <text:p text:style-name="common-al">Zondag 22 september </text:p>
            <text:p text:style-name="common-al">08.00 - 11.00 uur</text:p>
            <text:p text:style-name="common-al">M.L. Kingweg</text:p>
            <text:p text:style-name="common-al">van Jachtenlaan tot Vermiljoenweg d.m.v. bord E08d</text:p>
            <text:p text:style-name="common-al">Zondag 22 september </text:p>
            <text:p text:style-name="common-al">06.30 – 18.00 uur</text:p>
            <text:p text:style-name="common-al">Ds. Baxstraat</text:p>
            <text:p text:style-name="common-al">(p-strook westzijde) tussen Peperstraat en Fransestraat</text:p>
            <text:p text:style-name="common-al">Zondag 22 september </text:p>
            <text:p text:style-name="common-al">07.00 – 19.00 uur</text:p>
            <text:p text:style-name="common-al">H. Gerhardstraat/</text:p>
            <text:p text:style-name="common-al">Heijermansstraat</text:p>
            <text:p text:style-name="common-al">westelijke en oostelijke parallelweg</text:p>
            <text:p text:style-name="common-al">vanaf Bloemgracht t/m Doctor Schaepmanstraat.</text:p>
            <text:p text:style-name="common-al">Tussen Molenmakerstraat en Dr. Schaepmanstraat vanaf <text:span text:style-name="nadrukvet"><text:span text:style-name="nadrukcur">zaterdag</text:span></text:span> 17.00 uur</text:p>
            <text:p text:style-name="common-al">Zondag 22 september </text:p>
            <text:p text:style-name="common-al">07.00 –19.00 uur (deel westelijke parallelweg Heijermansstraat (tussen Molenmakerstraat en Dr. Schaepmanstraat vanaf zaterdag 17.00 uur)</text:p>
            <text:p text:style-name="common-al">H. Gerhardstraat, ventweg </text:p>
            <text:p text:style-name="common-al">tussen Veldvliegerweg en Govert ’t Hoenstraat op de 7 parkeervakken</text:p>
            <text:p text:style-name="common-al">Zondag 22 september </text:p>
            <text:p text:style-name="common-al">24.00 – 19.00 uur</text:p>
            <text:p text:style-name="common-al">Schepenlaan</text:p>
            <text:p text:style-name="common-al">tussen Hoogaarslaan en Boeierlaan beide kanten ook in de vakken</text:p>
            <text:p text:style-name="common-al">Zondag 22 september </text:p>
            <text:p text:style-name="common-al">24.00 – 19.00 uur</text:p>
            <text:p text:style-name="common-al">Schokkerlaan</text:p>
            <text:p text:style-name="common-al">1<text:span text:style-name="sup">e</text:span> tien meter vanaf Schepenlaan</text:p>
            <text:p text:style-name="common-al">Zondag 22 september </text:p>
            <text:p text:style-name="common-al">24.00 – 19.00 uur</text:p>
            <text:p text:style-name="common-al">Boeierlaan</text:p>
            <text:p text:style-name="common-al">1<text:span text:style-name="sup">e</text:span> tien meter vanaf Schepenlaan</text:p>
            <text:p text:style-name="common-al">Zondag 22 september</text:p>
            <text:p text:style-name="common-al">24.00 – 19.00 uur</text:p>
            <text:p text:style-name="common-al">Simon Claeszstraat</text:p>
            <text:p text:style-name="common-al">gedeelte parkeervakken tussen Peperstraat en Bloemgracht</text:p>
            <text:p text:style-name="common-al">Zaterdag 21 september </text:p>
            <text:p text:style-name="common-al">12.00 – zondag 22 september 19.00 uur.</text:p>
            <text:p text:style-name="common-al">J. Kleinsorgstraat</text:p>
            <text:p text:style-name="common-al">tussen Pieter Lakplantsoen en brug</text:p>
            <text:p text:style-name="common-al">Zondag 22 september </text:p>
            <text:p text:style-name="common-al">08.00 – 18.00 uur</text:p>
            <text:p text:style-name="common-al"> </text:p>
            <text:p text:style-name="common-al">
            <text:span text:style-name="nadrukvet">De volgende straten eenrichtingsverkeer instellen of opheffen:</text:span>
          </text:p>
            <text:p text:style-name="common-al">Hoogaarslaan</text:p>
            <text:p text:style-name="common-al">van oost naar west tot Schepenlaan (voor bewoners)</text:p>
            <text:p text:style-name="common-al">Zondag 22 september </text:p>
            <text:p text:style-name="common-al">24.00 – 19.00 uur </text:p>
            <text:p text:style-name="common-al"> </text:p>
            <text:p text:style-name="common-al">Schepenlaan</text:p>
            <text:p text:style-name="common-al">van noord naar zuid tot Boeierlaan (voor bewoners)</text:p>
            <text:p text:style-name="common-al">Zaterdag 21 september </text:p>
            <text:p text:style-name="common-al">09.45 – 24.00 uur </text:p>
            <text:p text:style-name="common-al">   </text:p>
            <text:p text:style-name="common-al">Schokkerlaan</text:p>
            <text:p text:style-name="common-al">van west naar oost (voor bewoners)</text:p>
            <text:p text:style-name="common-al">Zondag 22 september </text:p>
            <text:p text:style-name="common-al">24.00 – 19.00 uur </text:p>
            <text:p text:style-name="common-al">Boeierlaan</text:p>
            <text:p text:style-name="common-al">van west naar oost (voor bewoners)</text:p>
            <text:p text:style-name="common-al">Zondag 22 september </text:p>
            <text:p text:style-name="common-al">24.00 – 19.00 uur </text:p>
            <text:p text:style-name="common-al">Treilerstraat</text:p>
            <text:p text:style-name="common-al">van noord naar zuid tussen Hoogaarslaan en Schokkerlaan (voor bewoners)</text:p>
            <text:p text:style-name="common-al">Zondag 22 september </text:p>
            <text:p text:style-name="common-al">24.00 – 19.00 uur </text:p>
            <text:p text:style-name="common-al">Loggerstraat</text:p>
            <text:p text:style-name="common-al">van noord naar zuid tussen Hoogaarslaan en Schokkerlaan (voor bewoners)</text:p>
            <text:p text:style-name="common-al">Zondag 22 september </text:p>
            <text:p text:style-name="common-al">24.00 – 19.00 uur </text:p>
            <text:p text:style-name="common-al"> </text:p>
            <text:p text:style-name="common-al">namens burgemeester en wethouders van de gemeente Zaanstad, </text:p>
            <text:p text:style-name="common-al">   </text:p>
            <text:p text:style-name="common-al">hoofd sector Openbare Ruimte, </text:p>
            <text:p text:style-name="common-al">mevrouw M. Zijp</text:p>
            <text:p text:style-name="common-al">     </text:p>
            <text:p text:style-name="common-al">Indien u belanghebbende bent, volgens artikel 1:2 AWB, en het niet eens bent met dit besluit, kunt u binnen <text:span text:style-name="nadrukvet">6 weken</text:span> onmiddellijk liggend <text:span text:style-name="nadrukvet">na</text:span> de dag van bekendmaking van dit besluit een bezwaarschrift indienen bij burgemeester en wethouders van de gemeente Zaanstad, Postbus 2000, 1500 GA Zaandam. Het bezwaarschrift moet zijn voorzien van de datum, uw naam, adres, handtekening en de motivering van uw bezwaren. Daarnaast verzoeken wij u in uw bezwaarschrift ons kenmerk van het besluit te vermelden. Wij verzoeken u tevens uw telefoonnummer in het bezwaarschrift te vermelden. U kunt bekendmakingen vinden in het stadsblad of op <text:a xlink:href="http://www.zaanstad.nl/" xlink:type="simple">www.zaanstad.nl</text:a> onder Actueel. Met vragen over de datum van bekendmakingen kunt u bellen naar 14075. </text:p>
            <text:p text:style-name="common-al"> </text:p>
            <text:p text:style-name="common-al">U kunt kosteloos de brochure ‘Bezwaar en beroep tegen een beslissing van de overheid’ bestellen bij Rijksoverheid.nl, telefoonnummer 1400 of downloaden van deze site.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282</text:span><text:line-break/><text:date style:data-style-name="dag" text:fixed="true" text:date-value="2019-08-02"/><text:line-break/><text:date style:data-style-name="jaar" text:fixed="true" text:date-value="2019-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2282</text:span><text:date style:data-style-name="nicedate" text:fixed="true" text:date-value="2019-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2282</text:span><text:date style:data-style-name="nicedate" text:fixed="true" text:date-value="2019-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Zaanstad</meta:user-defined>
    <meta:user-defined meta:name="OVERHEID.Gemeente/DC.creator">Zaanstad</meta:user-defined>
    <meta:user-defined meta:name="OVERHEIDop.configuratie">https://repository.officiele-overheidspublicaties.nl//MasterConfiguraties/MC-DRP-VB-Web-CB/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dc:language>nl</dc:language>
    <meta:user-defined meta:name="OVERHEID.Gemeente/DC.spatial">Zaanstad</meta:user-defined>
    <meta:user-defined meta:name="DCTERMS.alternative">gemeente Zaanstad - Tijdelijke verkeersmaatregel ivm evenement Dam tot Damloop 2019 - Zaandam</meta:user-defined>
    <meta:user-defined meta:name="OVERHEIDop.verkeersbordcode">C1</meta:user-defined>
    <meta:user-defined meta:name="OVERHEIDop.verkeersbordcode">E1</meta:user-defined>
    <meta:user-defined meta:name="DC.title">2019-17638</meta:user-defined>
    <meta:user-defined meta:name="DCTERMS.W3CDTF/DCTERMS.available">2019-08-02</meta:user-defined>
    <meta:user-defined meta:name="OVERHEIDop.StcrtID/DC.identifier">stcrt-2019-42282</meta:user-defined>
    <meta:user-defined meta:name="DCTERMS.W3CDTF/OVERHEIDop.jaargang">2019</meta:user-defined>
    <meta:user-defined meta:name="OVERHEIDop.publicationIssue">42282</meta:user-defined>
    <meta:user-defined meta:name="OVERHEIDop.versieInformatie"/>
  </office:meta>
</office:document-meta>
</file>