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16920</text:p>
          </table:table-cell>
          <table:table-cell office:value-type="string" table:style-name="staatscourantkop.B.cell">
            <text:section text:name="plaatje_id1-3-1-1" text:style-name="plaatje">
              <text:p text:style-name="illustratie_id1-3-1-1-1"><draw:frame draw:style-name="illustratie_id1-3-1-1-1" text:anchor-type="paragraph" svg:width="40mm" svg:height="16.5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BESLUIT</text:span>
          </text:p>
          </text:section>
        </text:section>
        <text:section text:name="regeling-tekst_id1-3-2-2" text:style-name="regeling-tekst">
          <text:section text:name="tekst_id1-3-2-2-1" text:style-name="tekst">
            <text:p text:style-name="common-al">Burgemeester en wethouders van Zaanstad,</text:p>
            <text:p text:style-name="common-al">
            <text:span text:style-name="nadrukvet">d.d. 11 juli 2019,</text:span>
          </text:p>
            <text:p text:style-name="common-al"> </text:p>
            <text:p text:style-name="common-al">overwegende dat,</text:p>
            <text:p text:style-name="common-al"> </text:p>
            <text:p text:style-name="common-al">in Zaandam op zaterdag 21 en zondag 21 september 2019 een jaarlijks terugkerend evenement wordt georganiseerd bekend als Dam tot Dam loop;</text:p>
            <text:p text:style-name="common-al">ten behoeve van de bereikbaarheid van het evenement, de openbare veiligheid, de veiligheid van medewerkers deelnemers en overige verkeersdeelnemers tijdelijke verkeersmaatregelen nodig zijn;</text:p>
            <text:p text:style-name="common-al"> </text:p>
            <text:p text:style-name="common-al">tijdens de voorbereiding, tijdens en na het evenement de bruikbaarheid van de openbare weg gewaarborgd moet zijn; de vrijheid en veiligheid van het verkeer zoveel mogelijk gewaarborgd moet blijven zoals beschreven in artikel 2 van de Wegenverkeerswet 1994;</text:p>
            <text:p text:style-name="common-al">hiervoor parkeerverboden en geslotenverklaringen op diverse wegen nodig zijn;</text:p>
            <text:p text:style-name="common-al"> </text:p>
            <text:p text:style-name="common-al">door omleidingsroutes en de aanwezigheid van verkeersregelaars de bereikbaarheid en verkeersveiligheid wordt gegarandeerd;</text:p>
            <text:p text:style-name="common-al"> </text:p>
            <text:p text:style-name="common-al">over de maatregelen heeft overleg plaatsgevonden met vertegenwoordigers van de Veiligheidsregio Zaanstreek-Waterland, namens de nood- en hulpdiensten.</text:p>
            <text:p text:style-name="common-al">volgens artikel 24 BABW overleg met de politie Noord-Holland heeft plaatsgevonden waarbij de politie akkoord gaat met de inhoud van onderstaand besluit;</text:p>
            <text:p text:style-name="common-al"> </text:p>
            <text:p text:style-name="common-al">de genoemde wegvakken gelegen zijn in de gemeente Zaanstad en bij de gemeente in beheer zijn;</text:p>
            <text:p text:style-name="common-al"> </text:p>
            <text:p text:style-name="common-al">gelet op artikelen 15 en 18, lid 1, sub d van de Wegenverkeerswet 1994, het Besluit administratieve bepalingen inzake het wegverkeer alsmede het Reglement verkeersregels en verkeerstekens 1990, alsmede de Wegenverkeerswet 1994;</text:p>
            <text:p text:style-name="common-al"> </text:p>
            <text:p text:style-name="common-al">
            <text:span text:style-name="nadrukvet">b e s l u i t e n :</text:span>
          </text:p>
            <text:p text:style-name="common-al"> </text:p>
            <text:p text:style-name="common-al">in Zaandam volgende tijdelijke verkeersbesluiten te nemen ten behoeve van de avond Damloop op zaterdag 21 september 2019;</text:p>
            <text:p text:style-name="common-al"> </text:p>
            <text:p text:style-name="common-al">
            <text:span text:style-name="nadrukvet">de volgende straten en parkeerterreinen worden afgesloten door middel van het plaatsen van borden C1 met onderborden:</text:span>
          </text:p>
            <text:p text:style-name="common-al">Vermiljoenweg</text:p>
            <text:p text:style-name="common-al">Hoofdrijbaan en fietspaden</text:p>
            <text:p text:style-name="common-al">Zaterdag 21 september </text:p>
            <text:p text:style-name="common-al">13.00 – 23.30 uur</text:p>
            <text:p text:style-name="common-al">H. Gerhardstraat </text:p>
            <text:p text:style-name="common-al">tussen Vermiljoenweg en Kepplerstraat</text:p>
            <text:p text:style-name="common-al">Zaterdag 21 september </text:p>
            <text:p text:style-name="common-al">17.00 – 23.05 uur</text:p>
            <text:p text:style-name="common-al">Kepplerstraat</text:p>
            <text:p text:style-name="common-al">ten noorden van de Walraven van Hallstraat</text:p>
            <text:p text:style-name="common-al">Zaterdag 21 september </text:p>
            <text:p text:style-name="common-al">17.00 – 23.05 uur</text:p>
            <text:p text:style-name="common-al">Heijermansstraat</text:p>
            <text:p text:style-name="common-al">ten zuiden van de Kopermolenstraat (incl. ventwegen tussen Molenmakerstraat en Doctor Schaepmanstraat, westzijde van deze ventweg ook ’s nachts)</text:p>
            <text:p text:style-name="common-al">Zaterdag 21 september </text:p>
            <text:p text:style-name="common-al">17.00 – 23.15 uur </text:p>
            <text:p text:style-name="common-al">Burgemeester Smitstraat</text:p>
            <text:p text:style-name="common-al"> </text:p>
            <text:p text:style-name="common-al">Zaterdag 21 september </text:p>
            <text:p text:style-name="common-al">18.50 – 21.25 uur</text:p>
            <text:p text:style-name="common-al">Jan Brinkmanstraat</text:p>
            <text:p text:style-name="common-al"> </text:p>
            <text:p text:style-name="common-al">Zaterdag 21 september </text:p>
            <text:p text:style-name="common-al">18.50 – 21.25 uur</text:p>
            <text:p text:style-name="common-al">Jonge Arnoldusstraat</text:p>
            <text:p text:style-name="common-al">tussen de D. Doniastraat en de Zuiddijk (zuidkant))</text:p>
            <text:p text:style-name="common-al">Zaterdag 21 september </text:p>
            <text:p text:style-name="common-al">18.50 – 21.30 uur</text:p>
            <text:p text:style-name="common-al">Zuiddijk</text:p>
            <text:p text:style-name="common-al">tussen de Jonge Arnoldusstraat zuidkant en de Wilhelminastraat)</text:p>
            <text:p text:style-name="common-al">Zaterdag 21 september </text:p>
            <text:p text:style-name="common-al">18.50 – 21.30 uur</text:p>
            <text:p text:style-name="common-al">  </text:p>
            <text:p text:style-name="common-al">Wilhelminastraat</text:p>
            <text:p text:style-name="common-al">tussen Zuiddijk en Burchtkade</text:p>
            <text:p text:style-name="common-al">Zaterdag 21 september </text:p>
            <text:p text:style-name="common-al">18.50 – 21.30 uur</text:p>
            <text:p text:style-name="common-al">Burchtkade</text:p>
            <text:p text:style-name="common-al">  </text:p>
            <text:p text:style-name="common-al">Zaterdag 21 september </text:p>
            <text:p text:style-name="common-al">18.50 – 21.45 uur</text:p>
            <text:p text:style-name="common-al">Prins Hendrikkade</text:p>
            <text:p text:style-name="common-al">  </text:p>
            <text:p text:style-name="common-al">Zaterdag 21 september </text:p>
            <text:p text:style-name="common-al">18.50 – 21.45 uur</text:p>
            <text:p text:style-name="common-al">Prins Hendrikstraat</text:p>
            <text:p text:style-name="common-al">ten zuiden Skagerrak</text:p>
            <text:p text:style-name="common-al">Zaterdag 21 september </text:p>
            <text:p text:style-name="common-al">18.50 – 21.45 uur</text:p>
            <text:p text:style-name="common-al">Skagerrak</text:p>
            <text:p text:style-name="common-al">tussen Prins Hendrikstraat en Zuiddijk</text:p>
            <text:p text:style-name="common-al">Zaterdag 21 september </text:p>
            <text:p text:style-name="common-al">18.50 – 21.45 uur</text:p>
            <text:p text:style-name="common-al">Zuiddijk</text:p>
            <text:p text:style-name="common-al">tussen de Jonge Arnoldusstraat (zuidkant) en Oosterwerf (DRG en p-verbod op de P.J. Troelstralaan vanaf de Wilgenstraat richting de Zuiddijk i.v.m. nood- en hulpdiensten)</text:p>
            <text:p text:style-name="common-al">Zaterdag 21 september </text:p>
            <text:p text:style-name="common-al">18.55 – 21.50 uur</text:p>
            <text:p text:style-name="common-al">Dr. J.M. Den Uylweg</text:p>
            <text:p text:style-name="common-al">  </text:p>
            <text:p text:style-name="common-al">fietspad</text:p>
            <text:p text:style-name="common-al">Zaterdag 21 september </text:p>
            <text:p text:style-name="common-al">19.00 – 22.05 uur</text:p>
            <text:p text:style-name="common-al">Havenstraat</text:p>
            <text:p text:style-name="common-al">  </text:p>
            <text:p text:style-name="common-al">Zaterdag 21 september </text:p>
            <text:p text:style-name="common-al">19.00 – 22.15 uur </text:p>
            <text:p text:style-name="common-al">Houthavenkade</text:p>
            <text:p text:style-name="common-al">tussen de Havenstraat en ophaalbrug</text:p>
            <text:p text:style-name="common-al">Zaterdag 21 september </text:p>
            <text:p text:style-name="common-al">19.00 – 22.15 uur</text:p>
            <text:p text:style-name="common-al">Spiekeroog</text:p>
            <text:p text:style-name="common-al">tussen Houthavenkade en Halligen</text:p>
            <text:p text:style-name="common-al">Zaterdag 21 september </text:p>
            <text:p text:style-name="common-al">19.00 – 22.15 uur</text:p>
            <text:p text:style-name="common-al">Halligen</text:p>
            <text:p text:style-name="common-al">tussen Spiekeroog en Anholtpier</text:p>
            <text:p text:style-name="common-al">Zaterdag 21 september </text:p>
            <text:p text:style-name="common-al">19.00 – 22.15 uur</text:p>
            <text:p text:style-name="common-al">Bornholmpier</text:p>
            <text:p text:style-name="common-al">tussen Halligen en Mallum</text:p>
            <text:p text:style-name="common-al">Zaterdag 21 september </text:p>
            <text:p text:style-name="common-al">19.00 – 22.30 uur</text:p>
            <text:p text:style-name="common-al">Mellum</text:p>
            <text:p text:style-name="common-al">tussen Bornholmpier en Badhuisweg</text:p>
            <text:p text:style-name="common-al">Zaterdag 21 september </text:p>
            <text:p text:style-name="common-al">19.05 – 22.30 uur</text:p>
            <text:p text:style-name="common-al">Badhuisweg</text:p>
            <text:p text:style-name="common-al">  </text:p>
            <text:p text:style-name="common-al">Zaterdag 21 september </text:p>
            <text:p text:style-name="common-al">19.05 – 22.30 uur</text:p>
            <text:p text:style-name="common-al">William Pontbrug</text:p>
            <text:p text:style-name="common-al">  </text:p>
            <text:p text:style-name="common-al">Zaterdag 21 september </text:p>
            <text:p text:style-name="common-al">19.05 – 22.30 uur</text:p>
            <text:p text:style-name="common-al">Hogendijk</text:p>
            <text:p text:style-name="common-al">tussen William Pontbrug en Nicolaastraat</text:p>
            <text:p text:style-name="common-al">Zaterdag 21 september </text:p>
            <text:p text:style-name="common-al">19.05 – 22.30 uur</text:p>
            <text:p text:style-name="common-al">Nicolaastraat</text:p>
            <text:p text:style-name="common-al">  </text:p>
            <text:p text:style-name="common-al">Zaterdag 21 september </text:p>
            <text:p text:style-name="common-al">19.05 – 22.30 uur</text:p>
            <text:p text:style-name="common-al">Dam</text:p>
            <text:p text:style-name="common-al">  </text:p>
            <text:p text:style-name="common-al">Zaterdag 21 september </text:p>
            <text:p text:style-name="common-al">18.00 – 23.15 uur</text:p>
            <text:p text:style-name="common-al">Damstraat</text:p>
            <text:p text:style-name="common-al">  </text:p>
            <text:p text:style-name="common-al">Zaterdag 21 september </text:p>
            <text:p text:style-name="common-al">18.00 – 23.15 uur</text:p>
            <text:p text:style-name="common-al">Peperstraat</text:p>
            <text:p text:style-name="common-al">tussen S. Claeszstraat en Gerhardstraat </text:p>
            <text:p text:style-name="common-al">Zaterdag 21 september </text:p>
            <text:p text:style-name="common-al">14.30 t/m zondag 19.00 uur</text:p>
            <text:p text:style-name="common-al">Peperstraat</text:p>
            <text:p text:style-name="common-al">tussen S. Claeszstraat en Gedempte Gracht</text:p>
            <text:p text:style-name="common-al">Zaterdag 21 september </text:p>
            <text:p text:style-name="common-al">16.00 - 23.15 uur</text:p>
            <text:p text:style-name="common-al">Sav. Lohmanstraat</text:p>
            <text:p text:style-name="common-al">vanaf K. Kanstraat</text:p>
            <text:p text:style-name="common-al">Zaterdag 21 september </text:p>
            <text:p text:style-name="common-al">16.00 - 23.15 uur</text:p>
            <text:p text:style-name="common-al">S. Claeszstraat</text:p>
            <text:p text:style-name="common-al">  </text:p>
            <text:p text:style-name="common-al">Zaterdag 21 september </text:p>
            <text:p text:style-name="common-al">16.00 - 23.15 uur</text:p>
            <text:p text:style-name="common-al">Dominee Baxstraat</text:p>
            <text:p text:style-name="common-al">  </text:p>
            <text:p text:style-name="common-al">Zaterdag 21 september </text:p>
            <text:p text:style-name="common-al">16.00 - 23.15 uur</text:p>
            <text:p text:style-name="common-al">Oostzijde</text:p>
            <text:p text:style-name="common-al">vanaf Grootscheepmakerstraat</text:p>
            <text:p text:style-name="common-al">Zaterdag 21 september </text:p>
            <text:p text:style-name="common-al">16.00 - 23.15 uur</text:p>
            <text:p text:style-name="common-al">Gerhardstraat</text:p>
            <text:p text:style-name="common-al">tussen Vermiljoenweg en Heijermansstraat</text:p>
            <text:p text:style-name="common-al">Zaterdag 21 september </text:p>
            <text:p text:style-name="common-al">17.00 – 23.15 uur </text:p>
            <text:p text:style-name="common-al">M.L. Kingweg</text:p>
            <text:p text:style-name="common-al">tussen Jachtenlaan en Vermiljoenweg</text:p>
            <text:p text:style-name="common-al">Zaterdag 21 september </text:p>
            <text:p text:style-name="common-al">17.00 - 24.00 uur </text:p>
            <text:p text:style-name="common-al">  </text:p>
            <text:p text:style-name="common-al">Hoogaarslaan</text:p>
            <text:p text:style-name="common-al">Schepenbuurt eenrichtingsverkeer</text:p>
            <text:p text:style-name="common-al">(m.u.v. bewoners)</text:p>
            <text:p text:style-name="common-al">Zaterdag 21 september </text:p>
            <text:p text:style-name="common-al">09.45 – 24.00 uur</text:p>
            <text:p text:style-name="common-al">Schepenlaan</text:p>
            <text:p text:style-name="common-al">Schepenbuurt eenrichtingsverkeer</text:p>
            <text:p text:style-name="common-al">(m.u.v. bewoners)</text:p>
            <text:p text:style-name="common-al">Zaterdag 21 september </text:p>
            <text:p text:style-name="common-al">09.45 – 24.00 uur</text:p>
            <text:p text:style-name="common-al">Treilerstraat</text:p>
            <text:p text:style-name="common-al">Alleen vanaf kant Hoogaarslaan </text:p>
            <text:p text:style-name="common-al">(Treilerstraat vanaf Schokkerlaan dus doodlopend)</text:p>
            <text:p text:style-name="common-al">Zaterdag 21 september </text:p>
            <text:p text:style-name="common-al">09.45 – 24.00 uur</text:p>
            <text:p text:style-name="common-al">Loggerstraat</text:p>
            <text:p text:style-name="common-al">alleen vanaf kant Hoogaarslaan (Loggerstraat vanaf Schokkerlaan dus doodlopend)</text:p>
            <text:p text:style-name="common-al">Zaterdag 21 september </text:p>
            <text:p text:style-name="common-al">09.45 – 24.00 uur</text:p>
            <text:p text:style-name="common-al">Zuiderzee</text:p>
            <text:p text:style-name="common-al">vanaf Koningin Julianaweg (m.u.v. bewoners IJdoorn)</text:p>
            <text:p text:style-name="common-al">Zaterdag 21 september </text:p>
            <text:p text:style-name="common-al">09.45 – 24.00 uur</text:p>
            <text:p text:style-name="common-al">  </text:p>
            <text:p text:style-name="common-al">
            <text:span text:style-name="nadrukvet">De volgende straten en parkeerterreinen een parkeerverbod instellen met wegsleepregeling:</text:span>
          </text:p>
            <text:p text:style-name="common-al">Troelstralaan</text:p>
            <text:p text:style-name="common-al">vanaf de Wilgenstraat richting Zuiddijk</text:p>
            <text:p text:style-name="common-al">Zaterdag 21 september </text:p>
            <text:p text:style-name="common-al">18.25 – 21.50 uur</text:p>
            <text:p text:style-name="common-al">M.L. Kingweg</text:p>
            <text:p text:style-name="common-al">van Jachtenlaan tot Vermiljoenweg d.m.v. bord E8d</text:p>
            <text:p text:style-name="common-al">Zaterdag 21 september </text:p>
            <text:p text:style-name="common-al">16.00 – 24.00 uur</text:p>
            <text:p text:style-name="common-al">Schepenlaan</text:p>
            <text:p text:style-name="common-al">tussen Hoogaarslaan en Boeierlaan beide kanten, ook in de vakken</text:p>
            <text:p text:style-name="common-al">Zaterdag 21 september </text:p>
            <text:p text:style-name="common-al">09.45 – 24.00 uur</text:p>
            <text:p text:style-name="common-al">Schokkerlaan</text:p>
            <text:p text:style-name="common-al">1<text:span text:style-name="sup">e</text:span> tien meter vanaf Schepenlaan</text:p>
            <text:p text:style-name="common-al">Zaterdag 21 september </text:p>
            <text:p text:style-name="common-al">09.45 – 24.00 uur</text:p>
            <text:p text:style-name="common-al">Boeierlaan</text:p>
            <text:p text:style-name="common-al">1<text:span text:style-name="sup">e</text:span> tien meter vanaf Schepenlaan</text:p>
            <text:p text:style-name="common-al">Zaterdag 21 september </text:p>
            <text:p text:style-name="common-al">09.45 – 24.00 uur</text:p>
            <text:p text:style-name="common-al">Laan der Vrijheid</text:p>
            <text:p text:style-name="common-al">(P-vakken bij de Brandweer – </text:p>
            <text:p text:style-name="common-al">3 stuks vrijhouden voor de brandweer)</text:p>
            <text:p text:style-name="common-al">Zaterdag 21 september </text:p>
            <text:p text:style-name="common-al">08.00 – 23.00 uur</text:p>
            <text:p text:style-name="common-al">Badhuisweg</text:p>
            <text:p text:style-name="common-al">alleen tussen Spiekeroog en William Pontbrug</text:p>
            <text:p text:style-name="common-al">Zaterdag 21 september </text:p>
            <text:p text:style-name="common-al">18.35 – 22.30 uur</text:p>
            <text:p text:style-name="common-al">Bornholmpier</text:p>
            <text:p text:style-name="common-al">tussen Halligen en Mellum</text:p>
            <text:p text:style-name="common-al">Zaterdag 21 september </text:p>
            <text:p text:style-name="common-al">18.30 – 22.30 uur</text:p>
            <text:p text:style-name="common-al">P-plaats Heijermansstraat naast park </text:p>
            <text:p text:style-name="common-al">  </text:p>
            <text:p text:style-name="common-al">Maandag 9 september </text:p>
            <text:p text:style-name="common-al">06.00 uur tot donderdag </text:p>
            <text:p text:style-name="common-al">28 september 18.00 uur.</text:p>
            <text:p text:style-name="common-al">Heijermansstraat, </text:p>
            <text:p text:style-name="common-al">de westelijke parallelweg </text:p>
            <text:p text:style-name="common-al">vanaf Molenmakerstraat t/m Doctor Schaepmanstraat</text:p>
            <text:p text:style-name="common-al">Zaterdag 21 september </text:p>
            <text:p text:style-name="common-al">17.00 – zondag 19.00 uur)</text:p>
            <text:p text:style-name="common-al">H. Gerhardstraat,</text:p>
            <text:p text:style-name="common-al">op de ventweg </text:p>
            <text:p text:style-name="common-al">  </text:p>
            <text:p text:style-name="common-al">tussen Veldvliegerweg en </text:p>
            <text:p text:style-name="common-al">Govert ’t Hoenstraat op de</text:p>
            <text:p text:style-name="common-al">7 parkeervakken</text:p>
            <text:p text:style-name="common-al">Zaterdag 21 september </text:p>
            <text:p text:style-name="common-al">15.00 – 24.00 uur</text:p>
            <text:p text:style-name="common-al">Havenstraat</text:p>
            <text:p text:style-name="common-al">(oostzijde/waterzijde), ook in de vakken, tussen Helsingborgstraat en Baltischestraat</text:p>
            <text:p text:style-name="common-al">Zaterdag 21 september </text:p>
            <text:p text:style-name="common-al">16.00 – 23.00 uur</text:p>
            <text:p text:style-name="common-al">Jan Brinkmanstraat</text:p>
            <text:p text:style-name="common-al">  </text:p>
            <text:p text:style-name="common-al">Zaterdag 21 september </text:p>
            <text:p text:style-name="common-al">18.20 – 21.25 uur</text:p>
            <text:p text:style-name="common-al">  </text:p>
            <text:p text:style-name="common-al">Prins Hendrikkade</text:p>
            <text:p text:style-name="common-al">uitgezonderd de parkeervakken die haaks op de weg staan, de parkeerplaats op de kade, het gedeelte Prins Hendrikkade ten zuiden van het Kattegat aan de waterzijde en P-vakken tussen Mozartstraat en Ganzenwerfstraat aan huizenkant</text:p>
            <text:p text:style-name="common-al">Zaterdag 21 september </text:p>
            <text:p text:style-name="common-al">18.20 – 21.40 uur</text:p>
            <text:p text:style-name="common-al">Prins Hendrikstraat</text:p>
            <text:p text:style-name="common-al">incl. parkeervakken, ten zuiden Skagerrak</text:p>
            <text:p text:style-name="common-al">Zaterdag 21 september </text:p>
            <text:p text:style-name="common-al">18.20 – 21.45 uur</text:p>
            <text:p text:style-name="common-al">P.L. Takstraat</text:p>
            <text:p text:style-name="common-al">incl. parkeervakken, tussen Jan Windhouwerstraat en Gerhardstraat</text:p>
            <text:p text:style-name="common-al">Zaterdag 21 september </text:p>
            <text:p text:style-name="common-al">08.00 – 23.00 uur</text:p>
            <text:p text:style-name="common-al">Steve Bikoplein</text:p>
            <text:p text:style-name="common-al">incl. parkeervakken</text:p>
            <text:p text:style-name="common-al">Zaterdag 21 september </text:p>
            <text:p text:style-name="common-al">08.00 – 23.00 uur</text:p>
            <text:p text:style-name="common-al">Zuiddijk</text:p>
            <text:p text:style-name="common-al">tussen de Jonge Arnoldusstraat (zuidkant) en de Burcht</text:p>
            <text:p text:style-name="common-al">Zaterdag 21 september </text:p>
            <text:p text:style-name="common-al">18.20 – 21.25 uur</text:p>
            <text:p text:style-name="common-al">Zuiddijk</text:p>
            <text:p text:style-name="common-al">tussen de Jonge Arnoldusstraat (zuidkant) en Oosterwerf</text:p>
            <text:p text:style-name="common-al">Zaterdag 21 september </text:p>
            <text:p text:style-name="common-al">18.25 – 21.50 uur</text:p>
            <text:p text:style-name="common-al">Simon Claeszstraat</text:p>
            <text:p text:style-name="common-al">gedeelte parkeervakken tussen Peperstraat en Bloemgracht</text:p>
            <text:p text:style-name="common-al">Zaterdag 21 september </text:p>
            <text:p text:style-name="common-al">12.00 – zondag 22 september 19.00 uur</text:p>
            <text:p text:style-name="common-al">    </text:p>
            <text:p text:style-name="common-al">
            <text:span text:style-name="nadrukvet">Instellen van eenrichtingsverkeer:</text:span>
          </text:p>
            <text:p text:style-name="common-al">Hoogaarslaan</text:p>
            <text:p text:style-name="common-al">van oost naar west tot Schepenlaan (voor bewoners)</text:p>
            <text:p text:style-name="common-al">Zaterdag 21 september </text:p>
            <text:p text:style-name="common-al">09.45 – 24.00 uur </text:p>
            <text:p text:style-name="common-al"> </text:p>
            <text:p text:style-name="common-al">Schepenlaan</text:p>
            <text:p text:style-name="common-al">van noord naar zuid tot Boeierlaan (voor bewoners)</text:p>
            <text:p text:style-name="common-al">Zaterdag 21 september </text:p>
            <text:p text:style-name="common-al">09.45 – 24.00 uur </text:p>
            <text:p text:style-name="common-al"> </text:p>
            <text:p text:style-name="common-al">Schokkerlaan</text:p>
            <text:p text:style-name="common-al">van west naar oost (voor bewoners)</text:p>
            <text:p text:style-name="common-al">Zaterdag 21 september </text:p>
            <text:p text:style-name="common-al">09.45 – 24.00 uur </text:p>
            <text:p text:style-name="common-al">Boeierlaan</text:p>
            <text:p text:style-name="common-al">van west naar oost (voor bewoners)</text:p>
            <text:p text:style-name="common-al">Zaterdag 21 september </text:p>
            <text:p text:style-name="common-al">09.45 – 24.00 uur </text:p>
            <text:p text:style-name="common-al">  </text:p>
            <text:p text:style-name="common-al">Treilerstraat</text:p>
            <text:p text:style-name="common-al">van noord naar zuid tussen Hoogaarslaan en Schokkerlaan (voor bewoners)</text:p>
            <text:p text:style-name="common-al">Zaterdag 21 september 0</text:p>
            <text:p text:style-name="common-al">09.45 – 24.00 uur </text:p>
            <text:p text:style-name="common-al">Loggerstraat</text:p>
            <text:p text:style-name="common-al">van noord naar zuid (tussen Hoogaarslaan en Schokkerlaan (voor bewoners)</text:p>
            <text:p text:style-name="common-al">Zaterdag 21 september </text:p>
            <text:p text:style-name="common-al">09.45 – 24.00 uur </text:p>
            <text:p text:style-name="common-al">  </text:p>
            <text:p text:style-name="common-al">
            <text:span text:style-name="nadrukvet">Opheffen eenrichtingsverkeer</text:span>
          </text:p>
            <text:p text:style-name="common-al">  </text:p>
            <text:p text:style-name="common-al">Bloemgracht</text:p>
            <text:p text:style-name="common-al">Opheffen 1 richtingsverkeer richting Jan Windhouwerstraat</text:p>
            <text:p text:style-name="common-al">Donderdag 19 september 7.00 uur – zondag 22 september 20.00 uur</text:p>
            <text:p text:style-name="common-al">  </text:p>
            <text:p text:style-name="common-al">namens burgemeester en wethouders van de gemeente Zaanstad, </text:p>
            <text:p text:style-name="common-al">   </text:p>
            <text:p text:style-name="common-al">hoofd sector Openbare Ruimte, </text:p>
            <text:p text:style-name="common-al">mevrouw M. Zijp</text:p>
            <text:p text:style-name="common-al"> </text:p>
            <text:p text:style-name="common-al">Indien u belanghebbende bent, volgens artikel 1:2 AWB, en het niet eens bent met dit besluit, kunt u binnen <text:span text:style-name="nadrukvet">6 weken</text:span> onmiddellijk liggend <text:span text:style-name="nadrukvet">na</text:span> de dag van bekendmaking van dit besluit een bezwaarschrift indienen bij burgemeester en wethouders van de gemeente Zaanstad, Postbus 2000, 1500 GA Zaandam. Het bezwaarschrift moet zijn voorzien van de datum, uw naam, adres, handtekening en de motivering van uw bezwaren. Daarnaast verzoeken wij u in uw bezwaarschrift ons kenmerk van het besluit te vermelden. Wij verzoeken u tevens uw telefoonnummer in het bezwaarschrift te vermelden. U kunt bekendmakingen vinden in het stadsblad of op <text:a xlink:href="http://www.zaanstad.nl/" xlink:type="simple">www.zaanstad.nl</text:a> onder Actueel. Met vragen over de datum van bekendmakingen kunt u bellen naar 14075. </text:p>
            <text:p text:style-name="common-al"> </text:p>
            <text:p text:style-name="common-al">U kunt kosteloos de brochure ‘Bezwaar en beroep tegen een beslissing van de overheid’ bestellen bij Rijksoverheid.nl, telefoonnummer 1400 of downloaden van deze site. </text:p>
            <text:p text:style-name="common-al">  </text:p>
            <text:p text:style-name="common-al">
            <text:span text:style-name="nadrukvet">Burgemeester en wethouders van Zaanstad,</text:span>
          </text:p>
            <text:p text:style-name="common-al">
            <text:span text:style-name="nadrukvet">d.d. 11 juli 2019,</text:span>
          </text:p>
            <text:p text:style-name="common-al"> </text:p>
            <text:p text:style-name="common-al">
            <text:span text:style-name="nadrukvet">m a k e n b e k e n d :</text:span>
          </text:p>
            <text:p text:style-name="common-al"> </text:p>
            <text:p text:style-name="common-al">dat zij hebben besloten;</text:p>
            <text:p text:style-name="common-al"> </text:p>
            <text:p text:style-name="common-al">in Zaandam volgende tijdelijke verkeersbesluiten te nemen ten behoeve van de avond Damloop op zaterdag 21 september 2019;</text:p>
            <text:p text:style-name="common-al"> </text:p>
            <text:p text:style-name="common-al">
            <text:span text:style-name="nadrukvet">de volgende straten en parkeerterreinen worden afgesloten door middel van het plaatsen van borden C1 met onderborden:</text:span>
          </text:p>
            <text:p text:style-name="common-al">Vermiljoenweg</text:p>
            <text:p text:style-name="common-al">Hoofdrijbaan en fietspaden</text:p>
            <text:p text:style-name="common-al">Zaterdag 21 september </text:p>
            <text:p text:style-name="common-al">13.00 – 23.30 uur</text:p>
            <text:p text:style-name="common-al">H. Gerhardstraat </text:p>
            <text:p text:style-name="common-al">tussen Vermiljoenweg en Kepplerstraat</text:p>
            <text:p text:style-name="common-al">Zaterdag 21 september </text:p>
            <text:p text:style-name="common-al">17.00 – 23.05 uur</text:p>
            <text:p text:style-name="common-al">Kepplerstraat</text:p>
            <text:p text:style-name="common-al">ten noorden van de Walraven van Hallstraat</text:p>
            <text:p text:style-name="common-al">Zaterdag 21 september </text:p>
            <text:p text:style-name="common-al">17.00 – 23.05 uur</text:p>
            <text:p text:style-name="common-al">Heijermansstraat</text:p>
            <text:p text:style-name="common-al">ten zuiden van de Kopermolenstraat (incl. ventwegen tussen Molenmakerstraat en Doctor Schaepmanstraat, westzijde van deze ventweg ook ’s nachts)</text:p>
            <text:p text:style-name="common-al">Zaterdag 21 september </text:p>
            <text:p text:style-name="common-al">17.00 – 23.15 uur </text:p>
            <text:p text:style-name="common-al">Burgemeester Smitstraat</text:p>
            <text:p text:style-name="common-al">  </text:p>
            <text:p text:style-name="common-al">Zaterdag 21 september </text:p>
            <text:p text:style-name="common-al">18.50 – 21.25 uur</text:p>
            <text:p text:style-name="common-al">Jan Brinkmanstraat</text:p>
            <text:p text:style-name="common-al">  </text:p>
            <text:p text:style-name="common-al">Zaterdag 21 september </text:p>
            <text:p text:style-name="common-al">18.50 – 21.25 uur</text:p>
            <text:p text:style-name="common-al">Jonge Arnoldusstraat</text:p>
            <text:p text:style-name="common-al">tussen de D. Doniastraat en de Zuiddijk (zuidkant))</text:p>
            <text:p text:style-name="common-al">Zaterdag 21 september </text:p>
            <text:p text:style-name="common-al">18.50 – 21.30 uur</text:p>
            <text:p text:style-name="common-al">Zuiddijk</text:p>
            <text:p text:style-name="common-al">tussen de Jonge Arnoldusstraat zuidkant en de Wilhelminastraat)</text:p>
            <text:p text:style-name="common-al">Zaterdag 21 september </text:p>
            <text:p text:style-name="common-al">18.50 – 21.30 uur</text:p>
            <text:p text:style-name="common-al">Wilhelminastraat</text:p>
            <text:p text:style-name="common-al">tussen Zuiddijk en Burchtkade</text:p>
            <text:p text:style-name="common-al">Zaterdag 21 september </text:p>
            <text:p text:style-name="common-al">18.50 – 21.30 uur</text:p>
            <text:p text:style-name="common-al">  </text:p>
            <text:p text:style-name="common-al">Burchtkade</text:p>
            <text:p text:style-name="common-al">  </text:p>
            <text:p text:style-name="common-al">Zaterdag 21 september </text:p>
            <text:p text:style-name="common-al">18.50 – 21.45 uur</text:p>
            <text:p text:style-name="common-al">Prins Hendrikkade</text:p>
            <text:p text:style-name="common-al">  </text:p>
            <text:p text:style-name="common-al">Zaterdag 21 september </text:p>
            <text:p text:style-name="common-al">18.50 – 21.45 uur</text:p>
            <text:p text:style-name="common-al">Prins Hendrikstraat</text:p>
            <text:p text:style-name="common-al">ten zuiden Skagerrak</text:p>
            <text:p text:style-name="common-al">Zaterdag 21 september </text:p>
            <text:p text:style-name="common-al">18.50 – 21.45 uur</text:p>
            <text:p text:style-name="common-al">Skagerrak</text:p>
            <text:p text:style-name="common-al">tussen Prins Hendrikstraat en Zuiddijk</text:p>
            <text:p text:style-name="common-al">Zaterdag 21 september </text:p>
            <text:p text:style-name="common-al">18.50 – 21.45 uur</text:p>
            <text:p text:style-name="common-al">Zuiddijk</text:p>
            <text:p text:style-name="common-al">tussen de Jonge Arnoldusstraat (zuidkant) en Oosterwerf (DRG en p-verbod op de P.J. Troelstralaan vanaf de Wilgenstraat richting de Zuiddijk i.v.m. nood- en hulpdiensten)</text:p>
            <text:p text:style-name="common-al">Zaterdag 21 september </text:p>
            <text:p text:style-name="common-al">18.55 – 21.50 uur</text:p>
            <text:p text:style-name="common-al">Dr. J.M. Den Uylweg</text:p>
            <text:p text:style-name="common-al">fietspad</text:p>
            <text:p text:style-name="common-al">Zaterdag 21 september </text:p>
            <text:p text:style-name="common-al">19.00 – 22.05 uur</text:p>
            <text:p text:style-name="common-al">Havenstraat</text:p>
            <text:p text:style-name="common-al">  </text:p>
            <text:p text:style-name="common-al">Zaterdag 21 september </text:p>
            <text:p text:style-name="common-al">19.00 – 22.15 uur </text:p>
            <text:p text:style-name="common-al">Houthavenkade</text:p>
            <text:p text:style-name="common-al">tussen de Havenstraat en ophaalbrug</text:p>
            <text:p text:style-name="common-al">Zaterdag 21 september </text:p>
            <text:p text:style-name="common-al">19.00 – 22.15 uur</text:p>
            <text:p text:style-name="common-al">Spiekeroog</text:p>
            <text:p text:style-name="common-al">tussen Houthavenkade en Halligen</text:p>
            <text:p text:style-name="last-al">Zaterdag 21 septembe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277</text:span><text:line-break/><text:date style:data-style-name="dag" text:fixed="true" text:date-value="2019-08-02"/><text:line-break/><text:date style:data-style-name="jaar" text:fixed="true" text:date-value="2019-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277</text:span><text:date style:data-style-name="nicedate" text:fixed="true" text:date-value="2019-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2277</text:span><text:date style:data-style-name="nicedate" text:fixed="true" text:date-value="2019-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Zaanstad</meta:user-defined>
    <meta:user-defined meta:name="OVERHEID.Gemeente/DC.creator">Zaanstad</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dc:language>nl</dc:language>
    <meta:user-defined meta:name="OVERHEID.Gemeente/DC.spatial">Zaanstad</meta:user-defined>
    <meta:user-defined meta:name="DCTERMS.alternative">Gemeente Zaanstad - tijdelijke verkeersmaatregel ivm evenement Dam tot Damloop 2019 - Zaandam</meta:user-defined>
    <meta:user-defined meta:name="OVERHEIDop.verkeersbordcode">C1</meta:user-defined>
    <meta:user-defined meta:name="OVERHEIDop.verkeersbordcode">E1</meta:user-defined>
    <meta:user-defined meta:name="DC.title">2019-16920</meta:user-defined>
    <meta:user-defined meta:name="DCTERMS.W3CDTF/DCTERMS.available">2019-08-02</meta:user-defined>
    <meta:user-defined meta:name="OVERHEIDop.StcrtID/DC.identifier">stcrt-2019-42277</meta:user-defined>
    <meta:user-defined meta:name="DCTERMS.W3CDTF/OVERHEIDop.jaargang">2019</meta:user-defined>
    <meta:user-defined meta:name="OVERHEIDop.publicationIssue">42277</meta:user-defined>
    <meta:user-defined meta:name="OVERHEIDop.versieInformatie"/>
  </office:meta>
</office:document-meta>
</file>