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BEKENDMAKING Voorbereidingsbesluit Cartesiusweg e.o.</text:p>
          </table:table-cell>
          <table:table-cell office:value-type="string" table:style-name="staatscourantkop.B.cell">
            <text:section text:name="plaatje_id1-3-1-1" text:style-name="plaatje">
              <text:p text:style-name="illustratie_id1-3-1-1-1"><draw:frame draw:style-name="illustratie_id1-3-1-1-1" text:anchor-type="paragraph" svg:width="4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Utrecht maken op grond van artikel 3.7 lid 7 van de Wet ruimtelijke ordening bekend dat de gemeenteraad op 18 juli 2019 heeft besloten:</text:p>
            <text:p text:style-name="common-al">1. Te verklaren dat een bestemmingsplan wordt voorbereid, zoals bedoeld in artikel 3.7, eerste lid, van de Wet ruimtelijke ordening ('Voorbereidingsbesluit'), voor de gronden die zijn aangegeven op de verbeelding met bestandsnaam NL.IMRO.0344VBCARTESIUSWEG- VA01.dgn</text:p>
            <text:p text:style-name="common-al">2. Te bepalen dat het voorbereidingsbesluit in werking treedt de dag na het raadsbesluit.</text:p>
            <text:p text:style-name="common-al"/>
            <text:p text:style-name="common-al">Aangezien de raad het besluit op 18 juli 2019 heeft vastgesteld, is het besluit met ingang van 19 juli 2019 in werking getreden.</text:p>
            <text:p text:style-name="common-al"/>
            <text:p text:style-name="common-al">
            <text:span text:style-name="nadrukvet">Inzien</text:span>
          </text:p>
            <text:p text:style-name="common-al">Het voorbereidingsbesluit en de verbeelding liggen met ingang van 1 augustus 2019 voor een ieder ter inzage in het stadskantoor, Stadsplateau 1, 5e verdieping, 3521 AZ, Utrecht. </text:p>
            <text:p text:style-name="common-al"/>
            <text:p text:style-name="common-al">Het voorbereidingsbesluit is digitaal raadpleegbaar: </text:p>
            <text:p text:style-name="common-al">-          via de landelijke website www.ruimtelijkeplannen.nl (deze versie is authentiek en rechtsgeldig boven alle andere versies) </text:p>
            <text:p text:style-name="common-al">-          via de gemeentelijke website www.utrecht.nl/bestemmingsplannen waar men kan doorklikken naar het desbetreffende voorbereidingsbesluit.</text:p>
            <text:p text:style-name="common-al"/>
            <text:p text:style-name="common-al">Tegen een voorbereidingsbesluit staat geen bezwaar of beroep open.</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0892</text:span><text:line-break/><text:date style:data-style-name="dag" text:fixed="true" text:date-value="2019-07-31"/><text:line-break/><text:date style:data-style-name="jaar" text:fixed="true" text:date-value="2019-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40892</text:span><text:date style:data-style-name="nicedate" text:fixed="true" text:date-value="2019-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40892</text:span><text:date style:data-style-name="nicedate" text:fixed="true" text:date-value="2019-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PlanRuimtelijk-Web-ZM/1.5/xml/MC-DRP-PlanRuimtelijk-Web-ZM.xml</meta:user-defined>
    <meta:user-defined meta:name="OVERHEID.Gemeente/DC.creator">Utrecht</meta:user-defined>
    <meta:user-defined meta:name="OVERHEID.Informatietype/DC.type">officiële publicatie</meta:user-defined>
    <meta:user-defined meta:name="OVERHEIDop.publicationName">Staatscourant</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344.VBCARTESIUSWEG-VA01</meta:user-defined>
    <dc:language>nl</dc:language>
    <meta:user-defined meta:name="OVERHEIDop.Ruimtelijkeplannen/DC.type">Voorbereidingsbesluit</meta:user-defined>
    <meta:user-defined meta:name="OVERHEID.EPSG28992/DC.spatial">134399 457039</meta:user-defined>
    <meta:user-defined meta:name="DC.title">BEKENDMAKING Voorbereidingsbesluit Cartesiusweg e.o.</meta:user-defined>
    <meta:user-defined meta:name="OVERHEID.PostcodeHuisnummer/OVERHEIDop.postcodeHuisnummer">3534BB 91</meta:user-defined>
    <meta:user-defined meta:name="OVERHEIDop.straatnaam">Cartesiusweg</meta:user-defined>
    <meta:user-defined meta:name="OVERHEIDop.woonplaats">Utrecht</meta:user-defined>
    <meta:user-defined meta:name="DCTERMS.W3CDTF/DCTERMS.available">2019-07-31</meta:user-defined>
    <meta:user-defined meta:name="DCTERMS.W3CDTF/OVERHEIDop.jaargang">2019</meta:user-defined>
    <meta:user-defined meta:name="OVERHEIDop.publicationIssue">40892</meta:user-defined>
    <meta:user-defined meta:name="OVERHEIDop.StcrtID/DC.identifier">stcrt-2019-40892</meta:user-defined>
    <meta:user-defined meta:name="OVERHEIDop.versieInformatie"/>
  </office:meta>
</office:document-meta>
</file>