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werkzaamheden Kerkelaan Katlijk</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19.3001862</text:p>
            <text:p text:style-name="al"/>
            <text:p text:style-name="al">Onderwerp: Werkzaamheden Kerkelaan Katlijk</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dat het om onderhoudstechnische redenen noodzakelijk wordt geacht dat de Kerkelaan vanaf de kerk tot de Jan Jonkmanweg opnieuw wordt geasfalteerd;</text:p>
            <text:p text:style-name="al">dat de bovengenoemde weg wordt gebruikt als erftoegangsweg in het buitengebied van de gemeente;</text:p>
            <text:p text:style-name="al">dat de Kerkelaan gefaseerd wordt afgesloten voor het verkeer;</text:p>
            <text:p text:style-name="al">dat de werkzaamheden in de periode tussen 8 juli 2019 en 20 juli 2019 plaatsvinden of zoveel eerder als mogelijk is of later als nodig blijkt;</text:p>
            <text:p text:style-name="al">dat het doorgaande verkeer tijdens de werkzaamheden wordt omgeleid;</text:p>
            <text:p text:style-name="al">dat dit verkeersbesluit binnen de (wettelijk) voorgeschreven periode van 6 weken ter inzage legging kan vallen;</text:p>
            <text:p text:style-name="al">dat de bewoners en eventuele bedrijven door middel van nieuwsbrieven op de hoogte worden gesteld van de komende werkzaamheden en de daarmee gepaard gaande (mogelijke) overlast;</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plaatsing van de borden C1 volgens het RVV 1990 de Kerkelaan in Katlijk gefaseerd (deels) gesloten te verklaren in beide richtingen voor voertuigen, ruiters en geleiders van rij- of trekdieren of vee. De maatregelen gelden in de periode tussen 8 juli 2019 en 20 juli 2019 of zoveel eerder of later noodzakelijk wordt geacht.</text:p>
              </text:list-item>
              <text:list-item text:style-override="id1-3-2-2-1-2-2">
                <text:number>2.</text:number>
                <text:p text:style-name="al">Dit besluit wordt gepubliceerd in de Staatscourant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 juli 2019</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503</text:span><text:line-break/><text:date style:data-style-name="dag" text:fixed="true" text:date-value="2019-07-03"/><text:line-break/><text:date style:data-style-name="jaar" text:fixed="true" text:date-value="2019-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503</text:span><text:date style:data-style-name="nicedate" text:fixed="true" text:date-value="2019-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503</text:span><text:date style:data-style-name="nicedate" text:fixed="true" text:date-value="2019-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1.4/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Werkzaamheden Kerkelaan Katlijk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9.3001862</meta:user-defined>
    <meta:user-defined meta:name="DCTERMS.abstract">Werkzaamheden Kerkelaan Katlijk</meta:user-defined>
    <meta:user-defined meta:name="OVERHEIDop.verkeersbordcode">C1</meta:user-defined>
    <dc:language>nl</dc:language>
    <meta:user-defined meta:name="OVERHEID.Gemeente/DC.spatial">Heerenveen</meta:user-defined>
    <meta:user-defined meta:name="OVERHEID.EPSG28992/DC.spatial">196866 551539</meta:user-defined>
    <meta:user-defined meta:name="DC.title">Verkeersbesluit werkzaamheden Kerkelaan Katlijk</meta:user-defined>
    <meta:user-defined meta:name="OVERHEID.PostcodeHuisnummer/OVERHEIDop.postcodeHuisnummer">8455JP 27</meta:user-defined>
    <meta:user-defined meta:name="OVERHEIDop.straatnaam">Kerkelaan</meta:user-defined>
    <meta:user-defined meta:name="OVERHEIDop.woonplaats">Katlijk</meta:user-defined>
    <meta:user-defined meta:name="DCTERMS.W3CDTF/DCTERMS.available">2019-07-03</meta:user-defined>
    <meta:user-defined meta:name="OVERHEIDop.StcrtID/DC.identifier">stcrt-2019-37503</meta:user-defined>
    <meta:user-defined meta:name="DCTERMS.W3CDTF/OVERHEIDop.jaargang">2019</meta:user-defined>
    <meta:user-defined meta:name="OVERHEIDop.publicationIssue">37503</meta:user-defined>
    <meta:user-defined meta:name="OVERHEIDop.versieInformatie"/>
  </office:meta>
</office:document-meta>
</file>