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erkzaamheden Albert Mol’s Menninge Tjalleber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863</text:p>
            <text:p text:style-name="al"/>
            <text:p text:style-name="al">Onderwerp: Werkzaamheden Albert Mol’s Menninge Tjalleberd</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stechnische redenen noodzakelijk wordt geacht dat de Albert Mol’s Menninge in Tjalleberd vanaf de Aengwirderweg tot de P.G. Otterweg opnieuw wordt geasfalteerd;</text:p>
            <text:p text:style-name="al">dat de bovengenoemde weg wordt gebruikt als erftoegangsweg in het buitengebied van de gemeente;</text:p>
            <text:p text:style-name="al">dat de Albert Mol’s Menninge gefaseerd wordt afgesloten voor het verkeer;</text:p>
            <text:p text:style-name="al">dat de werkzaamheden in de periode tussen 19 juli 2019 en 2 augustus 2019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Albert Mol’s Menninge in Tjalleberd gefaseerd (deels) gesloten te verklaren in beide richtingen voor voertuigen, ruiters en geleiders van rij- of trekdieren of vee. De maatregelen gelden in de periode tussen 19 juli 2019 en 2 augustus 2019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 jul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487</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87</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87</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Werkzaamheden Albert Mol’s Menninge Tjalleberd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1863</meta:user-defined>
    <meta:user-defined meta:name="DCTERMS.abstract">Werkzaamheden Albert Mol’s Menninge Tjalleberd</meta:user-defined>
    <meta:user-defined meta:name="OVERHEIDop.verkeersbordcode">C1</meta:user-defined>
    <dc:language>nl</dc:language>
    <meta:user-defined meta:name="OVERHEID.Gemeente/DC.spatial">Heerenveen</meta:user-defined>
    <meta:user-defined meta:name="OVERHEID.EPSG28992/DC.spatial">192726 557230</meta:user-defined>
    <meta:user-defined meta:name="DC.title">Verkeersbesluit werkzaamheden Albert Mol’s Menninge Tjalleberd</meta:user-defined>
    <meta:user-defined meta:name="OVERHEID.PostcodeHuisnummer/OVERHEIDop.postcodeHuisnummer">8458CN</meta:user-defined>
    <meta:user-defined meta:name="OVERHEIDop.straatnaam">Albert Mol's Menninge</meta:user-defined>
    <meta:user-defined meta:name="OVERHEIDop.woonplaats">Tjalleberd</meta:user-defined>
    <meta:user-defined meta:name="DCTERMS.W3CDTF/DCTERMS.available">2019-07-03</meta:user-defined>
    <meta:user-defined meta:name="OVERHEIDop.StcrtID/DC.identifier">stcrt-2019-37487</meta:user-defined>
    <meta:user-defined meta:name="DCTERMS.W3CDTF/OVERHEIDop.jaargang">2019</meta:user-defined>
    <meta:user-defined meta:name="OVERHEIDop.publicationIssue">37487</meta:user-defined>
    <meta:user-defined meta:name="OVERHEIDop.versieInformatie"/>
  </office:meta>
</office:document-meta>
</file>