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werkzaamheden Wederik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9.3001858</text:p>
            <text:p text:style-name="al"/>
            <text:p text:style-name="al">Onderwerp: Werkzaamheden Wederik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stechnische redenen noodzakelijk wordt geacht dat de Wederik opnieuw wordt geasfalteerd;</text:p>
            <text:p text:style-name="al">dat de bestratingsmaterialen van de aanliggende tegelpaden en parkeerstroken van de Wederik worden vervangen door nieuwe materialen;</text:p>
            <text:p text:style-name="al">dat de bovengenoemde weg wordt gebruikt als woonstraat in de wijk De Greiden;</text:p>
            <text:p text:style-name="al">dat het zuidelijk en oostelijk deel van de Wederik gefaseerd worden afgesloten voor het verkeer;</text:p>
            <text:p text:style-name="al">dat de werkzaamheden in de periode tussen 20 augustus en 1 oktober 2019 plaatsvinden of zoveel eerder als mogelijk is of later als nodig blijkt;</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Wederik in Heerenveen gefaseerd (deels) gesloten te verklaren in beide richtingen voor voertuigen, ruiters en geleiders van rij- of trekdieren of vee. De maatregelen gelden in de periode tussen 20 augustus en 1 oktober 2019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 juli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483</text:span><text:line-break/><text:date style:data-style-name="dag" text:fixed="true" text:date-value="2019-07-03"/><text:line-break/><text:date style:data-style-name="jaar" text:fixed="true" text:date-value="2019-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483</text:span><text:date style:data-style-name="nicedate" text:fixed="true" text:date-value="2019-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483</text:span><text:date style:data-style-name="nicedate" text:fixed="true" text:date-value="2019-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1.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Werkzaamheden Wederik Heerenveen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9.3001858</meta:user-defined>
    <meta:user-defined meta:name="DCTERMS.abstract">Werkzaamheden Wederik Heerenveen</meta:user-defined>
    <meta:user-defined meta:name="OVERHEIDop.verkeersbordcode">C1</meta:user-defined>
    <dc:language>nl</dc:language>
    <meta:user-defined meta:name="OVERHEID.Gemeente/DC.spatial">Heerenveen</meta:user-defined>
    <meta:user-defined meta:name="OVERHEID.EPSG28992/DC.spatial">190686 552206</meta:user-defined>
    <meta:user-defined meta:name="DC.title">Verkeersbesluit werkzaamheden Wederik Heerenveen</meta:user-defined>
    <meta:user-defined meta:name="OVERHEID.PostcodeHuisnummer/OVERHEIDop.postcodeHuisnummer">8446AA 3</meta:user-defined>
    <meta:user-defined meta:name="OVERHEIDop.straatnaam">Wederik</meta:user-defined>
    <meta:user-defined meta:name="OVERHEIDop.woonplaats">Heerenveen</meta:user-defined>
    <meta:user-defined meta:name="DCTERMS.W3CDTF/DCTERMS.available">2019-07-03</meta:user-defined>
    <meta:user-defined meta:name="OVERHEIDop.StcrtID/DC.identifier">stcrt-2019-37483</meta:user-defined>
    <meta:user-defined meta:name="DCTERMS.W3CDTF/OVERHEIDop.jaargang">2019</meta:user-defined>
    <meta:user-defined meta:name="OVERHEIDop.publicationIssue">37483</meta:user-defined>
    <meta:user-defined meta:name="OVERHEIDop.versieInformatie"/>
  </office:meta>
</office:document-meta>
</file>