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werkzaamheden Lyceumstraat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19.3001861</text:p>
            <text:p text:style-name="al"/>
            <text:p text:style-name="al">Onderwerp: Werkzaamheden Lyceumstraat Heerenveen</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text:p>
              </text:list-item>
            </text:list>
            <text:p text:style-name="al">dat het om onderhoudstechnische redenen noodzakelijk wordt geacht dat de Lyceumstraat in Heerenveen opnieuw wordt geasfalteerd;</text:p>
            <text:p text:style-name="al">dat de bovengenoemde weg wordt gebruikt als woonstraat in de wijk Heerenveen Noord;</text:p>
            <text:p text:style-name="al">dat de Lyceumstraat gefaseerd wordt afgesloten voor het verkeer;</text:p>
            <text:p text:style-name="al">dat de werkzaamheden in de periode tussen 8 juli 2019 en 26 juli 2019 plaatsvinden of zoveel eerder als mogelijk is of later als nodig blijkt;</text:p>
            <text:p text:style-name="al">dat het doorgaande verkeer tijdens de werkzaamheden wordt omgeleid;</text:p>
            <text:p text:style-name="al">dat dit verkeersbesluit binnen de (wettelijk) voorgeschreven periode van 6 weken ter inzage legging kan vallen;</text:p>
            <text:p text:style-name="al">dat de bewoners en eventuele bedrijven door middel van nieuwsbrieven op de hoogte worden gesteld van de komende werkzaamheden en de daarmee gepaard gaande (mogelijke) overlast;</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Door plaatsing van de borden C1 volgens het RVV 1990 de Lyceumstraat in Heerenveen gefaseerd (deels) gesloten te verklaren in beide richtingen voor voertuigen, ruiters en geleiders van rij- of trekdieren of vee. De maatregelen gelden in de periode tussen 8 juli 2019 en 26 juli 2019 of zoveel eerder of later noodzakelijk wordt geacht.</text:p>
              </text:list-item>
              <text:list-item text:style-override="id1-3-2-2-1-2-2">
                <text:number>2.</text:number>
                <text:p text:style-name="al">Dit besluit wordt gepubliceerd in de Staatscourant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1 juli 2019</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7471</text:span><text:line-break/><text:date style:data-style-name="dag" text:fixed="true" text:date-value="2019-07-03"/><text:line-break/><text:date style:data-style-name="jaar" text:fixed="true" text:date-value="2019-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471</text:span><text:date style:data-style-name="nicedate" text:fixed="true" text:date-value="2019-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471</text:span><text:date style:data-style-name="nicedate" text:fixed="true" text:date-value="2019-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1.4/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9.3001861</meta:user-defined>
    <meta:user-defined meta:name="DCTERMS.abstract">Werkzaamheden Lyceumstraat Heerenveen</meta:user-defined>
    <dc:language>nl</dc:language>
    <meta:user-defined meta:name="OVERHEID.Gemeente/DC.spatial">Heerenveen</meta:user-defined>
    <meta:user-defined meta:name="DCTERMS.alternative">Gemeente Heerenveen - Werkzaamheden Lyceumstraat Heerenveen - Lyceumstraat</meta:user-defined>
    <meta:user-defined meta:name="OVERHEIDop.verkeersbordcode">C1</meta:user-defined>
    <meta:user-defined meta:name="OVERHEID.EPSG28992/DC.spatial">190306 553913</meta:user-defined>
    <meta:user-defined meta:name="DC.title">Verkeersbesluit werkzaamheden Lyceumstraat Heerenveen</meta:user-defined>
    <meta:user-defined meta:name="OVERHEID.PostcodeHuisnummer/OVERHEIDop.postcodeHuisnummer">8441</meta:user-defined>
    <meta:user-defined meta:name="OVERHEIDop.straatnaam">Lyceumstraat</meta:user-defined>
    <meta:user-defined meta:name="OVERHEIDop.woonplaats">Heerenveen</meta:user-defined>
    <meta:user-defined meta:name="DCTERMS.W3CDTF/DCTERMS.available">2019-07-03</meta:user-defined>
    <meta:user-defined meta:name="OVERHEIDop.StcrtID/DC.identifier">stcrt-2019-37471</meta:user-defined>
    <meta:user-defined meta:name="DCTERMS.W3CDTF/OVERHEIDop.jaargang">2019</meta:user-defined>
    <meta:user-defined meta:name="OVERHEIDop.publicationIssue">37471</meta:user-defined>
    <meta:user-defined meta:name="OVERHEIDop.versieInformatie"/>
  </office:meta>
</office:document-meta>
</file>