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temmingsplan ‘Watergang – Stiereveld’ onherroepelijk, gemeente Waterland</text:p>
          </table:table-cell>
          <table:table-cell office:value-type="string" table:style-name="staatscourantkop.B.cell">
            <text:section text:name="plaatje_id1-3-1-1" text:style-name="plaatje">
              <text:p text:style-name="illustratie_id1-3-1-1-1"><draw:frame draw:style-name="illustratie_id1-3-1-1-1" text:anchor-type="paragraph" svg:width="40mm" svg:height="10.6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Het bestemmingsplan ‘Watergang – Stiereveld’ (NL.IMRO.0825.BPKWAstiereveld015-va01) is met ingang van vrijdag 10 mei 2019 onherroepelijk geworden. Dit betekent dat dit bestemmingsplan in werking is getreden en het juridisch kader is waaraan met name aanvragen om omgevingsvergunningen kunnen worden getoetst. Het bestemmingsplan is onherroepelijk geworden omdat er geen beroep is ingediend bij de Raad van State. Het bestemmingsplan voorziet in de planologische regeling voor de ontwikkeling van 18 woningen op de locatie van de voormalige Tiede Bijlsmaschool en het naastgelegen perceel. </text:p>
            <text:p text:style-name="common-al"/>
            <text:p text:style-name="common-al">Het bestemmingsplan en bijbehorende stukken kunnen worden ingezien op de landelijke website <text:a xlink:href="http://www.ruimtelijkeplannen.nl" xlink:type="simple">www.ruimtelijkeplannen.nl</text:a>, ook te bereiken via de gemeentelijke website <text:a xlink:href="https://www.waterland.nl/bestemmingsplannen-in-watergang" xlink:type="simple">https://www.waterland.nl/bestemmingsplannen-in-watergang</text:a> waar ook de digitale bestandenset beschikbaar wordt gesteld. </text:p>
            <text:p text:style-name="common-al"/>
            <text:p text:style-name="last-al">Waterland, (23 mei 201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526</text:span><text:line-break/><text:date style:data-style-name="dag" text:fixed="true" text:date-value="2019-05-23"/><text:line-break/><text:date style:data-style-name="jaar" text:fixed="true" text:date-value="2019-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9526</text:span><text:date style:data-style-name="nicedate" text:fixed="true" text:date-value="2019-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29526</text:span><text:date style:data-style-name="nicedate" text:fixed="true" text:date-value="2019-05-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PlanRuimtelijk-Web-ZM/1.0/xml/MC-DRP-PlanRuimtelijk-Web-ZM.xml</meta:user-defined>
    <meta:user-defined meta:name="OVERHEID.Gemeente/DC.creator">Waterland</meta:user-defined>
    <meta:user-defined meta:name="OVERHEID.Informatietype/DC.type">officiële publicatie</meta:user-defined>
    <meta:user-defined meta:name="OVERHEIDop.publicationName">Staatscourant</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852.BPKWAstiereveld015-va01</meta:user-defined>
    <dc:language>nl</dc:language>
    <meta:user-defined meta:name="OVERHEID.Gemeente/DC.spatial">Waterland</meta:user-defined>
    <meta:user-defined meta:name="OVERHEIDop.Ruimtelijkeplannen/DC.type">Bestemmingsplan</meta:user-defined>
    <meta:user-defined meta:name="DC.title">bestemmingsplan ‘Watergang – Stiereveld’ onherroepelijk, gemeente Waterland</meta:user-defined>
    <meta:user-defined meta:name="DCTERMS.W3CDTF/DCTERMS.available">2019-05-23</meta:user-defined>
    <meta:user-defined meta:name="DCTERMS.W3CDTF/OVERHEIDop.jaargang">2019</meta:user-defined>
    <meta:user-defined meta:name="OVERHEIDop.publicationIssue">29526</meta:user-defined>
    <meta:user-defined meta:name="OVERHEIDop.StcrtID/DC.identifier">stcrt-2019-29526</meta:user-defined>
    <meta:user-defined meta:name="OVERHEIDop.versieInformatie"/>
  </office:meta>
</office:document-meta>
</file>