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35de2e8a-0eea-427a-8a03-0241d18b5834.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Pinksterkermis van 5 tot 10 juni 2019</text:p>
            <text:p text:style-name="common-al">Burgemeester en wethouders van Heerenveen;</text:p>
            <text:p text:style-name="common-al">Overwegende</text:p>
            <text:p text:style-name="common-al">dat het organiseren van de pinksterkermis van 5 juni tot en met 10 juni 2019 van op de locatie Burgemeester Kuperusplein te Heerenveen wordt georganiseerd;</text:p>
            <text:p text:style-name="common-al">dat het noodzakelijk is om het parkeerterrein Burgemeester Kuperusplein en de rijbanen aan de noord-oostzijde en noord-westzijde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HEERENVEEN, parkeerterrein Burgemeester Kuperusplein en de rijbanen aan de noord-oostzijde en noord-westzijde</text:span>
          </text:p>
            <text:p text:style-name="common-al">onder de voorwaarden dat:</text:p>
            <text:p text:style-name="common-al">de gesloten verklaring geldt van 2 juni 2019 vanaf tot en met 12 juni 2019.</text:p>
            <text:p text:style-name="common-al">Heerenveen, 16 mei 2019</text:p>
            <text:p text:style-name="common-al">Hoogachtend, </text:p>
            <text:p text:style-name="common-al">Burgemeester en wethouders van Heerenveen,</text:p>
            <text:p text:style-name="common-al">namens dit college</text:p>
            <text:p text:style-name="common-al">
            <draw:frame><draw:text-box><text:section text:name="plaatje_id1-3-2-2-1-22-1" text:style-name="plaatje">
              <text:p text:style-name="illustratie_id1-3-2-2-1-22-1-1"><draw:frame draw:style-name="illustratie_id1-3-2-2-1-22-1-1" text:anchor-type="paragraph" svg:width="40.099999999999994mm" svg:height="29mm"><draw:image xlink:href="Pictures/image1i35de2e8a-0eea-427a-8a03-0241d18b5834.jpg" xlink:type="simple"/></draw:frame></text:p>
            </text:section></draw:text-box></draw:frame>
          </text:p>
            <text:p text:style-name="common-al">	 Afdelingshoofd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036</text:span><text:line-break/><text:date style:data-style-name="dag" text:fixed="true" text:date-value="2019-05-21"/><text:line-break/><text:date style:data-style-name="jaar" text:fixed="true" text:date-value="2019-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036</text:span><text:date style:data-style-name="nicedate" text:fixed="true" text:date-value="2019-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036</text:span><text:date style:data-style-name="nicedate" text:fixed="true" text:date-value="2019-05-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21</meta:user-defined>
    <meta:user-defined meta:name="OVERHEIDop.publicationIssue">29036</meta:user-defined>
    <meta:user-defined meta:name="OVERHEIDop.StcrtID/DC.identifier">stcrt-2019-29036</meta:user-defined>
    <meta:user-defined meta:name="DCTERMS.alternative">Gemeente Heerenveen - tijdelijke afsluiting in verband met Pinksterkermis van 5 tot en met 10 juni 2019 - Burgemeester Kuperusplei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2</meta:user-defined>
    <meta:user-defined meta:name="OVERHEIDop.woonplaats">Heerenveen</meta:user-defined>
    <meta:user-defined meta:name="OVERHEIDop.straatnaam">Burgemeester Kuperusplei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373 552462</meta:user-defined>
    <meta:user-defined meta:name="OVERHEIDop.versieInformatie"/>
  </office:meta>
</office:document-meta>
</file>