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2">
      <text:list-level-style-bullet style:num-suffix="" text:bullet-char="​" text:level="1">
        <style:list-level-properties text:min-label-width="10mm"/>
      </text:list-level-style-bullet>
    </text:list-style>
    <text:list-style style:name="id1-3-2-2-1-2-1">
      <text:list-level-style-bullet style:num-suffix=""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Verwijdering mindervalidenplaatsen aan Jelmersmeer en Wilgenpoel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19.3001024</text:p>
            <text:p text:style-name="al"/>
            <text:p text:style-name="al">Onderwerp: Verwijdering mindervalidenplaatsen aan Jelmersmeer en Wilgenpoel</text:p>
            <text:p text:style-name="al">
            <text:span text:style-name="nadrukcur">Burgemeester en wethouders van Heerenveen</text:span>
          </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dat,</text:span>
          </text:p>
            <text:p text:style-name="al">er aan Jelmersmeer en Wilgenpoel in 2006 zes mindervalidenparkeerplaatsen zijn aangewezen;</text:p>
            <text:p text:style-name="al">er in eerste planvorming rekening is gehouden met vestiging van meerdere maatschappelijke functies, waardoor de theoretische vraag naar mindervalidenplaatsen groter was;</text:p>
            <text:p text:style-name="al">deze maatschappelijke functies in de huidige situatie niet gerealiseerd zijn;</text:p>
            <text:p text:style-name="al">de twee basisscholen gevestigd in de Spil, Burcht en Slingertouw, een hoge parkeervraag kennen, waardoor er vaak parkeeroverlast wordt ervaren;</text:p>
            <text:p text:style-name="al">er in de piekmomenten, met name ochtend- en avondspits, sprake is van een hoge parkeerdruk in dit gebied;</text:p>
            <text:p text:style-name="al">de noodzaak om zes mindervalidenparkeerplaatsen te handhaven niet meer aanwezig is, doordat blijkt dat de zes mindervalidenparkeerplaatsen nooit gelijktijdig in gebruik zijn;</text:p>
            <text:p text:style-name="al">gezien de bovengenoemde omstandigheden gewenst is dat deze mindervalidenplaatsen komen te vervallen ten gunste van reguliere parkeerplaatsen;</text:p>
            <text:p text:style-name="al">de bedoelde weg is gelegen binnen de gemeente Heerenveen en bij de gemeente Heerenveen in beheer is;</text:p>
            <text:p text:style-name="al">overleg met de verkeer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
                <text:p text:style-name="al">Het verwijderen van een viertal borden model E06 conform RVV 1990 mindervalidenplaatsen te laten vervallen. Het betreft twee meest oostelijke borden aan de Wilgenpoel en twee meest westelijke borden aan Jelmersmeer.</text:p>
              </text:list-item>
            </text:list>
            <text:p text:style-name="last-al"/>
            <text:p text:style-name="tekst_bottom"/>
          </text:section>
        </text:section>
        <text:section text:name="regeling-sluiting_id1-3-2-3" text:style-name="regeling-sluiting">
          <text:section text:name="ondertekening_id1-3-2-3-1">
            <text:p><text:span text:style-name="functie">Heerenveen, 8 mei 2019</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7036</text:span><text:line-break/><text:date style:data-style-name="dag" text:fixed="true" text:date-value="2019-05-10"/><text:line-break/><text:date style:data-style-name="jaar" text:fixed="true" text:date-value="2019-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7036</text:span><text:date style:data-style-name="nicedate" text:fixed="true" text:date-value="2019-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7036</text:span><text:date style:data-style-name="nicedate" text:fixed="true" text:date-value="2019-05-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Verwijdering mindervalidenplaatsen aan Jelmersmeer en Wilgenpoel Heerenveen</meta:user-defined>
    <meta:user-defined meta:name="OVERHEIDop.doctype">Officiële Publicaties, versie 1.1</meta:user-defined>
    <meta:user-defined meta:name="DCTERMS.W3CDTF/OVERHEIDop.jaargang">2019</meta:user-defined>
    <meta:user-defined meta:name="DCTERMS.W3CDTF/DCTERMS.available">2019-05-10</meta:user-defined>
    <meta:user-defined meta:name="OVERHEIDop.publicationIssue">27036</meta:user-defined>
    <meta:user-defined meta:name="OVERHEIDop.StcrtID/DC.identifier">stcrt-2019-27036</meta:user-defined>
    <meta:user-defined meta:name="DCTERMS.alternative">Gemeente Heerenveen - Verwijdering mindervalidenplaatsen aan Jelmersmeer en Wilgenpoel - Jelmersmeer en Wilgenpoel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8</meta:user-defined>
    <meta:user-defined meta:name="OVERHEIDop.woonplaats">Heerenveen</meta:user-defined>
    <meta:user-defined meta:name="OVERHEIDop.straatnaam">Jelmersmeer</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9.3001024</meta:user-defined>
    <meta:user-defined meta:name="DCTERMS.abstract">Verwijdering mindervalidenplaatsen aan Jelmersmeer en Wilgenpoel</meta:user-defined>
    <meta:user-defined meta:name="OVERHEIDop.verkeersbordcode">E6</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2620 552600</meta:user-defined>
    <meta:user-defined meta:name="OVERHEIDop.versieInformatie"/>
  </office:meta>
</office:document-meta>
</file>