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de Triathlon Heerenveen op 25 mei 2019.</text:p>
            <text:p text:style-name="common-al">Burgemeester en wethouders van Heerenveen;</text:p>
            <text:p text:style-name="common-al">Overwegende</text:p>
            <text:p text:style-name="common-al">dat het evenement op 25 mei 2019 op de locatie oostelijk Heerenveen, De Knipe en Oranjewoud wordt georganiseerd;</text:p>
            <text:p text:style-name="common-al">dat het noodzakelijk is om de Van Limburg Stirumweg gedeeltelijk af te sluiten voor verkeer, omdat  het bovengenoemde evenement (deels) zal plaatsvinden op deze weg;</text:p>
            <text:p text:style-name="common-al">dat het noodzakelijk is om de Aaltjelaan vanaf de Weversbuurt richting de Bisschoplaan een eenrichtingsverkeer in te stellen,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op 25 mei 2019 van 08:00 uur tot 17:00 uur. </text:p>
            <text:p text:style-name="common-al">-<text:span text:style-name="nadrukvet">ORANJEWOUD; </text:span></text:p>
            <text:list text:style-name="id1-3-2-2-1-17">
              <text:list-item text:style-override="id1-3-2-2-1-17-1">
                <text:number>∘</text:number>
                <text:p text:style-name="al">
                <text:span text:style-name="nadrukvet">Af te sluiten voor verkeer: </text:span>
              </text:p>
                <text:p text:style-name="al">•<text:span text:style-name="nadrukvet">Van Limburg Stirumweg;</text:span></text:p>
              </text:list-item>
              <text:list-item text:style-override="id1-3-2-2-1-17-2">
                <text:number>∘</text:number>
                <text:p text:style-name="al">
                <text:span text:style-name="nadrukvet">Eenrichtingsverkeer in te stellen: </text:span>
              </text:p>
                <text:p text:style-name="al">•<text:span text:style-name="nadrukvet">de Aaltjelaan vanaf de Weversbuurt richting de Bisschoplaan;</text:span></text:p>
              </text:list-item>
            </text:list>
            <text:p text:style-name="common-al">Heerenveen, DATUM</text:p>
            <text:p text:style-name="common-al">Hoogachtend, </text:p>
            <text:p text:style-name="common-al">Burgemeester en wethouders van Heerenveen,</text:p>
            <text:p text:style-name="common-al">namens dit college</text:p>
            <text:p text:style-name="common-al">hoofd afdeling vergunningen,</text:p>
            <text:p text:style-name="common-al">J.Kleinheerenbrink</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50</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50</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50</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150</meta:user-defined>
    <meta:user-defined meta:name="OVERHEIDop.StcrtID/DC.identifier">stcrt-2019-25150</meta:user-defined>
    <meta:user-defined meta:name="DCTERMS.alternative">Gemeente Heerenveen - tijdelijke wegafsluiting en instellen eenrichtingverkeer in verband met Triathlon Heerenveen op 25 mei 2019 - van Limburg Stirumweg Oranjewoud, Aaltjelaan Katlijk</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53JE 4</meta:user-defined>
    <meta:user-defined meta:name="OVERHEIDop.woonplaats">Oranjewoud</meta:user-defined>
    <meta:user-defined meta:name="OVERHEIDop.straatnaam">Van Limburg Stirumweg</meta:user-defined>
    <meta:user-defined meta:name="OVERHEID.PostcodeHuisnummer/OVERHEIDop.postcodeHuisnummer">8455JB 1a</meta:user-defined>
    <meta:user-defined meta:name="OVERHEIDop.woonplaats">Katlijk</meta:user-defined>
    <meta:user-defined meta:name="OVERHEIDop.straatnaam">Aaltje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op.verkeersbordcode">C2</meta:user-defined>
    <meta:user-defined meta:name="OVERHEIDop.verkeersbordcode">C3</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4074 551960</meta:user-defined>
    <meta:user-defined meta:name="OVERHEID.EPSG28992/DC.spatial">196123 551667</meta:user-defined>
    <meta:user-defined meta:name="OVERHEIDop.versieInformatie"/>
  </office:meta>
</office:document-meta>
</file>