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Historische Demoraces op 21 juli 2019. </text:p>
            <text:p text:style-name="common-al">Burgemeester en wethouders van Heerenveen;</text:p>
            <text:p text:style-name="common-al">Overwegende</text:p>
            <text:p text:style-name="common-al">dat de Historische Demoraces op 21 juli 2019 op de locatie Business Park Friesland West te Heerenveen worden georganiseerd;</text:p>
            <text:p text:style-name="common-al">dat het noodzakelijk is om Businesspark Friesland West (ter hoogte van de kruising met de Nije Fjildwei, de kruising Nije Fjildwei/ Innovatielaan/ Businesspark Friesland West en de kruisingen met de Jousterweg en ter hoogte van Businesspark Friesland West) in Heerenveen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21 juli 2019 van 08.00 uur tot en met 18.30 uur.</text:p>
            <text:p text:style-name="common-al">Heerenveen, Business Park Friesland West</text:p>
            <text:p text:style-name="common-al">Heerenveen, 6 februari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43</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43</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43</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43</meta:user-defined>
    <meta:user-defined meta:name="OVERHEIDop.StcrtID/DC.identifier">stcrt-2019-25143</meta:user-defined>
    <meta:user-defined meta:name="DCTERMS.alternative">Gemeente Heerenveen - tijdelijke wegafsluiting in verband met de Historische demoraces op 21 juli 2019 - Businesspark Friesland West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66RE 34</meta:user-defined>
    <meta:user-defined meta:name="OVERHEIDop.woonplaats">Nijehaske</meta:user-defined>
    <meta:user-defined meta:name="OVERHEIDop.straatnaam">Jousterweg</meta:user-defined>
    <meta:user-defined meta:name="OVERHEID.PostcodeHuisnummer/OVERHEIDop.postcodeHuisnummer">8447SL 13</meta:user-defined>
    <meta:user-defined meta:name="OVERHEIDop.woonplaats">Heerenveen</meta:user-defined>
    <meta:user-defined meta:name="OVERHEIDop.straatnaam">Businesspark Friesland-West</meta:user-defined>
    <meta:user-defined meta:name="OVERHEID.PostcodeHuisnummer/OVERHEIDop.postcodeHuisnummer">8447SL 41</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9-21766</meta:user-defined>
    <meta:user-defined meta:name="OVERHEID.EPSG28992/DC.spatial">189265 552930</meta:user-defined>
    <meta:user-defined meta:name="OVERHEID.EPSG28992/DC.spatial">189055 553395</meta:user-defined>
    <meta:user-defined meta:name="OVERHEID.EPSG28992/DC.spatial">188663 553278</meta:user-defined>
    <meta:user-defined meta:name="OVERHEIDop.versieInformatie"/>
  </office:meta>
</office:document-meta>
</file>