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een “ANWB Streetwise” op 15 mei 2019. </text:p>
            <text:p text:style-name="common-al">Burgemeester en wethouders van Heerenveen;</text:p>
            <text:p text:style-name="common-al">Overwegende</text:p>
            <text:p text:style-name="common-al">dat een “ANWB Streetwise” op 15 mei 2019 op de locatie Dr G van Schouwenlaan 2 te Heerenveen wordt georganiseerd;</text:p>
            <text:p text:style-name="common-al">dat het noodzakelijk is om de Dr G van Schouwenlaan van huisnummer 1 tot huisnummer 23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15 mei 2019 van 08.00 uur tot en met 13.30 uur.</text:p>
            <text:p text:style-name="common-al">Heerenveen, Dr G van Schouwenlaan</text:p>
            <text:p text:style-name="common-al">Heerenveen, 25 april 2019</text:p>
            <text:p text:style-name="common-al">Hoogachtend, </text:p>
            <text:p text:style-name="common-al">Burgemeester en wethouders van Heerenveen,</text:p>
            <text:p text:style-name="common-al">namens dit college</text:p>
            <text:p text:style-name="common-al">hoofd afdeling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18</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18</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18</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18</meta:user-defined>
    <meta:user-defined meta:name="OVERHEIDop.StcrtID/DC.identifier">stcrt-2019-25118</meta:user-defined>
    <meta:user-defined meta:name="DCTERMS.alternative">Gemeente Heerenveen - tijdelijk gesloten verklaring in verband met ANWB Streetwise op 15 mei 2019 - Dr G van Schouwenlaan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1CA 6</meta:user-defined>
    <meta:user-defined meta:name="OVERHEIDop.woonplaats">Heerenveen</meta:user-defined>
    <meta:user-defined meta:name="OVERHEIDop.straatnaam">Dr. G. van Schouwen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703 553203</meta:user-defined>
    <meta:user-defined meta:name="OVERHEIDop.versieInformatie"/>
  </office:meta>
</office:document-meta>
</file>