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ijdelijk gesloten verklaring in verband met het organiseren van de wandeltocht “Lus van Akkrum” op 5 juni 2019. </text:p>
            <text:p text:style-name="common-al">Burgemeester en wethouders van Heerenveen;</text:p>
            <text:p text:style-name="common-al">Overwegende</text:p>
            <text:p text:style-name="common-al">dat de “Lus van Akkrum” op 5 juni 2019 op de locatie in en om Akkrum wordt georganiseerd;</text:p>
            <text:p text:style-name="common-al">dat het noodzakelijk is om de Feansterdyk van huisnummer 49 tot huisnummer 19 gedeeltelijk af te sluiten voor verkeer, omdat  het bovengenoemde evenement (deels) zal plaatsvinden op deze weg;</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BESLUITEN </text:p>
            <text:p text:style-name="common-al">op grond van bovenstaande overwegingen onderstaande wegen tijdelijk gesloten te verklaren voor voertuigen, ruiters en geleiders van rij- of trekdieren of vee, door plaatsing van borden conform model C1 van bijlage I van het RVV 1990. De gesloten verklaring geldt 5 juni 2019 van 18.00 uur tot en met 22.00 uur.</text:p>
            <text:p text:style-name="common-al">Akkrum, Feansterdyk</text:p>
            <text:p text:style-name="common-al">Heerenveen, 6 februari 2019</text:p>
            <text:p text:style-name="common-al">Hoogachtend, </text:p>
            <text:p text:style-name="common-al">Burgemeester en wethouders van Heerenveen,</text:p>
            <text:p text:style-name="common-al">namens dit college</text:p>
            <text:p text:style-name="common-al">hoofd afdeling vergunningen,</text:p>
            <text:p text:style-name="common-al">S.Talstra</text:p>
            <text:p text:style-name="common-al">Mogelijkheden bezwaar</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103</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03</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03</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5-02</meta:user-defined>
    <meta:user-defined meta:name="OVERHEIDop.publicationIssue">25103</meta:user-defined>
    <meta:user-defined meta:name="OVERHEIDop.StcrtID/DC.identifier">stcrt-2019-25103</meta:user-defined>
    <meta:user-defined meta:name="DCTERMS.alternative">Gemeente Heerenveen - tijdelijke wegafsluiting in verband met de wandeltocht "Lus van Akkrum" op 5 juni 2019  - Feansterdyk van nummer 19 tot 49 te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91BT 19</meta:user-defined>
    <meta:user-defined meta:name="OVERHEIDop.woonplaats">Akkrum</meta:user-defined>
    <meta:user-defined meta:name="OVERHEIDop.straatnaam">Feansterdyk</meta:user-defined>
    <meta:user-defined meta:name="OVERHEID.PostcodeHuisnummer/OVERHEIDop.postcodeHuisnummer">8491BV 49</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5284 562426</meta:user-defined>
    <meta:user-defined meta:name="OVERHEID.EPSG28992/DC.spatial">185595 561996</meta:user-defined>
    <meta:user-defined meta:name="OVERHEIDop.versieInformatie"/>
  </office:meta>
</office:document-meta>
</file>