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4.23mm_indent.-5mm_mleft.5mm_ifm" style:family="paragraph" style:name="ifm_p_mt.4.23mm_indent.-5mm_mleft.5mm_ifm" style:parent-style-name="Basis">
      <style:paragraph-properties fo:margin-top="4.23mm" fo:text-indent="-5mm" fo:margin-left="5mm"/>
      <style:text-properties/>
    </style:style>
    <style:style style:class="text" style:display-name="ifm_p_indent.-7mm_mleft.12mm_ifm" style:family="paragraph" style:name="ifm_p_indent.-7mm_mleft.12mm_ifm" style:parent-style-name="Basis">
      <style:paragraph-properties fo:text-indent="-7mm" fo:margin-left="12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910</text:p>
          </table:table-cell>
        </table:table-row>
        <table:table-row table:style-name="staatscourant.koprow1">
          <table:covered-table-cell/>
          <table:covered-table-cell/>
          <table:table-cell office:value-type="string" table:style-name="staatscourant.publicatiedatumcel">
            <text:p>7 mei</text:p>
          </table:table-cell>
        </table:table-row>
        <table:table-row>
          <table:covered-table-cell/>
          <table:covered-table-cell/>
          <table:table-cell office:value-type="string" table:style-name="staatscourant.publicatiedatumcel">
            <text:p>2019</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anvraag voor een ontheffing voor VLOS vluchten met een RPA op een afstand van de piloot van meer dan 500 meter, Inspectie Leefomgeving en Transport</text:h>
      <text:p text:style-name="ifm_p_font.italic_mt.7.4mm_ifm">Datum 10 april 2019</text:p>
      <text:p text:style-name="ifm_p_mt.3.7mm_ifm">Geachte heer Langendoen,</text:p>
      <text:h text:style-name="ifm_p_font.bold_mt.5.08mm_page.keep-with-next_ifm" text:outline-level="4">Omschrijving aanvraag</text:h>
      <text:p text:style-name="ifm_p_mt.4.23mm_ifm">Op 4 maart 2019 heeft u een ontheffing aangevraagd. De ontheffing is aangevraagd voor VLOS testvluchten met een op afstand bestuurd luchtvaartuig (RPA) waarbij de afstand tussen piloot en RPA meer dan 500 meter bedraagt.</text:p>
      <text:h text:style-name="ifm_p_font.bold_mt.5.08mm_page.keep-with-next_ifm" text:outline-level="4">Overwegingen</text:h>
      <text:p text:style-name="ifm_p_mt.4.23mm_indent.-5mm_mleft.5mm_ifm">–<text:tab/>Delft Dynamics B.V. heeft in samenwerking met Rijkswaterstaat (RWS) en de Koninklijke Nederlandse Redding Maatschappij (KNRM) een verzoek ingediend en toegelicht bij de interdepartementale adviesgroep BVLOS voor een proef voor RWS en KNRM, waarbij enkele vluchten worden uitgevoerd op een (1) locatie om te bezien of met een drone:</text:p>
      <text:p text:style-name="ifm_p_indent.-7mm_mleft.12mm_ifm">a.<text:tab/>een drenkeling kan worden onderscheiden van zwerfvuil;</text:p>
      <text:p text:style-name="ifm_p_indent.-7mm_mleft.12mm_ifm">b.<text:tab/>een mui kan worden gesignaleerd</text:p>
      <text:p text:style-name="ifm_p_indent.-5mm_mleft.5mm_ifm">–<text:tab/>In 2018 zijn enkele vluchten voor deze proef uitgevoerd en deze hebben geleid tot enkele verbeteringen in de apparatuur en in de te volgen procedures. Dit heeft geleid tot het verzoek om de proef in 2019 voort te zetten.</text:p>
      <text:p text:style-name="ifm_p_indent.-5mm_mleft.5mm_ifm">–<text:tab/>De Regeling op afstand bestuurde luchtvaartuigen verbiedt in artikel 13, tweede lid, een vlucht uit te voeren op een afstand van meer dan 500 meter van de bestuurder of waarnemer.</text:p>
      <text:p text:style-name="ifm_p_indent.-5mm_mleft.5mm_ifm">–<text:tab/>Bij de testvluchten blijft de waarneming van de positie van de eigen drone en van andere luchtvaartuigen om deze tijdig te detecteren en te vermijden dan wel voorrang te verlenen nog steeds visueel plaatsvinden. Hierdoor ontstaat geen verboden Beyond Visual Line of Sight (BVLOS) vlucht.</text:p>
      <text:p text:style-name="ifm_p_indent.-5mm_mleft.5mm_ifm">–<text:tab/>De adviesgroep heeft positief geadviseerd over de te nemen proef (nuttig en potentieel haalbaar).</text:p>
      <text:p text:style-name="ifm_p_indent.-5mm_mleft.5mm_ifm">–<text:tab/>Delft Dynamics B.V. beschikt over een ROC (ROC 29/2016), waarmee men vluchten met een RPA mag uitvoeren binnen VLOS (maximum afstand tussen piloot en RPA is 500 meter).</text:p>
      <text:p text:style-name="ifm_p_indent.-5mm_mleft.5mm_ifm">–<text:tab/>Delft Dynamics B.V. heeft met een operationeel plan en risicoanalyse aannemelijk gemaakt dat ze deze vluchten veilig uit kan voeren op de locatie ‘Zandmotor’.</text:p>
      <text:p text:style-name="ifm_p_indent.-5mm_mleft.5mm_ifm">–<text:tab/>Deze vluchten gelden niet als kwalificatietraject.</text:p>
      <text:p text:style-name="ifm_p_mt.3.7mm_ifm">Gelet op artikel 5.5. van de Wet luchtvaart;</text:p>
      <text:p text:style-name="ifm_p_mt.3.7mm_ifm">Handelende in overeenstemming met de Minister van Defensie;</text:p>
      <text:h text:style-name="ifm_p_font.bold_mt.5.08mm_page.keep-with-next_ifm" text:outline-level="4">Besluit</text:h>
      <text:p text:style-name="ifm_p_mt.4.23mm_ifm">Aan Delft Dynamics B.V. wordt ontheffing verleend van het verbod in artikel 13, tweede lid, om VFR vluchten uit te voeren met een RPA op een afstand van meer dan 500 meter van de bestuurder of waarnemer. Aan de ontheffing zijn voorschriften en beperkingen verbonden.</text:p>
      <text:h text:style-name="ifm_p_font.bold-italic_mt.5.08mm_page.keep-with-next_ifm" text:outline-level="5">Gegevens aanvrager</text:h>
      <text:p text:style-name="ifm_p_mt.4.23mm_ifm">Naam: Delft Dynamics B.V.</text:p>
      <text:p text:style-name="ifm_p_ifm">Adres: Molengraaffsingel 10</text:p>
      <text:p text:style-name="ifm_p_ifm">Postcode en plaats: 2629 JD Delft</text:p>
      <text:h text:style-name="ifm_p_font.bold-italic_mt.5.08mm_page.keep-with-next_ifm" text:outline-level="5">Geldigheid</text:h>
      <text:p text:style-name="ifm_p_mt.4.23mm_ifm">Ingangdatum: 10 april 2019</text:p>
      <text:p text:style-name="ifm_p_ifm">Einddatum: 1 april 2020</text:p>
      <text:h text:style-name="ifm_p_font.bold-italic_mt.5.08mm_page.keep-with-next_ifm" text:outline-level="5">Voorschriften en beperkingen</text:h>
      <text:p text:style-name="ifm_p_mt.4.23mm_ifm">Aan dit besluit zijn de volgende voorschriften en beperkingen verbonden:</text:p>
      <text:p text:style-name="ifm_p_indent.-7mm_mleft.7mm_ifm">a.<text:tab/>De vluchten vinden plaats bij de Zandmotor, tussen de coördinaten 52°02'12.00"N 004°10'12.00"O en 52°04'12.00"N 004°12'60.00"O.</text:p>
      <text:p text:style-name="ifm_p_indent.-7mm_mleft.7mm_ifm">b.<text:tab/>De bestuurder of waarnemer heeft permanent zicht op het RPA en de omgeving.</text:p>
      <text:p text:style-name="ifm_p_indent.-7mm_mleft.7mm_ifm">c.<text:tab/>De maximale afstand tussen de bestuurder of waarnemer en het RPA is 1000 meter.</text:p>
      <text:p text:style-name="ifm_p_indent.-7mm_mleft.7mm_ifm">d.<text:tab/>De voorbereiding en uitvoering van de vluchten vindt plaats conform het operationele plan dat Delft Dynamics B.V. bij ILT heeft ingediend.</text:p>
      <text:p text:style-name="ifm_p_indent.-7mm_mleft.7mm_ifm">e.<text:tab/>De Regeling op afstand bestuurde luchtvaartuigen blijft onverminderd van kracht.</text:p>
      <text:p text:style-name="ifm_p_font.italic_mt.3.7mm_ifm">De Minister van Infrastructuur en Waterstaat,<text:line-break/>namens deze,<text:line-break/>De Inspecteur ILT/Vergunningen,</text:p>
      <text:p text:style-name="ifm_p_mt.3.7mm_ifm"><text:span text:style-name="ifm_span_font.bold_ifm">Bezwaarmogelijkheid</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text:p>
      <text:p text:style-name="ifm_p_ifm">Postbus 16191</text:p>
      <text:p text:style-name="ifm_p_ifm">2500 BD DEN HAAG</text:p>
      <text:p text:style-name="ifm_p_mt.3.7mm_ifm">Is er sprake van onverwijlde spoed? Dan kunt u de rechtbank van uw woonplaats verzoeken om een voorlopige voorziening te treffen.</text:p>
      <text:p text:style-name="ifm_p_mt.3.7mm_ifm">Meer informatie over de voorlopige voorziening vindt u op www.rechtspraak.nl.</text:p>
      <text:h text:style-name="ifm_p_font.bold_mt.5.08mm_page.break-before_ifm" text:outline-level="4">TOELICHTING</text:h>
      <text:p text:style-name="ifm_p_mt.4.23mm_ifm">Delft Dynamics B.V. voert in samenwerking met de KNRM onderzoek uit naar de mogelijkheid om een RPA in te zetten bij het redden van drenkelingen.</text:p>
      <text:p text:style-name="ifm_p_ifm">Daarnaast doet Delft Dynamics B.V. in samenwerking met RWS onderzoek naar de inzet van RPA bij het verzamelen van gegevens langs de kust.</text:p>
      <text:p text:style-name="ifm_p_ifm">De testvluchten voor beide toepassingen zullen tegelijkertijd (in combinatie) plaatsvinden bij de Zandmoto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9 nr. 24910</text:span><text:tab/>7 mei 2019</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9 nr. 24910</text:span><text:tab/>7 mei 2019</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Aanvraag voor een ontheffing voor VLOS vluchten met een RPA op een afstand van de piloot van meer dan 500 meter, Inspectie Leefomgeving en Transport</dc:title>
    <meta:user-defined meta:name="OVERHEIDop.Staatscourant/DC.type">Vergunningen</meta:user-defined>
    <meta:user-defined meta:name="OVERHEIDop.DienstAgentschapInstellingOfProject/DC.creator">Inspectie Leefomgeving en Transport</meta:user-defined>
    <meta:user-defined meta:name="OVERHEIDop.versieInformatie"/>
    <meta:user-defined meta:name="OVERHEIDop.Vergunningen/DC.type">Andere vergunn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9-2491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24910</meta:user-defined>
    <meta:user-defined meta:name="OVERHEIDop.publicationName">Staatscourant</meta:user-defined>
    <meta:user-defined meta:name="OVERHEID.Organisatietype/OVERHEID.organisationType">dienst en agentschap</meta:user-defined>
    <meta:user-defined meta:name="DCTERMS.W3CDTF/OVERHEIDop.jaargang">2019</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Aanvraag voor een ontheffing voor VLOS vluchten met een RPA op een afstand van de piloot van meer dan 500 meter, Inspectie Leefomgeving en Transport</meta:user-defined>
    <meta:user-defined meta:name="DCTERMS.W3CDTF/DCTERMS.available">2019-05-07</meta:user-defined>
    <meta:user-defined meta:name="OVERHEIDop.Ruimtelijkplan/OVERHEIDop.bekendmakingBetreffendePlan"/>
  </office:meta>
</office:document-meta>
</file>