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Tijdelijke geslotenverklaring Leppedyk</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19.3001223</text:p>
            <text:p text:style-name="al"/>
            <text:p text:style-name="al">Onderwerp: Tijdelijke geslotenverklaring Leppedyk</text:p>
            <text:p text:style-name="al">
            <text:span text:style-name="nadrukcur">Burgemeester en wethouders van Heerenveen</text:span>
          </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dat,</text:span>
          </text:p>
            <text:p text:style-name="al">aan dit verkeersbesluit het onderstaande belang uit artikel 2, tweede lid van de WVW1994 ten grondslag ligt:</text:p>
            <text:list text:style-name="id1-3-2-1-1-12">
              <text:list-item text:style-override="id1-3-2-1-1-12-1">
                <text:number>•</text:number>
                <text:p text:style-name="al">het verzekeren van de veiligheid op de weg;</text:p>
              </text:list-item>
              <text:list-item text:style-override="id1-3-2-1-1-12-2">
                <text:number>•</text:number>
                <text:p text:style-name="al">het beschermen van weggebruikers en passagiers;</text:p>
              </text:list-item>
            </text:list>
            <text:p text:style-name="al">omwille van de veiligheid van het spoor zijn, ten noorden van de spoorbrug te Akkrum, werkzaamheden gepland zijn om damwanden te plaatsen;</text:p>
            <text:p text:style-name="al">onderhoud aan het spoor wordt gepleegd door De Boer &amp; de Groot in opdracht van ProRail;</text:p>
            <text:p text:style-name="al">uitvoering vanaf 1 mei 2019 tot aan 1 oktober 2019 plaatsvindt of zoveel eerder als mogelijk is of later als nodig blijkt;</text:p>
            <text:p text:style-name="al">in de periode van 1 mei 2019 tot aan 30 juni 2019 de Leppedyk, voor opslag en (bouw)veiligheid, tussen de kruising met Folkert Kuipersstrjitte en de Willem Jehannes Koopmansstrjitte tijdelijk gesloten wordt voor al het verkeer;</text:p>
            <text:p text:style-name="al">na 18.00 ’s avonds en voor 7.00 ‘s ochtends de Leppedyk open wordt gesteld voor doorgaand verkeer;</text:p>
            <text:p text:style-name="al">door middel van rijplaten de Leppedyk, tijdens openstelling, wordt verbreed. Hierdoor wordt een beschikbare ruimte van 2.50 meter gecreëerd voor doorgaand verkeer;</text:p>
            <text:p text:style-name="al">alle woningen in Akkrum noord blijven gedurende de werkzaamheden bereikbaar, bestemmingsverkeer en doorgaand verkeer kan via de Folkert Kuipersstrjitte om de afgesloten weg rijden;</text:p>
            <text:p text:style-name="al">dit verkeersbesluit binnen de (wettelijk) voorgeschreven periode van 6 weken ter inzage legging kan vallen;</text:p>
            <text:p text:style-name="al">de bedoelde weg is gelegen binnen de gemeente Heerenveen en bij de gemeente Heerenveen in beheer is;</text:p>
            <text:p text:style-name="al">overleg met de verkeercoördinator van het basisteam Zuidoost Fryslân van de politie heeft plaatsgevonden;</text: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Een tijdelijke geslotenverklaring in te stellen voor de Leppedyk te Akkrum van 1 mei 2019 tot 30 juni 2019 (of zoveel eerder in de werkzaamheden voor 30 juni 2019 gereed zijn of later als dit nodig blijkt), door het plaatsen van het bord C1 van bijlage 1 van het Regelement verkeerstekens en verkeersregels 1990 conform d bij dit besluit behorende tekening.</text:p>
              </text:list-item>
              <text:list-item text:style-override="id1-3-2-2-1-2-2">
                <text:number>2.</text:number>
                <text:p text:style-name="al">Dit besluit wordt gepubliceerd in de Staatscourant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2 april 2019</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9447</text:span><text:line-break/><text:date style:data-style-name="dag" text:fixed="true" text:date-value="2019-04-04"/><text:line-break/><text:date style:data-style-name="jaar" text:fixed="true" text:date-value="2019-04-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19447</text:span><text:date style:data-style-name="nicedate" text:fixed="true" text:date-value="2019-04-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19447</text:span><text:date style:data-style-name="nicedate" text:fixed="true" text:date-value="2019-04-0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Tijdelijke geslotenverklaring Leppedyk</meta:user-defined>
    <meta:user-defined meta:name="OVERHEIDop.doctype">Officiële Publicaties, versie 1.1</meta:user-defined>
    <meta:user-defined meta:name="DCTERMS.W3CDTF/OVERHEIDop.jaargang">2019</meta:user-defined>
    <meta:user-defined meta:name="DCTERMS.W3CDTF/DCTERMS.available">2019-04-04</meta:user-defined>
    <meta:user-defined meta:name="OVERHEIDop.publicationIssue">19447</meta:user-defined>
    <meta:user-defined meta:name="OVERHEIDop.StcrtID/DC.identifier">stcrt-2019-19447</meta:user-defined>
    <meta:user-defined meta:name="DCTERMS.alternative">Gemeente Heerenveen - Tijdelijke geslotenverklaring Leppedyk - Leppedyk Akkrum</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91DB 36</meta:user-defined>
    <meta:user-defined meta:name="OVERHEIDop.woonplaats">Akkrum</meta:user-defined>
    <meta:user-defined meta:name="OVERHEIDop.straatnaam">It Weidlân</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19.3001223</meta:user-defined>
    <meta:user-defined meta:name="DCTERMS.abstract">Tijdelijke geslotenverklaring Leppedyk</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Tijdelijke afsluiting Leppedyk Akkrum|exb-2019-17142</meta:user-defined>
    <meta:user-defined meta:name="OVERHEID.EPSG28992/DC.spatial">185343 562836</meta:user-defined>
    <meta:user-defined meta:name="OVERHEIDop.versieInformatie"/>
  </office:meta>
</office:document-meta>
</file>