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VB2019-11bijlagei2c14976f-ef42-40d6-b2f0-88c6b498fc21.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1-1-7-10">
      <text:list-level-style-bullet text:bullet-char="•" text:level="1">
        <style:list-level-properties text:min-label-width="10mm"/>
      </text:list-level-style-bullet>
    </text:list-style>
    <text:list-style style:name="id1-3-2-1-1-7-11">
      <text:list-level-style-bullet text:bullet-char="•" text:level="1">
        <style:list-level-properties text:min-label-width="10mm"/>
      </text:list-level-style-bullet>
    </text:list-style>
    <text:list-style style:name="id1-3-2-1-1-7-12">
      <text:list-level-style-bullet text:bullet-char="•" text:level="1">
        <style:list-level-properties text:min-label-width="10mm"/>
      </text:list-level-style-bullet>
    </text:list-style>
    <text:list-style style:name="id1-3-2-1-1-7-13">
      <text:list-level-style-bullet text:bullet-char="•" text:level="1">
        <style:list-level-properties text:min-label-width="10mm"/>
      </text:list-level-style-bullet>
    </text:list-style>
    <text:list-style style:name="id1-3-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2019-11 INSTELLEN 30 KM/H ZONE, GEERPARK, VLIJMEN, GEMEENTE HEUSDEN</text:p>
          </table:table-cell>
          <table:table-cell office:value-type="string" table:style-name="staatscourantkop.B.cell">
            <text:section text:name="plaatje_id1-3-1-1" text:style-name="plaatje">
              <text:p text:style-name="illustratie_id1-3-1-1-1"><draw:frame draw:style-name="illustratie_id1-3-1-1-1" text:anchor-type="paragraph" svg:width="40mm" svg:height="21.400000000000002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Ons kenmerk: 583563</text:p>
            <text:p text:style-name="considerans.al">Datum besluit: 15-03-2019</text:p>
            <text:p text:style-name="considerans.al">Burgemeester en Wethouders van de gemeente Heusden,</text:p>
            <text:p text:style-name="tussenkopvet">
            <text:span text:style-name="nadrukvet">Gelet op:</text:span>
          </text:p>
            <text:list text:style-name="id1-3-2-1-1-5">
              <text:list-item text:style-override="id1-3-2-1-1-5-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1-5-2">
                <text:number>•</text:number>
                <text:p text:style-name="al">artikel 15, lid 1 van de WVW 1994, ingevolge de plaatsing of verwijdering van de bij algemene maatregel van bestuur aangewezen verkeerstekens en onderborden, voor zover daarvoor een gebod of verbod ontstaat geschiedt krachtens een verkeersbesluit;</text:p>
              </text:list-item>
              <text:list-item text:style-override="id1-3-2-1-1-5-3">
                <text:number>•</text:number>
                <text:p text:style-name="al">artikel 12 van het Besluit Administratieve Bepalingen inzake het Wegverkeer.</text:p>
              </text:list-item>
            </text:list>
            <text:p text:style-name="tussenkopvet">
            <text:span text:style-name="nadrukvet">Overwegende dat:</text:span>
          </text:p>
            <text:list text:style-name="id1-3-2-1-1-7">
              <text:list-item text:style-override="id1-3-2-1-1-7-1">
                <text:number>•</text:number>
                <text:p text:style-name="al">de Akelei, Atalanta, Bever, Brasem, Dagpauwoog, Das, Dophei, Duizendblad, Egel, Eikenpage, Ereprijs, Geerpark, Gentiaan, Haagwinde, Koolwitje, Libel, Lisdodde, Mol, Mortelweg, Otter, Pimpernelblauwtje, Ranonkel, Ruisvoorn, Snoekbaars, Vlinderhof, Vuurvlinder, Waterkers en Zilverkarper op dit moment zijn gelegen buiten de bebouwde kom van Vlijmen en in beheer en eigendom zijn bij de gemeente Heusden;</text:p>
              </text:list-item>
              <text:list-item text:style-override="id1-3-2-1-1-7-2">
                <text:number>•</text:number>
                <text:p text:style-name="al">dezen wegen en straten binnen een afzienbare termijn middels een separaat besluit tot de bebouwde kom van Vlijmen zullen gaan behoren; </text:p>
              </text:list-item>
              <text:list-item text:style-override="id1-3-2-1-1-7-3">
                <text:number>•</text:number>
                <text:p text:style-name="al">de genoemde wegen in het kader van Duurzaam Veilig in het Gemeentelijk Verkeer- en Vervoerplan zijn aangewezen als erftoegangswegen;</text:p>
              </text:list-item>
              <text:list-item text:style-override="id1-3-2-1-1-7-4">
                <text:number>•</text:number>
                <text:p text:style-name="al">erftoegangswegen worden gekenmerkt door een nadrukkelijke verblijfsfunctie of het uitwisselen van verkeer van/naar percelen;</text:p>
              </text:list-item>
              <text:list-item text:style-override="id1-3-2-1-1-7-5">
                <text:number>•</text:number>
                <text:p text:style-name="al">Duurzaam Veilig daarom voor erftoegangswegen binnen de bebouwde kom een maximumsnelheid van 30 km/h en gelijkwaardige kruispunten voorschrijft;</text:p>
              </text:list-item>
              <text:list-item text:style-override="id1-3-2-1-1-7-6">
                <text:number>•</text:number>
                <text:p text:style-name="al">een uniform en verkeersveiliger wegennet wordt nagestreefd;</text:p>
              </text:list-item>
              <text:list-item text:style-override="id1-3-2-1-1-7-7">
                <text:number>•</text:number>
                <text:p text:style-name="al">de genoemde wegen in de afgelopen jaren zijn gerealiseerd in het kader van de ontwikkelingen rondom nieuwbouwwijk Geerpark;</text:p>
              </text:list-item>
              <text:list-item text:style-override="id1-3-2-1-1-7-8">
                <text:number>•</text:number>
                <text:p text:style-name="al">op de genoemde wegen nog geen 30 km/h-zone is ingesteld, waardoor in de huidige situatie nog een hogere maximumsnelheid geldt;</text:p>
              </text:list-item>
              <text:list-item text:style-override="id1-3-2-1-1-7-9">
                <text:number>•</text:number>
                <text:p text:style-name="al">de huidige situatie daarmee niet in overeenstemming is met de status en functie van de wegen hetgeen kan leiden tot onduidelijkheid en verkeersonveiligheid;</text:p>
              </text:list-item>
              <text:list-item text:style-override="id1-3-2-1-1-7-10">
                <text:number>•</text:number>
                <text:p text:style-name="al">de genoemde wegen, indien noodzakelijk, worden of zijn aangepast zodanig dat het wegbeeld in overeenstemming is met de maximumsnelheid;</text:p>
              </text:list-item>
              <text:list-item text:style-override="id1-3-2-1-1-7-11">
                <text:number>•</text:number>
                <text:p text:style-name="al">de voorgestelde verkeersmaatregelen door middel van verkeersborden kenbaar worden gemaakt aan de weggebruiker;</text:p>
              </text:list-item>
              <text:list-item text:style-override="id1-3-2-1-1-7-12">
                <text:number>•</text:number>
                <text:p text:style-name="al">het college van burgemeester en wethouders, overeenkomstig artikel 18, lid 1 onder d van de WVW 1994, het bevoegd gezag is voor het nemen van dit verkeersbesluit en dat deze bevoegdheid op grond van de mandaatregeling Heusden 2007, bij besluit van 28 april 2008, is gemandateerd aan de behandeld ambtenaar;</text:p>
              </text:list-item>
              <text:list-item text:style-override="id1-3-2-1-1-7-13">
                <text:number>•</text:number>
                <text:p text:style-name="al">er overeenkomstig artikel 24 van het Besluit administratieve bepalingen inzake het wegverkeer (BABW) advies is gevraagd aan de politie Brabant-Noord, district Meijerij en de politie aangeeft geen bezwaar te hebben tegen onderhavig besluit. </text:p>
              </text:list-item>
            </text:list>
            <text:p text:style-name="tussenkopvet">
            <text:span text:style-name="nadrukvet">Belangenafweging:</text:span>
          </text:p>
            <text:p text:style-name="considerans.al">Het belang van de weggebruikers is afgewogen tegen het algemene belang van het waarborgen van de verkeersveiligheid, de bereikbaarheid en de doorgang van het verkeer. Genoemde maatregel strekt tot het verzekeren van de veiligheid op de weg en het waarborgen en de bruikbaarheid daarvan.</text:p>
            <text:p text:style-name="considerans.al">nemen gelet op het voorgaande, het volgende </text:p>
            <text:p text:style-name="considerans_bottom"/>
          </text:section>
          <text:section text:name="afkondiging_id1-3-2-1-2" text:style-name="afkondiging">
            <text:p text:style-name="afkondiging_top"/>
            <text:p text:style-name="al">
            <text:span text:style-name="nadrukvet">BESLUIT</text:span>
          </text:p>
            <text:list text:style-name="id1-3-2-1-2-2">
              <text:list-item text:style-override="id1-3-2-1-2-2-1">
                <text:number>1.</text:number>
                <text:p text:style-name="al">De maximumsnelheid in nieuwbouwwijk Geerpark te Vlijmen te wijzigen naar 30 km/h door middel van het instellen van een 30 km/h-zone op de volgende wegen;</text:p>
                <text:p text:style-name="al">- Akelei</text:p>
                <text:p text:style-name="al">- Atalanta</text:p>
                <text:p text:style-name="al">- Bever</text:p>
                <text:p text:style-name="al">- Brasem</text:p>
                <text:p text:style-name="al">- Dagpauwoog</text:p>
                <text:p text:style-name="al">- Das</text:p>
                <text:p text:style-name="al">- Dophei</text:p>
                <text:p text:style-name="al">- Duizendblad</text:p>
                <text:p text:style-name="al">- Egel</text:p>
                <text:p text:style-name="al">- Eikenpage</text:p>
                <text:p text:style-name="al">- Ereprijs</text:p>
                <text:p text:style-name="al">- Geerpark</text:p>
                <text:p text:style-name="al">- Gentiaan</text:p>
                <text:p text:style-name="al">- Haagwinde</text:p>
                <text:p text:style-name="al">- Koolwitje</text:p>
                <text:p text:style-name="al">- Libel</text:p>
                <text:p text:style-name="al">- Lisdodde</text:p>
                <text:p text:style-name="al">- Mol</text:p>
                <text:p text:style-name="al">- Mortelweg</text:p>
                <text:p text:style-name="al">- Otter</text:p>
                <text:p text:style-name="al">- Pimpernelblauwtje</text:p>
                <text:p text:style-name="al">- Ranonkel</text:p>
                <text:p text:style-name="al">- Ruisvoorn</text:p>
                <text:p text:style-name="al">- Snoekbaars</text:p>
                <text:p text:style-name="al">- Vlinderhof</text:p>
                <text:p text:style-name="al">- Vuurvlinder</text:p>
                <text:p text:style-name="al">- Waterkers</text:p>
                <text:p text:style-name="al">- Zilverkarper</text:p>
                <text:p text:style-name="al">- en op alle nog te ontwikkelen wegen binnen het plangebied</text:p>
                <text:p text:style-name="al">door middel van het plaatsen van borden model A01 en model A02 van bijlage 1 van het RVV1990.</text:p>
              </text:list-item>
              <text:list-item text:style-override="id1-3-2-1-2-2-2">
                <text:number>2.</text:number>
                <text:p text:style-name="al">Een en ander uit te voeren conform bijlage met tekeningnummer: VB2019-11 bijlage.</text:p>
              </text:list-item>
            </text:list>
            <text:p text:style-name="al">
            <draw:frame><draw:text-box><text:section text:name="plaatje_id1-3-2-1-2-3-1" text:style-name="plaatje">
              <text:p text:style-name="illustratie_id1-3-2-1-2-3-1-1"><draw:frame draw:style-name="illustratie_id1-3-2-1-2-3-1-1" text:anchor-type="paragraph" svg:width="150mm" svg:height="95mm"><draw:image xlink:href="Pictures/VB2019-11bijlagei2c14976f-ef42-40d6-b2f0-88c6b498fc21.jpg" xlink:type="simple"/></draw:frame></text:p>
            </text:section></draw:text-box></draw:frame> </text:p>
            <text:p text:style-name="al"/>
            <text:p text:style-name="al">Vlijmen, 15 maart 2019</text:p>
            <text:p text:style-name="al"> </text:p>
            <text:p text:style-name="al">Namens het college van Heusden,</text:p>
            <text:p text:style-name="al">Team Beleid en Beheer openbare Ruimte</text:p>
            <text:p text:style-name="al">   </text:p>
            <text:p text:style-name="al">Ing. H. Rompen</text:p>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cur">Mededelingen</text:p>
          <text:p text:style-name="bezwaarschrift_al">Bezwaar- of beroepsclausule</text:p>
          <text:p text:style-name="bezwaarschrift_al">Bent u het niet eens met dit besluit? Dan kunt u hiertegen schriftelijk en binnen zes weken na de publicatiedatum van dit besluit bij de gemeente Heusden een bezwaarschrift indienen (Postbus 41, 5250 AA Vlijmen). Wilt u het bezwaarschrift ondertekenen en ervoor zorgen dat het in ieder geval de volgende gegevens bevat: Uw naam en adres; De datum; Een omschrijving (of een kopie) van het besluit waartegen u bezwaar maakt; Argumenten voor het bezwaar. U kunt uw bezwaarschrift ook digitaal indienen. Kijk hiervoor op <text:a xlink:href="http://www.heusden.nl/Digitale_balie/E_formulieren" xlink:type="simple">www.heusden.nl/Digitale_balie/E_formulieren</text:a>. Hiervoor heeft u wel een elektronische handtekening (DigiD) nodig.</text:p>
          <text:p text:style-name="bezwaarschrift_al">Naast het bezwaarschrift kunt u bij de Rechtbank een voorlopige voorziening en/of schorsing van het besluit vragen. Zo kunt u in een dringend geval, in afwachting van de beslissing op het bezwaarschrift, voorlopig mogelijk nadelige gevolgen van het besluit voorkomen. Een verzoek kunt u doen via <text:a xlink:href="http://loket.rechtspraak.nl/bestuursrecht" xlink:type="simple">http://loket.rechtspraak.nl/bestuursrecht</text:a>; ook hiervoor heeft u een elektronische handtekening (DigiD) nodig. Schriftelijk kan ook en wel bij de Voorzieningenrechter van de Rechtbank Oost-Brabant, Sector Bestuursrecht, Postbus 90125, 5200 MA ’s-Hertogenbosch. </text:p>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3-1-1" style:parent-style-name="Standard">
      <style:paragraph-properties style:line-spacing="0mm" style:text-autospace="none" ofo:line-height="0.001cm"/>
    </style:style>
    <style:style style:family="graphic" style:name="illustratie_id1-3-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274</text:span><text:line-break/><text:date style:data-style-name="dag" text:fixed="true" text:date-value="2019-03-15"/><text:line-break/><text:date style:data-style-name="jaar" text:fixed="true" text:date-value="2019-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4274</text:span><text:date style:data-style-name="nicedate" text:fixed="true" text:date-value="2019-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4274</text:span><text:date style:data-style-name="nicedate" text:fixed="true" text:date-value="2019-03-1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2019-11 INSTELLEN 30 KM/H ZONE, GEERPARK, VLIJMEN, GEMEENTE HEUSDEN</meta:user-defined>
    <meta:user-defined meta:name="OVERHEIDop.doctype">Officiële Publicaties, versie 1.1</meta:user-defined>
    <meta:user-defined meta:name="DCTERMS.W3CDTF/OVERHEIDop.jaargang">2019</meta:user-defined>
    <meta:user-defined meta:name="DCTERMS.W3CDTF/DCTERMS.available">2019-03-15</meta:user-defined>
    <meta:user-defined meta:name="OVERHEIDop.publicationIssue">14274</meta:user-defined>
    <meta:user-defined meta:name="OVERHEIDop.StcrtID/DC.identifier">stcrt-2019-14274</meta:user-defined>
    <meta:user-defined meta:name="DCTERMS.alternative">Gemeente Heusden - Instellen 30 km/h-zone - Geerpark, Vlijmen</meta:user-defined>
    <meta:user-defined meta:name="OVERHEID.Organisatietype/OVERHEID.organisationType">gemeente</meta:user-defined>
    <meta:user-defined meta:name="OVERHEID.Gemeente/OVERHEID.authority">Heusden</meta:user-defined>
    <meta:user-defined meta:name="OVERHEID.Gemeente/DC.creator">Heusden</meta:user-defined>
    <meta:user-defined meta:name="OVERHEID.TaxonomieBeleidsagenda/OVERHEID.category">Verkeer | Organisatie en beleid</meta:user-defined>
    <meta:user-defined meta:name="OVERHEID.PostcodeHuisnummer/OVERHEIDop.postcodeHuisnummer">5251GT 40</meta:user-defined>
    <meta:user-defined meta:name="OVERHEIDop.woonplaats">Vlijmen</meta:user-defined>
    <meta:user-defined meta:name="OVERHEIDop.straatnaam">Geerpark</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A1</meta:user-defined>
    <meta:user-defined meta:name="OVERHEIDop.verkeersbordcode">A2</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VB2019-11 bijlage|exb-2019-12906</meta:user-defined>
    <meta:user-defined meta:name="OVERHEID.EPSG28992/DC.spatial">142153 412376</meta:user-defined>
    <meta:user-defined meta:name="OVERHEIDop.versieInformatie"/>
  </office:meta>
</office:document-meta>
</file>