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Johannes Camphuysstraat 65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21 februari 2019 wordt de gehandicaptenparkeerplaats op de Johannes Camphuysstraat   nabij huisnummer 65 3531 SE Utrecht ingetrokken en het verkeersbord verwijderd.</text:p>
            <text:p text:style-name="context.al"> Hiermee vervalt het algemene verbod op parkeren of stilstaan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0549</text:span><text:line-break/><text:date style:data-style-name="dag" text:fixed="true" text:date-value="2019-02-21"/><text:line-break/><text:date style:data-style-name="jaar" text:fixed="true" text:date-value="2019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0549</text:span><text:date style:data-style-name="nicedate" text:fixed="true" text:date-value="2019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0549</text:span><text:date style:data-style-name="nicedate" text:fixed="true" text:date-value="2019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Johannes Camphuysstraat 65 Intrekking gehandicaptenparkeerplaats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2-21</meta:user-defined>
    <meta:user-defined meta:name="OVERHEIDop.publicationIssue">10549</meta:user-defined>
    <meta:user-defined meta:name="OVERHEIDop.StcrtID/DC.identifier">stcrt-2019-10549</meta:user-defined>
    <meta:user-defined meta:name="DCTERMS.alternative">Gemeente Utrecht - intrekken - Johannes Camphuysstraat 65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531SE 65</meta:user-defined>
    <meta:user-defined meta:name="OVERHEIDop.woonplaats">Utrecht</meta:user-defined>
    <meta:user-defined meta:name="OVERHEIDop.straatnaam">Johannes Camphuys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34933 455966</meta:user-defined>
    <meta:user-defined meta:name="OVERHEIDop.versieInformatie"/>
  </office:meta>
</office:document-meta>
</file>