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in verband met het organiseren van een braderie op 11 mei 2018 in het centrum van Jubbega. </text:span></text:p>
            <text:p text:style-name="common-al">
            <text:span text:style-name="nadrukvet">Burgemeester en wethouders van Heerenveen;</text:span>
          </text:p>
            <text:p text:style-name="common-al">overwegende, dat het organiseren van een braderie op 11 mei 2018 van op de locatie centrum Jubbega  wordt georganiseerd;</text:p>
            <text:p text:style-name="common-al">dat het noodzakelijk is om de Siemen Brinksmaweg, Jelle van Damweg en P.W. Janssenweg (deels) af te sluiten voor verkeer, omdat  het bovengenoemde evenement (deels) zal plaatsvinden op deze wegen;</text:p>
            <text:p text:style-name="common-al">dat ter waarborging van de veiligheid van de bezoekers van het evenement het noodzakelijk is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text:span>
            <text:span text:style-name="nadrukvet">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JUBBEGA</text:span>
            <text:span text:style-name="nadrukvet"/>
            <text:span text:style-name="nadrukvet">,</text:span>
            <text:span text:style-name="nadrukvet"> (deels)</text:span>
            <text:span text:style-name="nadrukvet">P.W. </text:span>
            <text:span text:style-name="nadrukvet">Janssenweg</text:span>
            <text:span text:style-name="nadrukvet">, de </text:span>
            <text:span text:style-name="nadrukvet">Siemen</text:span>
            <text:span text:style-name="nadrukvet"/>
            <text:span text:style-name="nadrukvet">Brinksmaweg</text:span>
            <text:span text:style-name="nadrukvet"> en de Jelle van Damweg</text:span>
            <text:span text:style-name="nadrukvet"/>
          </text:p>
            <text:p text:style-name="common-al">onder de voorwaarden dat:</text:p>
            <text:p text:style-name="common-al">de gesloten verklaring geldt van 11 mei 2018 vanaf 08:00 uur tot en met 11 mei 2018 tot 17:00 of zoveel eerder als later als noodzakelijk wordt geacht. </text:p>
            <text:p text:style-name="common-al">Heerenveen, 12 februari 2018</text:p>
            <text:p text:style-name="common-al">Hoogachtend, </text:p>
            <text:p text:style-name="common-al">Burgemeester en wethouders van Heerenveen,</text:p>
            <text:p text:style-name="common-al">namens dit college</text:p>
            <text:p text:style-name="common-al">	 Waarnemend Afdelingshoofd vergunningen,</text:p>
            <text:p text:style-name="common-al">S.Talstra</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7">
              <text:list-item text:style-override="id1-3-2-2-1-27-1">
                <text:number>-</text:number>
                <text:p text:style-name="al">uw naam en adres</text:p>
              </text:list-item>
              <text:list-item text:style-override="id1-3-2-2-1-27-2">
                <text:number>-</text:number>
                <text:p text:style-name="al">datum van het bezwaarschrift</text:p>
              </text:list-item>
              <text:list-item text:style-override="id1-3-2-2-1-27-3">
                <text:number>-</text:number>
                <text:p text:style-name="al">een omschrijving van het besluit waartegen u bezwaar heeft (indien mogelijk een kopie bijvoegen)</text:p>
              </text:list-item>
              <text:list-item text:style-override="id1-3-2-2-1-2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9359</text:span><text:line-break/><text:date style:data-style-name="dag" text:fixed="true" text:date-value="2018-02-15"/><text:line-break/><text:date style:data-style-name="jaar" text:fixed="true" text:date-value="2018-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9359</text:span><text:date style:data-style-name="nicedate" text:fixed="true" text:date-value="2018-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9359</text:span><text:date style:data-style-name="nicedate" text:fixed="true" text:date-value="2018-0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2-15</meta:user-defined>
    <meta:user-defined meta:name="OVERHEIDop.publicationIssue">9359</meta:user-defined>
    <meta:user-defined meta:name="OVERHEIDop.StcrtID/DC.identifier">stcrt-2018-9359</meta:user-defined>
    <meta:user-defined meta:name="DCTERMS.alternative">Gemeente Heerenveen - tijdelijk gesloten verklaring in verband met het organiseren van een braderie op 11 mei 2018 in het centrum van Jubbega. 
 - Siemen Brinksmaweg, Jelle van Damweg en P.W. Janssenweg Jubbega </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11WE 72</meta:user-defined>
    <meta:user-defined meta:name="OVERHEIDop.woonplaats">Jubbega</meta:user-defined>
    <meta:user-defined meta:name="OVERHEIDop.straatnaam">Jogchem Alberda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bstract">Tijdelijk gesloten verklaring in verband met het organiseren van een braderie op 11 mei 2018 in het centrum van Jubbega. 
Betreft de Siemen Brinksmaweg, Jelle van Damweg en deels de P.W. Janssenweg</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204257 557670</meta:user-defined>
    <meta:user-defined meta:name="OVERHEIDop.versieInformatie"/>
  </office:meta>
</office:document-meta>
</file>