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temmingsplan ‘Kon. Wilhelminaweg 49 Oranjewoud e.o.’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op grond van artikel 3.8 van de Wet ruimtelijke ordening bekend, dat de gemeenteraad op 18 december 2017 het bestemmingsplan ‘Kon. Wilhelminaweg 49 Oranjewoud e.o.’ ongewijzigd heeft vastgesteld. </text:p>
            <text:p text:style-name="common-al">Dit bestemmingsplan heeft betrekking op het perceel Koningin Wilhelminaweg 49 in Oranjewoud en maakt de bouw van twee extra woningen mogelijk op dit perceel. De bestaande woning maakt eveneens deel uit van het bestemmingsplan.</text:p>
            <text:p text:style-name="common-al">
            <text:span text:style-name="nadrukvet">Inzage</text:span>
          </text:p>
            <text:p text:style-name="common-al">Het raadsbesluit en het vastgestelde bestemmingsplan, met de bijbehorende bijlagen, liggen met ingang van donderdag 11 januari 2018 gedurende zes weken ter inzage. De stukken zijn digitaal te raadplegen op de website <text:a xlink:href="http://www.ruimtelijkeplannen.nl/" xlink:type="simple">www.ruimtelijkeplannen.nl</text:a> . Op deze website selecteert u het tabblad ‘Bestemmingsplannen’, waarna u de mogelijkheid heeft het bestemmingsplan op te roepen via het invullen van de locatie, de naam van het bestemmingsplan of via het planID-nummer NL.IMRO.0074.PH1oranjewoudDP-VG01.</text:p>
            <text:p text:style-name="common-al">Daarnaast kunt u de papieren versie van het bestemmingsplan en het vaststellingsbesluit inzien tijdens openingsuren in het gemeentehuis (centrale receptie), Crackstraat 2 te Heerenveen. Bij verschillen tussen de digitale versie en de papieren versie van het bestemmingsplan, is de digitale versie bepalend.</text:p>
            <text:p text:style-name="common-al">
            <text:span text:style-name="nadrukvet">Beroep instellen</text:span>
          </text:p>
            <text:p text:style-name="common-al">Gedurende bovengenoemde termijn kan tegen dit besluit schriftelijk beroep worden ingesteld bij de Afdeling bestuursrechtspraak van de Raad van State, Postbus 20019, 2500 EA ’s-Gravenhage door:</text:p>
            <text:p text:style-name="common-al">-       belanghebbenden die tijdig een zienswijze bij de gemeenteraad hebben ingediend tegen het ontwerpplan;</text:p>
            <text:p text:style-name="common-al">-       belanghebbenden aan wie redelijkerwijs niet verweten kan worden dat zij niet tijdig een zienswijze bij de gemeenteraad hebben ingediend.</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 </text:span>
          </text:p>
            <text:p text:style-name="last-al">Het besluit van de gemeenteraad treedt in werking na afloop van de beroepstermijn, tenzij binnen de beroepstermijn naast een beroepschrift een verzoek om voorlopige voorziening is ingediend. In dat geval treedt het bestemmingsplan niet in werking voordat de voorzitter van de Afdeling bestuursrechtspraak op het verzoek heeft besloten.</text:p>
            <text:p text:style-name="tekst_bottom"/>
          </text:section>
        </text:section>
        <text:section text:name="zakelijke-mededeling-sluiting_id1-3-2-2" text:style-name="zakelijke-mededeling-sluiting">
          <text:section text:name="gegeven_id1-3-2-2-1" text:style-name="gegeven">
            <text:p text:style-name="dagtekening">
            <text:span text:style-name="plaats">Heerenveen, 10 januari 2018</text:span>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824</text:span><text:line-break/><text:date style:data-style-name="dag" text:fixed="true" text:date-value="2018-01-10"/><text:line-break/><text:date style:data-style-name="jaar" text:fixed="true" text:date-value="2018-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824</text:span><text:date style:data-style-name="nicedate" text:fixed="true" text:date-value="2018-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824</text:span><text:date style:data-style-name="nicedate" text:fixed="true" text:date-value="2018-01-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temmingsplan ‘Kon. Wilhelminaweg 49 Oranjewoud e.o.’ vastgesteld</meta:user-defined>
    <meta:user-defined meta:name="OVERHEIDop.doctype">Officiële Publicaties, versie 1.1</meta:user-defined>
    <meta:user-defined meta:name="DCTERMS.W3CDTF/OVERHEIDop.jaargang">2018</meta:user-defined>
    <meta:user-defined meta:name="DCTERMS.W3CDTF/DCTERMS.available">2018-01-10</meta:user-defined>
    <meta:user-defined meta:name="OVERHEIDop.publicationIssue">824</meta:user-defined>
    <meta:user-defined meta:name="OVERHEIDop.StcrtID/DC.identifier">stcrt-2018-824</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PH1oranjewoudDP-VG01</meta:user-defined>
    <meta:user-defined meta:name="OVERHEIDop.referentienummer">BP Koningin Wilhelminaweg 49 Oranjewoud e.o.</meta:user-defined>
    <meta:user-defined meta:name="DCTERMS.abstract">Het plan maakt de bouw van twee woningen mogelijk op het perceel Koningin Wilhelminaweg 49 Oranjewoud. De bestaande woning maakt ook deel uit van het plangebie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op.versieInformatie"/>
  </office:meta>
</office:document-meta>
</file>