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Wijzigingsbesluit ‘Camping Tusken de Marren’ Akkrum</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op grond van artikel 3.9a en artikel 3.8 lid 3 van de Wet ruimtelijke ordening en artikel 16.2 van het bestemmingsplan ‘Recreatiezone Akkrum, Tusken de Marren’, het wijzigingsplan ‘Camping Tusken de Marren’ op 13 november 2018 ongewijzigd is vastgesteld.</text:p>
            <text:p text:style-name="common-al">
            <text:span text:style-name="nadrukvet">
              <text:span text:style-name="nadrukcur">Toelichting</text:span>
            </text:span>
          </text:p>
            <text:p text:style-name="common-al">Dit wijzigingsbesluit heeft betrekking op het agrarisch gebied dat globaal gelegen is aan de zuidwestkant van Akkrum, ten oosten van het Recreatiepark Tusken de Marren aan de Ljouwerterdyk 63 in Akkrum, grenzend aan de Meinesleat. Het besluit voorziet in een wijziging van de bestemming ‘Agrarisch’ in de bestemming 'Recreatie - Verblijfsrecreatie' ten behoeve van een uitbreiding van het Recreatiepark Tusken de Marren. De uitbreiding betreft 27 kavels, bestaande uit twintig stacaravans en zeven recreatiewoningen. De nieuwe kavels en de te graven watergang sluiten direct aan op de westzijde van het bestaande recreatiepark.</text:p>
            <text:p text:style-name="common-al">
            <text:span text:style-name="nadrukvet">
              <text:span text:style-name="nadrukcur">Inzage</text:span>
            </text:span>
          </text:p>
            <text:p text:style-name="common-al">Het wijzigingsbesluit en bijbehorende stukken kunt u met ingang van donderdag 22 november 2018 gedurende zes weken digitaal inzien op de website <text:a xlink:href="http://www.ruimtelijkeplannen.nl/" xlink:type="simple">http://www.ruimtelijkeplannen.nl</text:a>. Op deze website selecteert u het tabblad ‘Bestemmingsplannen’, waarna u de mogelijkheid heeft om de stukken op te roepen via het invullen van de locatie, de naam of het planID-nummer van het wijzigingsplan (NL.IMRO.0074.WP1TdmarrenAK-VG01).</text:p>
            <text:p text:style-name="common-al">Tevens kunt u de papieren versie van het wijzigingsplan inzien tijdens openingsuren in het gemeentehuis (centrale receptie), Crackstraat 2 te Heerenveen en op de gemeentelijke website. Bij verschillen tussen de digitale en de papieren versie van het wijzigingsplan is de digitale versie van het plan doorslaggevend.</text:p>
            <text:p text:style-name="common-al">
            <text:span text:style-name="nadrukvet">Beroep instellen</text:span>
          </text:p>
            <text:p text:style-name="common-al">Gedurende bovengenoemde termijn kan tegen dit besluit schriftelijk beroep worden ingesteld bij de Afdeling bestuursrechtspraak van de Raad van State, Postbus 20019, 2500 EA ’s-Gravenhage door:</text:p>
            <text:p text:style-name="common-al">-       belanghebbenden die tijdig een zienswijze hebben ingediend tegen het ontwerpbesluit;</text:p>
            <text:p text:style-name="common-al">-       belanghebbenden aan wie redelijkerwijs niet verweten kan worden dat zij niet tijdig een zienswijze hebben ingediend.</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 </text:span>
          </text:p>
            <text:p text:style-name="common-al">Het wijzigingsbesluit treedt in werking na afloop van de beroepstermijn, tenzij binnen de beroepstermijn naast een beroepschrift een verzoek om voorlopige voorziening is ingediend. In dat geval treedt het wijzigingsplan niet in werking voordat de voorzitter van de Afdeling bestuursrechtspraak op het verzoek heeft besloten.</text:p>
            <text:p text:style-name="last-al">
            <text:span text:style-name="nadrukcur">Burgemeester en wethouders van Heerenveen</text:span>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5720</text:span><text:line-break/><text:date style:data-style-name="dag" text:fixed="true" text:date-value="2018-11-21"/><text:line-break/><text:date style:data-style-name="jaar" text:fixed="true" text:date-value="2018-11-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65720</text:span><text:date style:data-style-name="nicedate" text:fixed="true" text:date-value="2018-11-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65720</text:span><text:date style:data-style-name="nicedate" text:fixed="true" text:date-value="2018-11-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Wijzigingsbesluit ‘Camping Tusken de Marren’ Akkrum</meta:user-defined>
    <meta:user-defined meta:name="OVERHEIDop.doctype">Officiële Publicaties, versie 1.1</meta:user-defined>
    <meta:user-defined meta:name="DCTERMS.W3CDTF/OVERHEIDop.jaargang">2018</meta:user-defined>
    <meta:user-defined meta:name="DCTERMS.W3CDTF/DCTERMS.available">2018-11-21</meta:user-defined>
    <meta:user-defined meta:name="OVERHEIDop.publicationIssue">65720</meta:user-defined>
    <meta:user-defined meta:name="OVERHEIDop.StcrtID/DC.identifier">stcrt-2018-65720</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WP1TdmarrenAK-VG01</meta:user-defined>
    <meta:user-defined meta:name="OVERHEIDop.referentienummer">wijzigingsplan 'Camping Tusken de Marren' Akkrum </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op.versieInformatie"/>
  </office:meta>
</office:document-meta>
</file>