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concept beeldkwaliteitsplan en besluit achterwege laten m.e.r.-beoordeling Oude Dorp Oosterwolde</text:p>
          </table:table-cell>
          <table:table-cell office:value-type="string" table:style-name="staatscourantkop.B.cell">
            <text:section text:name="plaatje_id1-3-1-1" text:style-name="plaatje">
              <text:p text:style-name="illustratie_id1-3-1-1-1"><draw:frame draw:style-name="illustratie_id1-3-1-1-1" text:anchor-type="paragraph" svg:width="40mm" svg:height="15.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op grond van de artikelen 3.1 en 3.8 van de Wet ruimtelijke ordening (Wro) en afdeling 3.4 van de Algemene wet bestuursrecht, vanaf donderdag 22 november 2018:</text:p>
            <text:list text:style-name="id1-3-2-1-1-2">
              <text:list-item text:style-override="id1-3-2-1-1-2-1">
                <text:number>•</text:number>
                <text:p text:style-name="al">het ontwerpbestemmingsplan Oude Dorp Oosterwolde;</text:p>
              </text:list-item>
              <text:list-item text:style-override="id1-3-2-1-1-2-2">
                <text:number>•</text:number>
                <text:p text:style-name="al">concept beeldkwaliteitsplan Oude Dorp Oosterwolde en </text:p>
              </text:list-item>
              <text:list-item text:style-override="id1-3-2-1-1-2-3">
                <text:number>•</text:number>
                <text:p text:style-name="al">het daar bijbehorende besluit om het uitvoeren van een milieueffectrapportage (m.e.r.)-beoordeling achterwege te laten </text:p>
              </text:list-item>
            </text:list>
            <text:p text:style-name="common-al">ter inzage liggen.</text:p>
            <text:p text:style-name="common-al">In dit ontwerpbestemmingsplan is de Gebiedsvisie Oude Dorp Oosterwolde planologisch-juridisch gewaarborgd. In het bestemmingsplan is de visie in gebruiks- en bouwmogelijkheden vertaald. De bestaande functies in het gebied blijven met dit bestemmingsplan ook toegestaan. Het bestemmingsplan is zo opgesteld, dat het geleidelijk steeds meer kan worden toegespitst op de visie. Hierbij is een beeldkwaliteitsplan opgesteld om de aansluiting van de ruimtelijke kwaliteit op de cultuurhistorie van de plek te verbeteren.</text:p>
            <text:p text:style-name="tussenkopcur">
            <text:span text:style-name="nadrukvet">T</text:span>
            <text:span text:style-name="nadrukvet">er inzage</text:span>
          </text:p>
            <text:p text:style-name="common-al">U kunt het ontwerpbestemmingsplan (planidentificatienummer: NL.IMRO.0085.BpOudeDorpOWolde-ON01), concept beeldkwaliteitsplan en het daarbij behorende besluit om het uitvoeren van een m.e.r.-beoordeling achterwege te laten vanaf 22 november 2018 tot en met 2 januari 2019 inzien tijdens de openingstijden van het gemeentehuis, ’t Oost 11 te Oosterwolde.</text:p>
            <text:p text:style-name="common-al">Het ontwerpbestemmingsplan en het concept beeldkwaliteitsplan zijn ook digitaal raadpleegbaar en beschikbaar via de landelijke website <text:a xlink:href="http://www.ruimtelijkeplannen.nl/" xlink:type="simple">www.ruimtelijkeplannen.nl</text:a>. U kunt de locatie ook direct bekijken via de volgende URL: <text:a xlink:href="https://bit.ly/2AFugdb" xlink:type="simple">https://bit.ly/2AFugdb</text:a>. </text:p>
            <text:p text:style-name="tussenkopcur">
            <text:span text:style-name="nadrukvet">Inloopavond</text:span>
          </text:p>
            <text:p text:style-name="common-al">Wij nodigen u van harte uit om het ontwerpbestemmingsplan op maandagavond 26 november 2018 tussen 19.00 en 21.00 in het gemeentehuis in te zien. Tijdens deze inloopavond zijn verschillende medewerkers van de gemeente aanwezig om u uitleg te geven over het bestemmingsplan en uw vragen te beantwoorden.</text:p>
            <text:p text:style-name="tussenkopcur">
            <text:span text:style-name="nadrukvet">Zienswijze of inspraakreactie indienen</text:span>
          </text:p>
            <text:p text:style-name="common-al">Gedurende de inzagetermijn kunt u op het ontwerpbestemmingsplan en het daarbij behorende besluit om het uitvoeren van een m.e.r.-beoordeling achterwege te laten zienswijzen kenbaar maken. Iedereen mag van deze mogelijkheid gebruik maken. Daarnaast kunnen de inwoners van de gemeente en belanghebbenden een inspraakreactie op het beeldkwaliteitsplan kenbaar maken. Het indienen van een zienswijze of inspraakreactie kan zowel mondeling als schriftelijk.</text:p>
            <text:p text:style-name="common-al">
            <text:span text:style-name="nadrukcur">Schriftelijk</text:span>
          </text:p>
            <text:p text:style-name="common-al">Stuur uw zienswijze of inspraakreactie naar de raad van de gemeente Ooststellingwerf, Postbus 38, 8430 AA Oosterwolde. Vermeld in uw brief het onderwerp: Ontwerpbestemmingsplan Oude Dorp Oosterwolde, concept beeldkwaliteitsplan Oude Dorp Oosterwolde en/of besluit achterwege laten m.e.r.-beoordeling Oude Dorp Oosterwolde.</text:p>
            <text:p text:style-name="common-al">
            <text:span text:style-name="nadrukcur">Mondeling</text:span>
          </text:p>
            <text:p text:style-name="common-al">Voor het indienen van een mondelinge zienswijze of inspraakreactie kunt u een afspraak maken met de afdeling Mens &amp; Omgeving. U kunt ons telefonisch bereiken via 14 0516 (geen netnummer).</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4157</text:span><text:line-break/><text:date style:data-style-name="dag" text:fixed="true" text:date-value="2018-11-21"/><text:line-break/><text:date style:data-style-name="jaar" text:fixed="true" text:date-value="2018-1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4157</text:span><text:date style:data-style-name="nicedate" text:fixed="true" text:date-value="2018-1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4157</text:span><text:date style:data-style-name="nicedate" text:fixed="true" text:date-value="2018-11-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concept beeldkwaliteitsplan en besluit achterwege laten m.e.r.-beoordeling Oude Dorp Oosterwolde</meta:user-defined>
    <meta:user-defined meta:name="OVERHEIDop.doctype">Officiële Publicaties, versie 1.1</meta:user-defined>
    <meta:user-defined meta:name="DCTERMS.W3CDTF/OVERHEIDop.jaargang">2018</meta:user-defined>
    <meta:user-defined meta:name="DCTERMS.W3CDTF/DCTERMS.available">2018-11-21</meta:user-defined>
    <meta:user-defined meta:name="OVERHEIDop.publicationIssue">64157</meta:user-defined>
    <meta:user-defined meta:name="OVERHEIDop.StcrtID/DC.identifier">stcrt-2018-64157</meta:user-defined>
    <meta:user-defined meta:name="OVERHEID.TaxonomieBeleidsagenda/OVERHEID.category">Ruimte en infrastructuur | Organisatie en beleid</meta:user-defined>
    <meta:user-defined meta:name="OVERHEID.Gemeente/DC.spatial">Ooststellingwerf</meta:user-defined>
    <meta:user-defined meta:name="OVERHEIDop.Ruimtelijkplan/OVERHEIDop.bekendmakingBetreffendePlan">NL.IMRO.0085.BpOudeDorpOWolde-ON01</meta:user-defined>
    <meta:user-defined meta:name="OVERHEID.Organisatietype/OVERHEID.organisationType">gemeente</meta:user-defined>
    <meta:user-defined meta:name="OVERHEID.Informatietype/DC.type">officiële publicatie</meta:user-defined>
    <dc:language>nl</dc:language>
    <meta:user-defined meta:name="OVERHEID.Gemeente/DC.creator">Ooststellingwerf</meta:user-defined>
    <meta:user-defined meta:name="OVERHEID.PostcodeHuisnummer/OVERHEIDop.postcodeHuisnummer">8431LD 1 114</meta:user-defined>
    <meta:user-defined meta:name="OVERHEIDop.woonplaats">Oosterwolde</meta:user-defined>
    <meta:user-defined meta:name="OVERHEIDop.straatnaam">Brink</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15887 556648</meta:user-defined>
    <meta:user-defined meta:name="OVERHEIDop.versieInformatie"/>
  </office:meta>
</office:document-meta>
</file>