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32-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de intocht van Sinterklaas</text:span></text:p>
            <text:p text:style-name="common-al">
            <text:span text:style-name="nadrukvet">Burgemeester en wethouders van Heerenveen;</text:span>
          </text:p>
            <text:p text:style-name="common-al">overwegende, dat het organiseren van de sinterklaasintocht op 17 november 2018 op de locatie Centrum Heerenveen  wordt georganiseerd;</text:p>
            <text:p text:style-name="common-al">dat het noodzakelijk is om het Breedpad en de Herenwal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 ,</text:span>
            <text:span text:style-name="nadrukvet">Breedpad</text:span>
            <text:span text:style-name="nadrukvet"> en Herenwal</text:span>
          </text:p>
            <text:p text:style-name="common-al">onder de voorwaarden dat:</text:p>
            <text:list text:style-name="id1-3-2-2-1-16">
              <text:list-item text:style-override="id1-3-2-2-1-16-1">
                <text:number>-</text:number>
                <text:p text:style-name="al">aan de noordzijde bij de K R Poststraat en aan de zuidzijde nabij de Compagnonsstraat te Heerenveen verkeersregelaars of hekken/borden geplaatst dienen te worden;</text:p>
              </text:list-item>
              <text:list-item text:style-override="id1-3-2-2-1-16-2">
                <text:number>-</text:number>
                <text:p text:style-name="al">dat de Herenwal weer vrij kan worden gegeven zodra Sinterklaas in het centrum is. </text:p>
              </text:list-item>
            </text:list>
            <text:p text:style-name="common-al">de gesloten verklaring geldt op 17 september 2018 vanaf 12:00 uur tot 17:30 uur. Of zoveel eerder of later als ter plaatse noodzakelijk wordt geacht. </text:p>
            <text:p text:style-name="common-al">Heerenveen, 21 september 2018</text:p>
            <text:p text:style-name="common-al">Hoogachtend, </text:p>
            <text:p text:style-name="common-al">Burgemeester en wethouders van Heerenveen,</text:p>
            <text:p text:style-name="common-al">namens dit college</text:p>
            <text:p text:style-name="common-al">	 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32">
              <text:list-item text:style-override="id1-3-2-2-1-32-1">
                <text:number>•</text:number>
                <text:p text:style-name="al">uw naam en adres;</text:p>
              </text:list-item>
              <text:list-item text:style-override="id1-3-2-2-1-32-2">
                <text:number>•</text:number>
                <text:p text:style-name="al">de datum van het bezwaarschrift;</text:p>
              </text:list-item>
              <text:list-item text:style-override="id1-3-2-2-1-32-3">
                <text:number>•</text:number>
                <text:p text:style-name="al">een omschrijving van het besluit;</text:p>
              </text:list-item>
              <text:list-item text:style-override="id1-3-2-2-1-32-4">
                <text:number>•</text:number>
                <text:p text:style-name="al">de reden waarom u het niet eens bent;</text:p>
              </text:list-item>
              <text:list-item text:style-override="id1-3-2-2-1-32-5">
                <text:number>•</text:number>
                <text:p text:style-name="al">uw telefoonnummer;</text:p>
              </text:list-item>
              <text:list-item text:style-override="id1-3-2-2-1-32-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text:span>
            <text:span text:style-name="nadrukvet">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674</text:span><text:line-break/><text:date style:data-style-name="dag" text:fixed="true" text:date-value="2018-11-08"/><text:line-break/><text:date style:data-style-name="jaar" text:fixed="true" text:date-value="2018-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3674</text:span><text:date style:data-style-name="nicedate" text:fixed="true" text:date-value="2018-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3674</text:span><text:date style:data-style-name="nicedate" text:fixed="true" text:date-value="2018-11-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11-08</meta:user-defined>
    <meta:user-defined meta:name="OVERHEIDop.publicationIssue">63674</meta:user-defined>
    <meta:user-defined meta:name="OVERHEIDop.StcrtID/DC.identifier">stcrt-2018-63674</meta:user-defined>
    <meta:user-defined meta:name="DCTERMS.alternative">Gemeente Heerenveen - tijdelijke afsluiting wegen in verband met de intocht van Sinterklaas op 17 november 2018 - Heerenveen , Breedpad en Herenwal</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AA 21</meta:user-defined>
    <meta:user-defined meta:name="OVERHEIDop.woonplaats">Heerenveen</meta:user-defined>
    <meta:user-defined meta:name="OVERHEIDop.straatnaam">Breedpa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880 552641</meta:user-defined>
    <meta:user-defined meta:name="OVERHEIDop.versieInformatie"/>
  </office:meta>
</office:document-meta>
</file>