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0">
      <text:list-level-style-bullet text:bullet-char="-" text:level="1">
        <style:list-level-properties text:min-label-width="10mm"/>
      </text:list-level-style-bullet>
    </text:list-style>
    <text:list-style style:name="id1-3-2-2-1-40-1">
      <text:list-level-style-bullet text:bullet-char="-" text:level="1">
        <style:list-level-properties text:min-label-width="10mm"/>
      </text:list-level-style-bullet>
    </text:list-style>
    <text:list-style style:name="id1-3-2-2-1-40-2">
      <text:list-level-style-bullet text:bullet-char="-" text:level="1">
        <style:list-level-properties text:min-label-width="10mm"/>
      </text:list-level-style-bullet>
    </text:list-style>
    <text:list-style style:name="id1-3-2-2-1-40-3">
      <text:list-level-style-bullet text:bullet-char="-" text:level="1">
        <style:list-level-properties text:min-label-width="10mm"/>
      </text:list-level-style-bullet>
    </text:list-style>
    <text:list-style style:name="id1-3-2-2-1-4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de Flaeijelfeesten van 27 september 2018 tot en met 30 september 2018<text:span text:style-name="nadrukvet"/>op de locatie Buitenweg 16A te Nieuwehorne worden georganiseerd;</text:p>
            <text:p text:style-name="common-al">dat het noodzakelijk is om op 29 september 2018 van 06.00 tot 16.00 uur, of zoveel eerder of later dan ter plaatse noodzakelijk wordt geacht, de Buitenweg tussen Elzen en Buitenweg 4 te Nieuwehorne af te sluiten voor verkeer, omdat het bovengenoemde evenement (deels) zal plaatsvinden op deze wegen;</text:p>
            <text:p text:style-name="common-al">dat het noodzakelijk is op zaterdag 29 september 2018 van 06.00 tot 16.00 uur, of zoveel eerder of later dan ter plaatse noodzakelijk wordt geacht, een parkeerverbod in te stellen op Buitenweg tussen de Pastorielaan en de Elzen te Nieuwehorne, op Buitenweg tussen nummer 4 en de Houtwallen te Nieuwehorne, Houtlaan tussen Schoterlandseweg en W A Nijenhuisweg te Katlijk;</text:p>
            <text:p text:style-name="common-al">dat het noodzakelijk is vanaf zaterdag 22 september 2018 06.00 uur tot 4 oktober 2018 18.00 uur, of zoveel eerder of later dan ter plaatse noodzakelijk wordt geacht een stopverbod en een parkeerverbod in te stellen op Buitenweg vanaf nummer 6 tot en met 16 te Nieuwehorne, Buitenweg vanaf nummer 16 tot de Elzen te Nieuwehorne</text:p>
            <text:p text:style-name="common-al">dat het noodzakelijk is om vanaf zaterdag 15 september 2018 06.00 uur tot 5 oktober 2018 18.00 uur, het zandpad naast Schoterlandseweg nummer 10 te Nieuwehorne, af te sluiten voor alle gemotoriseerd verkeer;</text:p>
            <text:p text:style-name="common-al">dat het verbod voor het zandpad naast Schoterlandseweg nummer 10 te Nieuwehorne niet geldt voor de boerenoptocht op 29 september 2018; </text:p>
            <text:p text:style-name="common-al">dat ter waarborging van de veiligheid van de bezoekers van het evenement is het noodzakelijk om deze wegen af te sluiten voor verkeer en tijdelijke stop- en parkeerverboden in te stellen;</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nderstaande wegen 29 september 2018 van 06.00 tot 16.00 uur, of zoveel eerder of later dan ter plaatse noodzakelijk wordt geacht tijdelijk gesloten te verklaren voor voertuigen, ruiters en geleiders van rij- of trekdieren of vee, door plaatsing van borden conform model C1 van bijlage I van het RVV 1990. </text:p>
            <text:p text:style-name="common-al">
            <text:span text:style-name="nadrukvet">Buitenweg tussen Elzen en Buitenweg 4 te </text:span>
            <text:span text:style-name="nadrukvet">Nieuwehorne</text:span>
            <text:span text:style-name="nadrukvet">,</text:span>
          </text:p>
            <text:p text:style-name="common-al">op onderstaande wegen op zaterdag 29 september 2018 van 06.00 tot 16.00 uur, of zoveel eerder of later dan ter plaatse noodzakelijk wordt geacht, een parkeerverbod in te stellen, door plaatsing van borden conform model E1zb en E1zbe van bijlage I van het RVV 1990</text:p>
            <text:p text:style-name="common-al">
            <text:span text:style-name="nadrukvet">Buitenweg tussen de </text:span>
            <text:span text:style-name="nadrukvet">Pastorielaan</text:span>
            <text:span text:style-name="nadrukvet"> en de Elzen te </text:span>
            <text:span text:style-name="nadrukvet">Nieuwehorne</text:span>
            <text:span text:style-name="nadrukvet">,</text:span>
          </text:p>
            <text:p text:style-name="common-al">op onderstaande wegen op zaterdag 29 september 2018 van 06.00 tot 16.00 uur, of zoveel eerder of later dan ter plaatse noodzakelijk wordt geacht, een parkeerverbod in te stellen, door plaatsing van borden conform model E1 van bijlage I van het RVV 1990</text:p>
            <text:p text:style-name="common-al">
            <text:span text:style-name="nadrukvet">Buitenweg tussen nummer 4 en de Houtwallen te </text:span>
            <text:span text:style-name="nadrukvet">Nieuwehorne</text:span>
            <text:span text:style-name="nadrukvet">,</text:span>
          </text:p>
            <text:p text:style-name="common-al">
            <text:span text:style-name="nadrukvet">Houtlaan</text:span>
            <text:span text:style-name="nadrukvet"> tussen </text:span>
            <text:span text:style-name="nadrukvet">Schoterlandseweg</text:span>
            <text:span text:style-name="nadrukvet"> en W A </text:span>
            <text:span text:style-name="nadrukvet">Nijenhuisweg</text:span>
            <text:span text:style-name="nadrukvet"> te </text:span>
            <text:span text:style-name="nadrukvet">Katlijk</text:span>
            <text:span text:style-name="nadrukvet">,</text:span>
          </text:p>
            <text:p text:style-name="common-al">op onderstaande wegen vanaf zaterdag 22 september 2018 06.00 uur tot 5 oktober 2018 18.00 uur, een stopverbod en parkeerverbod in te stellen, door plaatsing van borden conform model E2 en E3 van bijlage I van het RVV 1990</text:p>
            <text:p text:style-name="common-al">
            <text:span text:style-name="nadrukvet">Buitenweg vanaf nummer 6 tot en met 16 te </text:span>
            <text:span text:style-name="nadrukvet">Nieuwehorne</text:span>
            <text:span text:style-name="nadrukvet">, </text:span>
          </text:p>
            <text:p text:style-name="common-al">
            <text:span text:style-name="nadrukvet">Buitenweg vanaf nummer 16 tot de Elzen te </text:span>
            <text:span text:style-name="nadrukvet">Nieuwehorne</text:span>
          </text:p>
            <text:p text:style-name="common-al">onderstaande weg af te sluiten voor alle gemotoriseerd verkeer vanaf zaterdag 22 september 2018 06.00 uur tot 5 oktober 2018 18.00 uur, door plaatsing van borden conform model C1 van bijlage I van het RVV 1990</text:p>
            <text:p text:style-name="common-al">
            <text:span text:style-name="nadrukvet">zandpad naast </text:span>
            <text:span text:style-name="nadrukvet">Schoterlandseweg</text:span>
            <text:span text:style-name="nadrukvet"> nummer 10 te </text:span>
            <text:span text:style-name="nadrukvet">Nieuwehorne</text:span>
            <text:span text:style-name="nadrukvet">,</text:span>
          </text:p>
            <text:p text:style-name="common-al">dat op zaterdag 29 september 2018 een ontheffing van dit verbod geldt voor alleen de boerenoptocht</text:p>
            <text:p text:style-name="common-al">Heerenveen, 14 september 2018</text:p>
            <text:p text:style-name="common-al">Hoogachtend, </text:p>
            <text:p text:style-name="common-al">Burgemeester en wethouders van Heerenveen,</text:p>
            <text:p text:style-name="common-al">namens dit college</text:p>
            <text:p text:style-name="common-al">Afdelingshoofd vergunningen,</text:p>
            <text:p text:style-name="common-al">S.Talstra</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40">
              <text:list-item text:style-override="id1-3-2-2-1-40-1">
                <text:number>-</text:number>
                <text:p text:style-name="al">uw naam en adres</text:p>
              </text:list-item>
              <text:list-item text:style-override="id1-3-2-2-1-40-2">
                <text:number>-</text:number>
                <text:p text:style-name="al">datum van het bezwaarschrift</text:p>
              </text:list-item>
              <text:list-item text:style-override="id1-3-2-2-1-40-3">
                <text:number>-</text:number>
                <text:p text:style-name="al">een omschrijving van het besluit waartegen u bezwaar heeft (indien mogelijk een kopie bijvoegen)</text:p>
              </text:list-item>
              <text:list-item text:style-override="id1-3-2-2-1-4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364</text:span><text:line-break/><text:date style:data-style-name="dag" text:fixed="true" text:date-value="2018-09-19"/><text:line-break/><text:date style:data-style-name="jaar" text:fixed="true" text:date-value="2018-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3364</text:span><text:date style:data-style-name="nicedate" text:fixed="true" text:date-value="2018-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3364</text:span><text:date style:data-style-name="nicedate" text:fixed="true" text:date-value="2018-09-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9-19</meta:user-defined>
    <meta:user-defined meta:name="OVERHEIDop.publicationIssue">53364</meta:user-defined>
    <meta:user-defined meta:name="OVERHEIDop.StcrtID/DC.identifier">stcrt-2018-53364</meta:user-defined>
    <meta:user-defined meta:name="DCTERMS.alternative">Gemeente Heerenveen - tijdelijke verkeersmaatregelen ten behoeve van het evenement Flaeijelfeesten van 27-09-2018 tot en met 4-10-2018 - Buitenweg e.a. Nieuwehorn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14LT 4</meta:user-defined>
    <meta:user-defined meta:name="OVERHEIDop.woonplaats">Nieuwehorne</meta:user-defined>
    <meta:user-defined meta:name="OVERHEIDop.straatnaam">Buitenweg</meta:user-defined>
    <meta:user-defined meta:name="OVERHEID.PostcodeHuisnummer/OVERHEIDop.postcodeHuisnummer">8414MA 22</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op.verkeersbordcode">E1</meta:user-defined>
    <meta:user-defined meta:name="OVERHEIDop.verkeersbordcode">E2</meta:user-defined>
    <meta:user-defined meta:name="OVERHEIDop.verkeersbordcode">E3</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9141 551056</meta:user-defined>
    <meta:user-defined meta:name="OVERHEID.EPSG28992/DC.spatial">199954 551388</meta:user-defined>
    <meta:user-defined meta:name="OVERHEIDop.versieInformatie"/>
  </office:meta>
</office:document-meta>
</file>