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20180831RCHHNbouwplaatsverkeersplanLindekruisfase3v2ifb072393-9f20-40e1-bc2c-0d64476e9c7c.jpg" manifest:media-type="image/x-eps"/>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Tijdelijke verkeersmaatregel Lindenkruis</text:p>
          </table:table-cell>
          <table:table-cell office:value-type="string" table:style-name="staatscourantkop.B.cell">
            <text:section text:name="plaatje_id1-3-1-1" text:style-name="plaatje">
              <text:p text:style-name="illustratie_id1-3-1-1-1"><draw:frame draw:style-name="illustratie_id1-3-1-1-1" text:anchor-type="paragraph" svg:width="40mm" svg:height="11.799999999999999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al">Ruimte / Mobiliteit / 2018-28429</text:p>
            <text:p text:style-name="tussenkopvet">
            <text:span text:style-name="nadrukvet">
              <text:span text:style-name="nadrukcur">Gemeente Maastricht</text:span>
            </text:span>
          </text:p>
            <text:p text:style-name="tussenkopvet">
            <text:span text:style-name="nadrukvet">Overwegingen ten aanzien van het besluit</text:span>
          </text:p>
            <text:p text:style-name="considerans.al">Overwegende dat de Lindenkruis is gelegen in het Statenkwartier in de gemeente Maastricht;</text:p>
            <text:p text:style-name="considerans.al">dat er voor de Lindenkruis een woningbouwplan is ontwikkeld;</text:p>
            <text:p text:style-name="considerans.al">dat fase 3 van dit woningbouwplan nu wordt gerealiseerd;</text:p>
            <text:p text:style-name="considerans.al">dat voor de realisatie een aantal tijdelijke verkeersmaatregelen moeten worden genomen zodat er tijdens de bouw veilig gewerkt kan worden;</text:p>
            <text:p text:style-name="considerans.al">dat de maatregelen van kracht blijven totdat fase 3 is afgerond;</text:p>
            <text:p text:style-name="considerans.al">dat deze maatregelen worden genomen om de veiligheid op de weg te verzekeren en de weggebruikers en passagiers te beschermen;</text:p>
            <text:p text:style-name="considerans.al">dat plaatsing van de in dit besluit genoemde verkeerstekens geschiedt zoals weergegeven in de tekening BP-1, 31-08-2018;</text:p>
            <text:p text:style-name="considerans.al">dat betreffende straat in beheer en onderhoud is bij de gemeente Maastricht;</text:p>
            <text:p text:style-name="considerans.al">dat te nemen verkeersmaatregelen besproken zijn met de Districtchef van politiedistrict Maastricht;</text:p>
            <text:p text:style-name="considerans.al">gelet op het bepaalde in de artikelen 15 en 18 van de Wegenverkeerswet 1994 en artikel 12 van het “Besluit administratieve bepalingen inzake het wegverkeer” en paragraaf 4 van de Uitvoeringsvoorschriften BABW inzake verkeerstekens;</text:p>
            <text:p text:style-name="considerans_bottom"/>
          </text:section>
          <text:section text:name="afkondiging_id1-3-2-1-2"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door het plaatsen van de borden C2 en C3 van Bijlage I van het RVV 1990 en onderborden met de tekst “uitgezonderd bestemmingsverkeer bouwplaats” eenrichtingsverkeer in te stellen, gesloten voor motorvoertuigen, voor de Lindenkruis, tussen huisnummer 54 en de Capucijnenstraat, gesloten in de richting van de Capucijnenstraat;</text:p>
              </text:list-item>
              <text:list-item text:style-override="id1-3-2-2-1-2-2">
                <text:number>2.</text:number>
                <text:p text:style-name="al">door het plaatsen van de borden C2, C3 en C4 van Bijlage I van het RVV 1990 en onderborden met de tekst “uitgezonderd bestemmingsverkeer bouwplaats” eenrichtingsverkeer in te stellen, gesloten voor motorvoertuigen, voor de Capucijnenstraat, tussen de Apostelengang en de Lindenkruis, gesloten in de richting van de Lindenkruis;</text:p>
              </text:list-item>
              <text:list-item text:style-override="id1-3-2-2-1-2-3">
                <text:number>3.</text:number>
                <text:p text:style-name="al">door het plaatsen van de borden F5 en F6 van Bijlage I van het RVV 1990 op de Capucijnenstraat een voorrangsregeling in te stellen ter hoogte van de wegversmalling bij Charles Vos Cour.</text:p>
              </text:list-item>
            </text:list>
            <text:p text:style-name="common-al">Maastricht, 7 september 2018</text:p>
            <text:p text:style-name="common-al">Namens het college van burgemeester en wethouders van Maastricht,</text:p>
            <text:p text:style-name="common-al">Wethouder Duurzaamheid, Mobiliteit en Kenniseconomie,</text:p>
            <text:p text:style-name="common-al">voor deze,</text:p>
            <text:p text:style-name="common-al">Teammanager Mobiliteit,</text:p>
            <text:p text:style-name="common-al">E. Westbroek</text:p>
            <text:p text:style-name="common-al">Dit besluit is op de in de gemeente gebruikelijke wijze ter openbare kennis gebracht van 13 september 2018 tot en met 25 oktober 2018, waarvan mededeling is gedaan in de Staatscourant van 13 september 2018.</text:p>
            <text:p text:style-name="common-al"/>
            <text:p text:style-name="tussenkopvet">
            <text:span text:style-name="nadrukvet">Bezwaar en voorlopige voorziening</text:span>
          </text:p>
            <text:p text:style-name="common-al">Op grond van het bepaalde in de artikelen 8:1 juncto artikel 7:1 juncto artikel 6:4 van de Awb kan, door degenen wiens belang rechtstreeks bij dit besluit is betrokken, binnen een termijn van zes weken, ingaande op de dag na de dag waarop dit besluit is bekendgemaakt c.q. is verzonden of uitgereikt, bij ons college een bezwaarschrift worden ingediend.</text:p>
            <text:p text:style-name="common-al">U kunt het bezwaarschrift digitaal of schriftelijk indienen.</text:p>
            <text:p text:style-name="common-al">Als u het bezwaarschrift digitaal wilt indienen, kunt u dit doen via <text:span text:style-name="nadrukondlijn">www.gemeentemaastricht.nl/bezwaar</text:span>. U vindt hier een formulier waarmee u bezwaar kunt maken. </text:p>
            <text:p text:style-name="common-al">U kunt het bezwaarschrift ook per post indienen. </text:p>
            <text:p text:style-name="common-al">Het bezwaarschrift moet worden ondertekend en moet ten 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Wij verzoeken u in het bezwaarschrift ook uw telefoonnummer en (zo mogelijk) uw </text:p>
            <text:p text:style-name="common-al">e-mailadres te vermelden.</text:p>
            <text:p text:style-name="common-al">Het bezwaarschrift moet worden gericht aan het college van Burgemeester en wethouders van Maastricht, Postbus 1992, 6201 BZ Maastricht.</text:p>
            <text:p text:style-name="common-al">Het indienen van bezwaar heeft geen schorsende werking. Om de inwerkingtreding van het besluit en de gevolgen daarvan op te schorten kan om een voorlopige voorziening worden verzocht. Het verzoek om een voorlopige voorziening moet worden gericht aan de voorzieningenrechter van de Rechtbank Limburg, bestuursrecht, postbus 950 te 6040 AZ te Roermond. </text:p>
            <text:p text:style-name="common-al">Van de verzoeker van een voorlopige voorziening wordt een griffierecht geheven. U wordt door de griffie van de rechtbank geïnformeerd over de hoogte van het griffierecht en de wijze van betaling.</text:p>
            <text:p text:style-name="common-al">U kunt ook digitaal een voorlopige voorziening indienen bij genoemde rechtbank via http://loket.rechtspraak.nl/bestuursrecht. Daarvoor moet u wel beschikken over een elektronische handtekening (DigiD). Kijk op de genoemde site voor de precieze voorwaarden.</text:p>
            <text:p text:style-name="tussenkopvet">Bijlage </text:p>
            <text:p text:style-name="last-al">
            <draw:frame><draw:text-box><text:section text:name="plaatje_id1-3-2-2-1-28-1" text:style-name="plaatje">
              <text:p text:style-name="illustratie_id1-3-2-2-1-28-1-1"><draw:frame draw:style-name="illustratie_id1-3-2-2-1-28-1-1" text:anchor-type="paragraph" svg:width="153mm" svg:height="108.171974522293mm"><draw:image xlink:href="Pictures/20180831RCHHNbouwplaatsverkeersplanLindekruisfase3v2ifb072393-9f20-40e1-bc2c-0d64476e9c7c.jpg" xlink:type="simple"/></draw:frame></text:p>
            </text:section></draw:text-box></draw:frame>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8-1-1" style:parent-style-name="Standard">
      <style:paragraph-properties style:line-spacing="0mm" style:text-autospace="none" ofo:line-height="0.001cm"/>
    </style:style>
    <style:style style:family="graphic" style:name="illustratie_id1-3-2-2-1-2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2011</text:span><text:line-break/><text:date style:data-style-name="dag" text:fixed="true" text:date-value="2018-09-13"/><text:line-break/><text:date style:data-style-name="jaar" text:fixed="true" text:date-value="2018-09-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2011</text:span><text:date style:data-style-name="nicedate" text:fixed="true" text:date-value="2018-09-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2011</text:span><text:date style:data-style-name="nicedate" text:fixed="true" text:date-value="2018-09-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Tijdelijke verkeersmaatregel Lindenkruis</meta:user-defined>
    <meta:user-defined meta:name="OVERHEIDop.doctype">Officiële Publicaties, versie 1.1</meta:user-defined>
    <meta:user-defined meta:name="DCTERMS.W3CDTF/OVERHEIDop.jaargang">2018</meta:user-defined>
    <meta:user-defined meta:name="DCTERMS.W3CDTF/DCTERMS.available">2018-09-13</meta:user-defined>
    <meta:user-defined meta:name="OVERHEIDop.publicationIssue">52011</meta:user-defined>
    <meta:user-defined meta:name="OVERHEIDop.StcrtID/DC.identifier">stcrt-2018-52011</meta:user-defined>
    <meta:user-defined meta:name="DCTERMS.alternative">Gemeente Maastricht - Verkeersbesluit ten aanzien van het instellen van tijdelijke verkeersmaatregelen - Lindenkruis</meta:user-defined>
    <meta:user-defined meta:name="OVERHEID.Organisatietype/OVERHEID.organisationType">gemeente</meta:user-defined>
    <meta:user-defined meta:name="OVERHEID.Gemeente/OVERHEID.authority">Maastricht</meta:user-defined>
    <meta:user-defined meta:name="OVERHEID.Gemeente/DC.creator">Maastricht</meta:user-defined>
    <meta:user-defined meta:name="OVERHEID.TaxonomieBeleidsagenda/OVERHEID.category">Verkeer | Organisatie en beleid</meta:user-defined>
    <meta:user-defined meta:name="OVERHEID.PostcodeHuisnummer/OVERHEIDop.postcodeHuisnummer">6211RX 27</meta:user-defined>
    <meta:user-defined meta:name="OVERHEIDop.woonplaats">Maastricht</meta:user-defined>
    <meta:user-defined meta:name="OVERHEIDop.straatnaam">Lindenkruis</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18-28429</meta:user-defined>
    <meta:user-defined meta:name="OVERHEIDop.verkeersbordcode">C2</meta:user-defined>
    <meta:user-defined meta:name="OVERHEIDop.verkeersbordcode">C3</meta:user-defined>
    <meta:user-defined meta:name="OVERHEIDop.verkeersbordcode">C4</meta:user-defined>
    <meta:user-defined meta:name="OVERHEIDop.verkeersbordcode">F5</meta:user-defined>
    <meta:user-defined meta:name="OVERHEIDop.verkeersbordcode">F6</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75955 318249</meta:user-defined>
    <meta:user-defined meta:name="OVERHEIDop.versieInformatie"/>
  </office:meta>
</office:document-meta>
</file>