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ERKEERSMAATREGEL</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Rotterdam Noord- het instellen van tijdelijke verkeersmaatregelen in verband met het realiseren van nieuwbouw aan de Snellemanstraat – Vletstraat </text:p>
            <text:p text:style-name="context_bottom"/>
          </text:section>
          <text:p text:style-name="aanhef_wie">Kenmerk: 18/0019011 Corsanummer: AS18/12353 </text:p>
          <text:section text:name="considerans_id1-3-2-1-3" text:style-name="considerans">
            <text:p text:style-name="tussenkopcur"/>
            <text:p text:style-name="tussenkopcur"/>
            <text:p text:style-name="tussenkopcur">Rotterdam Noord- het instellen van tijdelijke verkeersmaatregelen in verband met het realiseren van nieuwbouw aan de Snellemanstraat – Vletstraat </text:p>
            <text:p text:style-name="tussenkopcur">De directeur van het cluster Stadsontwikkeling,</text:p>
            <text:p text:style-name="tussenkopcur">overwegende,</text:p>
            <text:p text:style-name="tussenkopcur">• dat in verband met het realiseren van nieuwbouw aan de Snellemanstraat – Vletstraat tijdelijk verkeersmaatregelen moeten worden ingesteld;</text:p>
            <text:p text:style-name="tussenkopcur">• dat het realiseren van nieuwbouw aan de Snellemanstraat – Vletstraat betrekking heeft op de bouw van 25 appartementen; </text:p>
            <text:p text:style-name="tussenkopcur">• dat de bouwplaats voor het bouwverkeer is gelegen in de Vletstraat, op de kruising met de Snellemanstraat;</text:p>
            <text:p text:style-name="tussenkopcur"> • dat in verband met bouw van de appartementen het bouwverkeer op een veilige manier moet door de wijk moet worden geleid; </text:p>
            <text:p text:style-name="tussenkopcur">• dat deze route voor het bouwverkeer betrekking heeft op de verkeersveiligheid;</text:p>
            <text:p text:style-name="tussenkopcur"> • dat met het instellen van de tijdelijke verkeersmaatregelen de route van het bouwverkeer niet langs de school loopt;</text:p>
            <text:p text:style-name="tussenkopcur"> • dat met deze route van het bouwverkeer de overlast voor de bewoners in de wijk zoveel mogelijk wordt beperkt;</text:p>
            <text:p text:style-name="tussenkopcur"> • dat het fietspad op de Vletstraat, gelegen tussen de Ooievaarstraat en de Wiekstraat, moet worden opgeheven;</text:p>
            <text:p text:style-name="tussenkopcur">• dat het fietspad tijdelijk moet worden opgeheven in verband met de bereikbaarheid van de bouwplaats, zodat het bouwverkeer de bouwplaats kan bereiken; </text:p>
            <text:p text:style-name="tussenkopcur">• dat met het tijdelijk opheffen van het fietspad de fietser geen gebruik meer kan maken van het fietspad, maar wel gebruik kan blijven maken van de weg in beide richtingen; </text:p>
            <text:p text:style-name="tussenkopcur">• dat na het afronden van de bouwwerkzaamheden het fietspad weer terug komt; </text:p>
            <text:p text:style-name="tussenkopcur">• dat de bouwwerkzaamheden en de daarmee gepaard gaande verkeersmaatregelen duren tot 31 december 2019, of zoveel korter als mogelijk of langer indien noodzakelijk; </text:p>
            <text:p text:style-name="tussenkopcur">• het hier weliswaar gaat om tijdelijke verkeersmaatregelen, maar dat deze voor een periode van langer dan vier maanden noodzakelijk is en daarom is opgenomen in dit verkeersbesluit; </text:p>
            <text:p text:style-name="tussenkopcur">• dat de maatregel, gelet op artikel 2 van de Wegenverkeerswet 1994 (Wvw, besluit van 21 april 1994, Staatsblad (Stb.) 1994, 475, zoals nadien gewijzigd), strekt tot:</text:p>
            <text:p text:style-name="tussenkopcur">- het verzekeren van de veiligheid op de weg;</text:p>
            <text:p text:style-name="tussenkopcur"> - het beschermen van weggebruikers en passagiers; </text:p>
            <text:p text:style-name="tussenkopcur">• dat de weg onder beheer is van de gemeente Rotterdam;</text:p>
            <text:p text:style-name="tussenkopcur">• dat in het kader van artikel 24 sub a. van het Besluit Administratieve Bepalingen inzake het Wegverkeer (BABW, besluit van 26 juli 1990, 460, of zoals nadien gewijzigd) wel overleg heeft plaatsgevonden met de Politie, eenheid Rotterdam, waarbij geadviseerd is de voorgestelde maatregel wel in te voeren;  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16 (gemeenteblad 2016-6556, zoals nadien gewijzigd);</text:p>
            <text:p text:style-name="tussenkopcur"/>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namens het college van Burgemeester en Wethouders van Rotterdam,</text:p>
            <text:p text:style-name="common-al">Tot het instellen van tijdelijke verkeersmaatregelen in de Snellemanstraat – Vletstraat, middels </text:p>
            <text:p text:style-name="common-al">• instellen van een geslotenverklaring door bord C02 (eenrichtingsweg) uitzonderen van bouwverkeer door het plaatsen van OB108 (uitgezonderd bestemmingsverkeer), in deze richting gesloten voor voertuigen, ruiters en geleiders van rij- of trekdieren of vee) als bedoeld in bijlage I van het Reglement Verkeersregels en Verkeerstekens 1990 Vletstraat, tussen de Ooievaarsstraat en de Zaagmolenstraat (rijrichting Zaagmolenstraat); </text:p>
            <text:p text:style-name="common-al">• het uitzonderen van bouwverkeer door het plaatsen van OB108 (uitgezonderd bestemmingsverkeer) bij het bestaande bord C03 (eenrichtingsweg) als bedoeld in bijlage I van het Reglement Verkeersregels en Verkeerstekens 1990 op de locatie Vletstraat, kruising met de Zaagmolenstraat, in zuidelijke richting; </text:p>
            <text:p text:style-name="common-al">• het opheffen van het fietspad op de Vletstraat, tussen de Ooievaarstraat en de Wiekstraat, door het verwijderen van de borden G11 (verplicht fietspad) en G12 (einde verplicht fietspad) als bedoeld in bijlage I van het Reglement Verkeersregels en Verkeerstekens 1990;</text:p>
            <text:p text:style-name="common-al">• tot het instellen van éénrichtingsverkeer op de Vletstraat, tussen de Ooievaarstraat en de Wiekstraat, door het plaatsen van de borden C02 (eenrichtingsweg, in deze richting gesloten voor voertuigen, ruiters en geleiders van rij-of trekdieren of vee) en C03 (eenrichtingsweg) als bedoeld in bijlage I van het Reglement Verkeersregels en Verkeerstekens 1990, in de rijrichting Zaagmolenstraat – Snellemanstraat; </text:p>
            <text:p text:style-name="common-al">• het plaatsen van twee borden D05l (verplichte rijrichting linksaf) als bedoeld in bijlage I van het Reglement Verkeersregels en Verkeerstekens 1990, op de locatie Vletstraat op de hoek met de Ooievaarstraat en op de locatie Wiekstraat op de hoek met de Vletstraat; </text:p>
            <text:p text:style-name="common-al">• het verkeersbesluit van rechtswege laten vervallen per 31 december 2019, of zoveel korter als mogelijk of langer indien noodzakelijk en Snellemanstraat - Vletstraat hierna terug in te stellen in de oude situatie;</text:p>
            <text:p text:style-name="common-al">• deze verkeersmaatregelen uit te voeren conform de bij dit besluit gevoegde bordenplan.</text:p>
            <text:p text:style-name="common-al">De directeur van Cluster Stadsbeheer wordt belast met de uitvoering van dit besluit.Dit besluit wordt zowel in de Staatscourant als op de voor de gemeente gebruikelijke wijze gepublicieerd.</text:p>
            <text:p text:style-name="common-al">Rotterdam, 10 september 2018 </text:p>
            <text:p text:style-name="common-al">Namens het college van Burgemeester en Wethoudersde directeur van het cluster Stadsontwikkeling,voor deze, het hoofd Verkeer en Vervoer,</text:p>
            <text:p text:style-name="common-al">M.A. van Kruiningen </text:p>
            <text:p text:style-name="common-al">Belanghebbenden kunnen tegen dit besluit binnen zes weken na datum van publicatie in de Staatscourant, een bezwaarschrift indienen bij het college van burgemeester en wethouders. Dit bezwaarschrift moet ondertekend zijn en moet ten minste bevatten:- naam en adres van de indiener- datum bezwaarschrift- de gronden van het bezwaar- een omschrijving van het besluit waartegen het bezwaar zich richt. Het bezwaarschrift moet worden gezonden naar:</text:p>
            <text:p text:style-name="common-al">Het college van burgemeester en wethouders,t.a.v. de Algemene Bezwaarschriftencommissie, postbus 1011, 3000 BA te ROTTERDAM.Faxnummer Algemene Bezwaarschriftencommissie: (010) 2676300. U kunt uw bezwaarschrift ook digitaal indienen via internet op Rotterdam.nl/pdc: bezwaar indienen, m.b.v. het webformulier (zie “mijn loket”). Hiervoor is nodig een DigiD-code, of voor bedrijven een Eherkenning, die kan worden aangevraagd via digid.nl, resp. eherkenning.nl. U kunt het bezwaarschrift niet op een andere digitale wijze, bijvoorbeeld per e-mail, indienen. Zie ook rechtspraak.nl.</text:p>
            <text:p text:style-name="common-al">U kunt, indien u een bezwaarschrift bij het college heeft ingediend, een verzoek om voorlopige voorziening (o.a. schorsing) indienen bij:Rechtbank Rotterdam, sector Bestuursrecht, postbus 50951, 3007 BM te ROTTERDAM.Voor een dergelijk verzoek is griffiegeld verschuldig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895</text:span><text:line-break/><text:date style:data-style-name="dag" text:fixed="true" text:date-value="2018-09-12"/><text:line-break/><text:date style:data-style-name="jaar" text:fixed="true" text:date-value="2018-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1895</text:span><text:date style:data-style-name="nicedate" text:fixed="true" text:date-value="2018-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1895</text:span><text:date style:data-style-name="nicedate" text:fixed="true" text:date-value="2018-09-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VERKEERSMAATREGEL</meta:user-defined>
    <meta:user-defined meta:name="OVERHEIDop.doctype">Officiële Publicaties, versie 1.1</meta:user-defined>
    <meta:user-defined meta:name="DCTERMS.W3CDTF/OVERHEIDop.jaargang">2018</meta:user-defined>
    <meta:user-defined meta:name="DCTERMS.W3CDTF/DCTERMS.available">2018-09-12</meta:user-defined>
    <meta:user-defined meta:name="OVERHEIDop.publicationIssue">51895</meta:user-defined>
    <meta:user-defined meta:name="OVERHEIDop.StcrtID/DC.identifier">stcrt-2018-51895</meta:user-defined>
    <meta:user-defined meta:name="DCTERMS.alternative">Gemeente Rotterdam - Verkeersbesluit Rotterdam Noord- het instellen van tijdelijke verkeersmaatregelen in verband met het realiseren van nieuwbouw  - aan de Snellemanstraat – Vletstraat </meta:user-defined>
    <meta:user-defined meta:name="OVERHEID.Organisatietype/OVERHEID.organisationType">gemeente</meta:user-defined>
    <meta:user-defined meta:name="OVERHEID.Gemeente/OVERHEID.authority">Rotterdam</meta:user-defined>
    <meta:user-defined meta:name="OVERHEID.Gemeente/DC.creator">Rotterdam</meta:user-defined>
    <meta:user-defined meta:name="OVERHEID.TaxonomieBeleidsagenda/OVERHEID.category">Verkeer | Organisatie en beleid</meta:user-defined>
    <meta:user-defined meta:name="OVERHEID.PostcodeHuisnummer/OVERHEIDop.postcodeHuisnummer">3035WK 23c</meta:user-defined>
    <meta:user-defined meta:name="OVERHEIDop.woonplaats">Rotterdam</meta:user-defined>
    <meta:user-defined meta:name="OVERHEIDop.straatnaam">Snellema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2</meta:user-defined>
    <meta:user-defined meta:name="OVERHEIDop.verkeersbordcode">C3</meta:user-defined>
    <meta:user-defined meta:name="OVERHEIDop.verkeersbordcode">D5</meta:user-defined>
    <meta:user-defined meta:name="OVERHEIDop.verkeersbordcode">G11</meta:user-defined>
    <meta:user-defined meta:name="OVERHEIDop.verkeersbordcode">G12</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Getekende versie |exb-2018-55081</meta:user-defined>
    <meta:user-defined meta:name="OVERHEIDop.externeBijlage">Bordenplan|exb-2018-55082</meta:user-defined>
    <meta:user-defined meta:name="OVERHEID.EPSG28992/DC.spatial">92927 438655</meta:user-defined>
    <meta:user-defined meta:name="OVERHEIDop.versieInformatie"/>
  </office:meta>
</office:document-meta>
</file>