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al">Nr: 18.3003049</text:p>
            <text:p text:style-name="context_bottom"/>
          </text:section>
          <text:p text:style-name="aanhef_wie"/>
          <text:p text:style-name="aanhef_wie">Onderwerp: Tijdelijk parkeerverbod weggedeelte Europalaan</text:p>
          <text:p text:style-name="aanhef_wie">Burgemeester en wethouders van Heerenveen</text:p>
          <text:section text:name="considerans_id1-3-2-1-5" text:style-name="considerans">
            <text:p text:style-name="tussenkopcur"/>
            <text:p text:style-name="considerans.al">
            <text:span text:style-name="nadrukvet">Gelet op:</text:span>
          </text:p>
            <text:p text:style-name="considerans.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nsiderans.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span text:style-name="nadrukvet"/></text:p>
            <text:p text:style-name="considerans.al">
            <text:span text:style-name="nadrukvet"/>
          </text:p>
            <text:p text:style-name="considerans.al">
            <text:span text:style-name="nadrukvet">Overwegende: </text:span> </text:p>
            <text:p text:style-name="considerans.al">dat aan dit verkeersbesluit het onderstaande belang uit artikel 2, tweede lid van de WVW1994 ten grondslag ligt: </text:p>
            <text:p text:style-name="considerans.al">het verzekeren van de veiligheid op de weg; </text:p>
            <text:p text:style-name="considerans.al">het beschermen van weggebruikers en passagiers;  </text:p>
            <text:p text:style-name="considerans.al">dat er aan de Europalaan wordt gebouwd aan het nieuw te realiseren Telleparkgebied; </text:p>
            <text:p text:style-name="considerans.al">dat er een afsluiting plaatsvindt in het kader van deze werkzaamheden tussen de C. Gerritsmastraat en de aansluiting met de Engelenstraat; </text:p>
            <text:p text:style-name="considerans.al">dat hierdoor de kruising met de C. Gerritsmastraat tijdens de wegwerkzaamheden een bochtaansluiting is;</text:p>
            <text:p text:style-name="considerans.al">dat er veelvuldig aan de westzijde van de Europalaan tussen de rotonde en de aansluiting met de C. Gerritsmastraat in zuidelijke richting wordt geparkeerd;</text:p>
            <text:p text:style-name="considerans.al">dat hierdoor één rijstrook overblijft voor het nemen van de bocht, en dit in het kader van bovenstaande niet als verkeerveilig wordt beschouwd; </text:p>
            <text:p text:style-name="considerans.al">dat hierdoor de doorstroming van het verkeer wordt geblokkeerd of gehinderd;</text:p>
            <text:p text:style-name="considerans.al">dat het vanuit een oogpunt van verkeersveiligheid en bereikbaarheid gewenst is op de Europalaan tot de aansluiting met de C. Gerritsmastraat een parkeerverbod in te stellen; </text:p>
            <text:p text:style-name="considerans.al">dat hierdoor de verkeersveiligheid wordt verbeterd; </text:p>
            <text:p text:style-name="considerans.al">dat bedoelde weg is gelegen binnen de gemeente Heerenveen en bij de gemeente Heerenveen in beheer is;</text:p>
            <text:p text:style-name="considerans.al">dat overleg met de verkeerscoördinator van het basisteam Zuidoost Fryslân van de politie heeft plaatsgevonden en er een positief advies is gegeven voor de voorgenomen verkeersmaatregel; hier de tekst van de overwegingen in]</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verbod in te stellen op het weggedeelte van de Europalaan te Heerenveen door plaatsing van het verkeersbord E1 van bijlage 1 van het  Reglement Verkeersregels en Verkeerstekens 1990. Dit parkeerverbod is geldig zolang de werkzaamheden plaatsvinden in het kader van het Telleparkgebied of zoveel eerder of later als noodzakelijk wordt geacht. </text:p>
              </text:list-item>
              <text:list-item text:style-override="id1-3-2-2-1-1-2">
                <text:number>2.</text:number>
                <text:p text:style-name="al">Een en ander overeenkomstig de bij dit verkeersbesluit behorende situatietekening.</text:p>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Heerenveen, 8 augustus 2018</text:span>
            <text:span text:style-name="datum"/>
          </text:p>
          </text:section>
          <text:section text:name="ondertekening_id1-3-2-3-2">
            <text:p><text:span text:style-name="functie">burgemeester en wethouders van Heerenveen</text:span></text:p>
            <text:p><text:span text:style-name="deze">Namens deze,</text:span></text:p>
            <text:p><text:span text:style-name="ondertekening_naam">
            <text:span text:style-name="voornaam">R.H. Smit</text:span>
            <text:span text:style-name="achternaam"/>
          </text:span></text:p>
            <text:p><text:span text:style-name="functie">Afdelingshoofd IBOR</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
          <text:list text:style-name="id1-3-2-4-12">
            <text:list-item text:style-override="id1-3-2-4-12-1">
              <text:number>1.</text:number>
              <text:p text:style-name="al">uw naam en adres;</text:p>
            </text:list-item>
            <text:list-item text:style-override="id1-3-2-4-12-2">
              <text:number>2.</text:number>
              <text:p text:style-name="al">de datum van het bezwaarschrift;</text:p>
            </text:list-item>
            <text:list-item text:style-override="id1-3-2-4-12-3">
              <text:number>3.</text:number>
              <text:p text:style-name="al">een omschrijving van het besluit;</text:p>
            </text:list-item>
            <text:list-item text:style-override="id1-3-2-4-12-4">
              <text:number>4.</text:number>
              <text:p text:style-name="al">de reden waarom u het niet eens bent;</text:p>
            </text:list-item>
            <text:list-item text:style-override="id1-3-2-4-12-5">
              <text:number>5.</text:number>
              <text:p text:style-name="al">uw telefoonnummer;</text:p>
            </text:list-item>
            <text:list-item text:style-override="id1-3-2-4-12-6">
              <text:number>6.</text:number>
              <text:p text:style-name="al">uw handtekening. </text:p>
              <text:p text:style-name="al">Let op dat u op tijd bezwaar maakt. Hiermee voorkomt u dat er niet gekeken wordt naar de reden van uw bezwaar.</text:p>
            </text:list-item>
          </text:list>
          <text:p text:style-name="bezwaarschrift_al"> </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
          <text:p text:style-name="bezwaarschrift_al">Stuur een brief naar:</text:p>
          <text:p text:style-name="bezwaarschrift_al">Voorzieningenrechter Rechtbank Noord-Nederland Afdeling bestuursrecht Postbus 150 9700 AD Groningen</text:p>
          <text:p text:style-name="bezwaarschrift_al"/>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174</text:span><text:line-break/><text:date style:data-style-name="dag" text:fixed="true" text:date-value="2018-08-13"/><text:line-break/><text:date style:data-style-name="jaar" text:fixed="true" text:date-value="2018-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6174</text:span><text:date style:data-style-name="nicedate" text:fixed="true" text:date-value="2018-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6174</text:span><text:date style:data-style-name="nicedate" text:fixed="true" text:date-value="2018-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8-13</meta:user-defined>
    <meta:user-defined meta:name="OVERHEIDop.publicationIssue">46174</meta:user-defined>
    <meta:user-defined meta:name="OVERHEIDop.StcrtID/DC.identifier">stcrt-2018-46174</meta:user-defined>
    <meta:user-defined meta:name="DCTERMS.alternative">Gemeente Heerenveen - Tijdelijk parkeerverbod weggedeelte Europalaan Heerenveen. - Weggedeelte Europalaa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GL 4f</meta:user-defined>
    <meta:user-defined meta:name="OVERHEIDop.woonplaats">Heerenveen</meta:user-defined>
    <meta:user-defined meta:name="OVERHEIDop.straatnaam">Europalaan</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3049</meta:user-defined>
    <meta:user-defined meta:name="DCTERMS.abstract">Tijdelijk parkeerverbod weggedeelte Europalaan Heerenveen.</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Tekening tijd. parkeerverbod Europalaan Heerenveen|exb-2018-50084</meta:user-defined>
    <meta:user-defined meta:name="OVERHEID.EPSG28992/DC.spatial">191522 552340</meta:user-defined>
    <meta:user-defined meta:name="OVERHEIDop.versieInformatie"/>
  </office:meta>
</office:document-meta>
</file>