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4572-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572</text:p>
          </table:table-cell>
        </table:table-row>
        <table:table-row table:style-name="staatscourant.koprow1">
          <table:covered-table-cell/>
          <table:covered-table-cell/>
          <table:table-cell office:value-type="string" table:style-name="staatscourant.publicatiedatumcel">
            <text:p>29 januari</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Stroe (RPAS-vluchten) (Oefening Desert Prepare)</text:h>
      <text:p text:style-name="ifm_p_font.italic_mt.7.4mm_ifm">17 januari 2018</text:p>
      <text:p text:style-name="ifm_p_font.italic_ifm">Nr. MLA/009/2018</text:p>
      <text:p text:style-name="ifm_p_mt.3.7mm_ifm">De Minister van Defensie,</text:p>
      <text:p text:style-name="ifm_p_mt.3.7mm_ifm">Handelende in overeenstemming met de Minister van Infrastructuur en Waterstaat;</text:p>
      <text:p text:style-name="ifm_p_mt.3.7mm_ifm">Gelezen het verzoek van de commandant van 13 Infanteriebataljon van 15 december 2017;</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DJI Mavic Pro UA-systeem ten behoeve van de oefening <text:span text:style-name="ifm_span_font.italic_mt.4.23mm_ifm">Desert Prepare</text:span> wordt als inzetgebied het volgende tijdelijke gebied met beperkingen (TGB) aangewezen:</text:p>
      <text:p text:style-name="ifm_p_indent.0mm_mleft.7mm_ifm"><text:span text:style-name="ifm_span_font.bold_ifm">TGB Stroe</text:span></text:p>
      <text:p text:style-name="ifm_p_indent.0mm_mleft.7mm_ifm">een cirkelvormig gebied met een straal van een (1) nautische mijl met als middelpunt coördinaat 52°12'05.23"N 005°43'53.49"E, van grondniveau tot 465 ft AGL (zie figuur);</text:p>
      <text:p text:style-name="ifm_p_mt.3.7mm_indent.-7mm_mleft.7mm_ifm">2.<text:tab/>Het gebied, genoemd in het eerste lid, wordt ingesteld op de hieronder genoemde dagen en tijdstippen:</text:p>
      <text:p text:style-name="ifm_p_indent.0mm_mleft.7mm_ifm"><text:span text:style-name="ifm_span_font.bold_ifm">week 5:</text:span></text:p>
      <text:p text:style-name="ifm_p_indent.0mm_mleft.7mm_ifm">dinsdag 30 januari 2018 van 10:00 uur tot 12:00 uur lokale tijd, van 14:00 uur tot 16:00 uur lokale tijd en van 20:00 uur tot 22:00 uur lokale tijd;</text:p>
      <text:p text:style-name="ifm_p_indent.0mm_mleft.7mm_ifm">woensdag 31 januari 2018 van 10:00 uur tot 12:00 uur lokale tijd, van 14:00 uur tot 16:00 uur lokale tijd en van 20:00 uur tot 22:00 uur lokale tijd;</text:p>
      <text:p text:style-name="ifm_p_indent.0mm_mleft.7mm_ifm">donderdag 1 februari 2018 van 10:00 uur tot 12:00 uur lokale tijd en van 14:00 uur tot 16:00 uur lokale tijd;</text:p>
      <text:p text:style-name="ifm_p_indent.0mm_mleft.7mm_ifm"><text:span text:style-name="ifm_span_font.bold_ifm">week 6:</text:span></text:p>
      <text:p text:style-name="ifm_p_indent.0mm_mleft.7mm_ifm">dinsdag 6 februari 2018 van 10:00 uur tot 12:00 uur lokale tijd, van 14:00 uur tot 16:00 uur lokale tijd en van 20:00 uur tot 22:00 uur lokale tijd;</text:p>
      <text:p text:style-name="ifm_p_indent.0mm_mleft.7mm_ifm">woensdag 7 februari 2018 van 10:00 uur tot 12:00 uur lokale tijd, van 14:00 uur tot 16:00 uur lokale tijd en van 20:00 uur tot 22:00 uur lokale tijd;</text:p>
      <text:p text:style-name="ifm_p_indent.0mm_mleft.7mm_ifm">donderdag 8 februari 2018 van 10:00 uur tot 12:00 uur lokale tijd en van 14:00 uur tot 16:00 uur lokale tijd.</text:p>
      <text:p text:style-name="ifm_p_mt.3.7mm_page.break-before_ifm"><draw:frame draw:name="Afbeelding1" draw:style-name="frame.picture" draw:z-index="1" svg:height="104mm" svg:width="146mm" text:anchor-type="paragraph" style:rel-height="scale" style:rel-width="scale"><draw:image draw:filter-name="PNG - Portable Network Graphics" xlink:actuate="onLoad" xlink:href="Pictures/stcrt-2018-4572-001.png" xlink:show="embed" xlink:type="simple"/></draw:frame><draw:frame draw:name="Bron11" draw:style-name="frame.bron" text:anchor-type="as-char" svg:width="146mm" svg:y="0mm"><draw:text-box><text:p text:style-name="ifm_p_mt.2mm_ifm"><text:span text:style-name="ifm_span_font.bold_ifm">Figuur: TGB Stroe</text:span></text:p></draw:text-box></draw:frame></text:p>
      <text:h text:style-name="ifm_p_font.bold_mt.5.08mm_page.keep-with-next_ifm" text:outline-level="2">Artikel<text:s/>2<text:s/></text:h>
      <text:p text:style-name="ifm_p_mt.4.23mm_ifm">Voor het gebruik van het TGB Stroe gelden de volgende regels:</text:p>
      <text:p text:style-name="ifm_p_indent.-7mm_mleft.7mm_ifm">a.<text:tab/>het uitvoeren van andere dan bij de oefening betrokken vluchten in het TGB Stroe is niet toegestaan, met uitzondering van gecoördineerde vluchten door luchtvaartuigen die vooraf toestemming hebben verkregen van MilATCC Schiphol;</text:p>
      <text:p text:style-name="ifm_p_indent.-7mm_mleft.7mm_ifm">b.<text:tab/>gedurende de uitvoering van de vluchten met het DJI Mavic Pro UA-systeem dient te allen tijde contact mogelijk te zijn tussen de uitvoerende eenheid en MilATCC Schiphol;</text:p>
      <text:p text:style-name="ifm_p_indent.-7mm_mleft.7mm_ifm">c.<text:tab/>de bedienaar van het DJI Mavic Pro UA-systeem meldt de aanvang en beëindiging van de vluchten aan MilATCC Schiphol;</text:p>
      <text:p text:style-name="ifm_p_indent.-7mm_mleft.7mm_ifm">d.<text:tab/>er wordt niet gevlogen buiten de contouren van het militaire oefenterrein en binnen 150 meter van de snelweg A1;</text:p>
      <text:p text:style-name="ifm_p_indent.-7mm_mleft.7mm_ifm">e.<text:tab/>gedurende de uitvoering van de vluchten moeten aaneengesloten bebouwing, ziekenhuizen, sanatoria en dergelijke worden vermeden;</text:p>
      <text:p text:style-name="ifm_p_indent.-7mm_mleft.7mm_ifm">f.<text:tab/>tijdens de uitvoering van de vluchten met het DJI Mavic Pro UA-systeem worden de in het “Operations Manual” opgenomen beperkingen in acht genomen.</text:p>
      <text:h text:style-name="ifm_p_font.bold_mt.5.08mm_page.keep-with-next_ifm" text:outline-level="2">Artikel<text:s/>3<text:s/></text:h>
      <text:p text:style-name="ifm_p_mt.4.23mm_ifm">Handelen in strijd met artikel 2, onderdeel a, van deze beschikking is een strafbaar feit.</text:p>
      <text:h text:style-name="ifm_p_font.bold_mt.5.08mm_page.keep-with-next_ifm" text:outline-level="2">Artikel<text:s/>4<text:s/></text:h>
      <text:p text:style-name="ifm_p_mt.4.23mm_ifm">Deze beschikking treedt in werking met ingang van 30 januari 2018 en vervalt met ingang van 10 februari 2018.</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J.P.<text:s/>Apon,<text:line-break/>Kolonel</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opereren met een op afstand bestuurd luchtvaartuig (remotely piloted aircraft system, RPAS) wordt binnen de defensieorganisatie uitgevoerd door verschillende eenheden. Activiteiten waarbij een RPAS van het type DJI Mavic Pro wordt ingezet, zijn gebonden aan stringente regelgeving, verwoord in de Regeling vluchten militaire onbemande luchtvaartuigen.</text:p>
      <text:p text:style-name="ifm_p_mt.3.7mm_ifm">Een op afstand bestuurd luchtvaartuig kan conform die regeling worden gebruikt in militaire plaatselijke luchtverkeersleidingsgebieden, restricted areas en tijdelijke gebieden met beperkingen. In deze beschikking is op grond van artikel 9 van het Besluit luchtverkeer 2014 een tijdelijk gebied met beperkingen aangewezen.</text:p>
      <text:p text:style-name="ifm_p_mt.3.7mm_ifm">Binnen het tijdelijke gebied met beperkingen zullen vluchten worden uitgevoerd ten behoeve van de oefening <text:span text:style-name="ifm_span_font.italic_ifm">Desert Prepare</text:span>. Via een vooraf gepubliceerde NOTAM is het vliegverkeer gewaarschuwd dat het betrokken luchtruim verboden gebied is.</text:p>
      <text:p text:style-name="ifm_p_mt.3.7mm_ifm">Luchtvaartuigen in gebruik bij de Landelijke eenheid, afdeling Luchtvaart, en luchtvaartuigen ten behoeve van HEMS- en SAR-vluchten mogen het tijdelijke gebied met beperkingen binnenvliegen na toestemming van MilATCC Schipho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4572</text:span><text:tab/>29 januari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4572</text:span><text:tab/>29 januari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Stroe (RPAS-vluchten) (Oefening Desert Prepare)</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4572</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572</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Stroe (RPAS-vluchten) (Oefening Desert Prepare)</meta:user-defined>
    <meta:user-defined meta:name="DCTERMS.W3CDTF/DCTERMS.available">2018-01-29</meta:user-defined>
  </office:meta>
</office:document-meta>
</file>