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text_id1-3-2-1-1" text:style-name="context">
            <text:p text:style-name="context.al"/>
            <text:p text:style-name="context.al">
            <text:span text:style-name="nadrukvet">Nr.: 18.3002975</text:span>
          </text:p>
            <text:p text:style-name="context.al">Onderwerp: Wegwerkzaamheden diverse fiets- en voetpaden in de gemeente Heerenveen</text:p>
            <text:p text:style-name="context.al">
            <text:span text:style-name="nadrukvet"/>
            <text:span text:style-name="nadrukvet">Burgemeester en wethouders van Heerenveen;</text:span> </text:p>
            <text:p text:style-name="context.al"/>
            <text:p text:style-name="context.al"/>
            <text:p text:style-name="context.al">overwegende, </text:p>
            <text:p text:style-name="context.al">
            <text:span text:style-name="nadrukvet">Gelet op:</text:span>
          </text:p>
            <text:p text:style-name="context.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span text:style-name="nadrukvet"/></text:p>
            <text:p text:style-name="context.al">
            <text:span text:style-name="nadrukvet">Overwegende: </text:span> dat aan dit verkeersbesluit het onderstaande belang uit artikel 2, tweede lid van de WVW1994 ten grondslag ligt: het verzekeren van de veiligheid op de weg; het beschermen van weggebruikers en passagiers;  dat het om onderhoudstechnische redenen noodzakelijk is dat fiets- en voetpaden voorzien worden van een nieuwe verhardingslaag; dat het tijdens de werkzaamheden de fiets- en voetpaden niet gebruikt kunnen worden door de weggebruikers; dat daarom de  Molenlaan te Mildam; 1<text:span text:style-name="sup">e</text:span> wijk (deels) en 2<text:span text:style-name="sup">e</text:span> wijk te Jubbega; Welgelegen- Bij de Leijwei te Hoornsterzwaag; Siebe Annesweg, Jan K. Bosmalaan en Eilewijksreed te Oudehorne en Buitenweg te Nieuwehorne; dat reeds is aangevangen met de uitvoering van de werkzaamheden; dat dit binnen de (wettelijk) voorgeschreven periode van 6 weken ter inzage legging valt; dat bedoelde weg is gelegen binnen de gemeente Heerenveen en bij de gemeente Heerenveen in beheer is; dat overleg met de verkeerscoördinator van het basisteam Zuidoost Fryslân van de politie heeft plaatsgevonden en er een positief advies is gegeven voor de voorgenomen verkeersmaatregel; </text:p>
            <text:p text:style-name="context.al">
            <text:span text:style-name="nadrukvet"/>
            <text:span text:style-name="nadrukvet"/>
          </text:p>
            <text:p text:style-name="context.al">
            <text:span text:style-name="nadrukvet">B E S L U I T:</text:span> Door plaatsing van de borden C1 volgens RVV 1990 de fiets- en voetpaden Molenlaan te Mildam; 1<text:span text:style-name="sup">e</text:span> wijk (deels) en 2<text:span text:style-name="sup">e</text:span> wijk te Jubbega; Welgelegen- Bij de Leijwei te Hoornsterzwaag; Siebe Annesweg, Jan K. Bosmalaan en Eilewijksreed te Oudehorne en Buitenweg te Nieuwehorne gesloten te verklaren.</text:p>
            <text:p text:style-name="context.al"> </text:p>
            <text:p text:style-name="context.al"/>
            <text:p text:style-name="context.al"/>
            <text:p text:style-name="context.al">Heerenveen, 26 juli 2018. </text:p>
            <text:p text:style-name="context.al">burgemeester en wethouders van Heerenveen.</text:p>
            <text:p text:style-name="context.al"/>
            <text:p text:style-name="context.al"/>
            <text:p text:style-name="context.al"/>
            <text:p text:style-name="context.al">Namens dit college, ,</text:p>
            <text:p text:style-name="context.al">Afdelingshoofd IBOR, R.H. Smit  </text:p>
            <text:p text:style-name="context.al"/>
            <text:p text:style-name="context.al"/>
            <text:p text:style-name="context.al"/>
            <text:p text:style-name="context.al"/>
            <text:p text:style-name="context.al"/>
            <text:p text:style-name="context.al"/>
            <text:p text:style-name="context.al"/>
            <text:p text:style-name="context.al"/>
            <text:p text:style-name="context.al"/>
            <text:p text:style-name="context.al"/>
            <text:p text:style-name="context.al">
            <text:span text:style-name="nadrukvet"/>
          </text:p>
            <text:p text:style-name="context.al">
            <text:span text:style-name="nadrukvet">Bent u het niet eens met dit besluit?</text:span>
          </text:p>
            <text:p text:style-name="context.al">Bel eerst (14 0513). Misschien is het op te lossen.</text:p>
            <text:p text:style-name="context.al">Bent u het er nog steeds niet mee eens? U kunt dan binnen 6 weken na verzenddatum bezwaar maken. Dat kan op twee manieren: </text:p>
            <text:p text:style-name="context.al">Online: </text:p>
            <text:p text:style-name="context.al">Dit doet u via <text:a xlink:href="http://www.heerenveen.nl/" xlink:type="simple">www.heerenveen.nl</text:a>. U heeft daarvoor uw DigiD nodig.</text:p>
            <text:p text:style-name="context.al">Per post: </text:p>
            <text:p text:style-name="context.al">Stuur het bezwaarschrift naar de gemeente Heerenveen. Het adres is: Postbus 15000, 8440 GA Heerenveen. </text:p>
            <text:p text:style-name="context.al">Zet in uw bezwaar in elk geval:</text:p>
            <text:p text:style-name="context.al">uw naam en adres;de datum van het bezwaarschrift;een omschrijving van het besluit;de reden waarom u het niet eens bent;uw telefoonnummer;uw handtekening. Let op dat u op tijd bezwaar maakt. Hiermee voorkomt u dat er niet gekeken wordt naar de reden van uw bezwaar. </text:p>
            <text:p text:style-name="context.al">
            <text:span text:style-name="nadrukvet">Kunt u niet wachten op de afhandeling van uw bezwaar?</text:span>
          </text:p>
            <text:p text:style-name="context.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Stuur een brief naar:Voorzieningenrechter Rechtbank Noord-Nederland Afdeling bestuursrecht Postbus 150 9700 AD Groningen Of regel uw verzoek digitaal via <text:a xlink:href="http://loket.rechtspraak.nl/bestuursrecht" xlink:type="simple">http://loket.rechtspraak.nl/bestuursrecht</text:a><text:span text:style-name="nadrukondlijn">.</text:span> U heeft daarvoor ook uw DigiD nodig.    </text:p>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791</text:span><text:line-break/><text:date style:data-style-name="dag" text:fixed="true" text:date-value="2018-07-31"/><text:line-break/><text:date style:data-style-name="jaar" text:fixed="true" text:date-value="2018-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43791</text:span><text:date style:data-style-name="nicedate" text:fixed="true" text:date-value="2018-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43791</text:span><text:date style:data-style-name="nicedate" text:fixed="true" text:date-value="2018-07-3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7-31</meta:user-defined>
    <meta:user-defined meta:name="OVERHEIDop.publicationIssue">43791</meta:user-defined>
    <meta:user-defined meta:name="OVERHEIDop.StcrtID/DC.identifier">stcrt-2018-43791</meta:user-defined>
    <meta:user-defined meta:name="DCTERMS.alternative">Gemeente Heerenveen - Wegwerkzaamheden diverse fiets- en voetpaden in de gemeente Heerenveen - Molenlaan te Mildam; 1e wijk (deels) en 2e wijk te Jubbega; Welgelegen- Bij de Leijwei te Hoornsterzwaag; Siebe Annesweg, Jan K. Bosmalaan en Eilewijksreed te Oudehorne en Buitenweg te Nieuwehorne</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Gemeente/DC.spatial">Heerenveen</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OVERHEIDvb.Wegcategorie/OVERHEIDvb.wegcategorie">Erftoegangsweg buiten de bebouwde kom</meta:user-defined>
    <meta:user-defined meta:name="OVERHEIDvb.Weggebruiker/OVERHEIDvb.weggebruiker">fietsers</meta:user-defined>
    <meta:user-defined meta:name="OVERHEIDvb.Weggebruiker/OVERHEIDvb.weggebruiker">voetgangers</meta:user-defined>
    <meta:user-defined meta:name="OVERHEIDvb.referentienummer">18.3002975</meta:user-defined>
    <meta:user-defined meta:name="DCTERMS.abstract">Ivm wegwerkzaamheden zijn diverse fiets- en voetpaden in de gemeente Heerenveen gesloten.</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