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3904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9048</text:p>
          </table:table-cell>
        </table:table-row>
        <table:table-row table:style-name="staatscourant.koprow1">
          <table:covered-table-cell/>
          <table:covered-table-cell/>
          <table:table-cell office:value-type="string" table:style-name="staatscourant.publicatiedatumcel">
            <text:p>13 jul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Romeinsdiep (RPAS-vluchten)</text:h>
      <text:p text:style-name="ifm_p_font.italic_mt.7.4mm_ifm">14 april 2018</text:p>
      <text:p text:style-name="ifm_p_font.italic_ifm">Nr. MLA/111/2018</text:p>
      <text:p text:style-name="ifm_p_mt.3.7mm_ifm">De Minister van Defensie,</text:p>
      <text:p text:style-name="ifm_p_mt.3.7mm_ifm">Handelende in overeenstemming met de Minister van Infrastructuur en Waterstaat;</text:p>
      <text:p text:style-name="ifm_p_mt.3.7mm_ifm">Gelezen het verzoek van de commandant van het Joint Intelligence Surveillance Target Acquisition Reconnaissance Commando, 107 Aerial Systembatterij van 14 april 2018;</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Raven B en Raven DDL UA-systeem in het kader van bijstandverlening aan de politie wordt als inzetgebied het tijdelijke gebied met beperkingen (TGB) Lelystad aangewezen, begrensd door de volgende coördinaten en hoogte:</text:p>
      <text:p text:style-name="ifm_p_indent.0mm_mleft.7mm_ifm"><text:span text:style-name="ifm_span_font.bold_ifm">TGB Romeinsdiep</text:span></text:p>
      <text:p text:style-name="ifm_p_indent.0mm_mleft.7mm_ifm">van 52°29'57.3"N 005°23'59.1"E naar 52°26'54.4"N 005°26'42.4"E, naar 52°24'03.6"N 005°19'26.8"E, naar 52°26'06.9"N 005°15'14.6"E en terug naar 52°29'57.3"N 005°23'59.1"E, van grondniveau tot 1000 voet AMSL (zie figuur).</text:p>
      <text:p text:style-name="ifm_p_mt.3.7mm_indent.-7mm_mleft.7mm_ifm">2.<text:tab/>Het TGB Romeinsdiep, genoemd in het eerste lid, wordt ingesteld op zondag 15 april 2018 van 10:30 uur tot 15:00 uur lokale tijd.</text:p>
      <text:p text:style-name="ifm_p_mt.3.7mm_ifm"><draw:frame draw:name="Afbeelding1" draw:style-name="frame.picture" draw:z-index="1" svg:height="76mm" svg:width="142mm" text:anchor-type="paragraph" style:rel-height="scale" style:rel-width="scale"><draw:image draw:filter-name="PNG - Portable Network Graphics" xlink:actuate="onLoad" xlink:href="Pictures/stcrt-2018-39048-001.png" xlink:show="embed" xlink:type="simple"/></draw:frame><draw:frame draw:name="Bron3" draw:style-name="frame.bron" text:anchor-type="as-char" svg:width="142mm" svg:y="0mm"><draw:text-box><text:p text:style-name="ifm_p_mt.2mm_ifm"><text:span text:style-name="ifm_span_font.bold_ifm">TGB Romeinsdiep</text:span></text:p></draw:text-box></draw:frame></text:p>
      <text:h text:style-name="ifm_p_font.bold_mt.5.08mm_page.keep-with-next_ifm" text:outline-level="2">Artikel<text:s/>2<text:s/></text:h>
      <text:p text:style-name="ifm_p_mt.4.23mm_ifm">Voor het gebruik van het TGB Romeinsdiep gelden de volgende regels:</text:p>
      <text:p text:style-name="ifm_p_indent.-7mm_mleft.7mm_ifm">a.<text:tab/>het uitvoeren van andere dan bij de inzet betrokken vluchten in het TGB Romeinsdiep is niet toegestaan, met uitzondering van door tussenkomst van Amsterdam FIC gecoördineerde HEMS- en SAR-vluchten en vluchten van de Landelijke eenheid, afdeling Luchtvaart;</text:p>
      <text:p text:style-name="ifm_p_indent.-7mm_mleft.7mm_ifm">b.<text:tab/>gedurende de uitvoering van de vluchten met het Raven B en Raven DDL UA-systeem dient te allen tijde contact mogelijk te zijn tussen de uitvoerende eenheid en Amsterdam FIC;</text:p>
      <text:p text:style-name="ifm_p_indent.-7mm_mleft.7mm_ifm">c.<text:tab/>tijdens de uitvoering van de vluchten met het Raven B en Raven DDL UA-systeem worden de in het “Operations Manual” opgenomen beperkingen in acht genomen;</text:p>
      <text:p text:style-name="ifm_p_indent.-7mm_mleft.7mm_ifm">d.<text:tab/>de maximale vlieghoogte van de vluchten met het Raven B en Raven DDL UA-systeem binnen het TGB Romeinsdiep is 800 voet AMSL;</text:p>
      <text:p text:style-name="ifm_p_indent.-7mm_mleft.7mm_ifm">e.<text:tab/>het uitvoeren van de vluchten met het Raven B en Raven DDL UA-systeem boven aaneengesloten bebouwing en mensenverzamelingen wordt vermeden, tenzij dit voor het doel van de vlucht noodzakelijk is;</text:p>
      <text:p text:style-name="ifm_p_indent.-7mm_mleft.7mm_ifm">f.<text:tab/>voor aanvang van de vluchten met het Raven B en Raven DDL UA-systeem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15 april 2018 en vervalt met ingang van 16 april 2018.</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Kolonel</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 </text:span>(RPAS). RPAS kunne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coördinatie door tussenkomst van Amsterdam FIC.</text:p>
      <text:p text:style-name="ifm_p_mt.3.7mm_ifm">In verband met het bijzondere karakter van deze inzet zal deze beschikking pas na beëindiging daa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39048</text:span><text:tab/>13 jul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39048</text:span><text:tab/>13 jul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Romeinsdiep (RPAS-vluchten)</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3904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39048</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Romeinsdiep (RPAS-vluchten)</meta:user-defined>
    <meta:user-defined meta:name="DCTERMS.W3CDTF/DCTERMS.available">2018-07-13</meta:user-defined>
  </office:meta>
</office:document-meta>
</file>