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text:span><text:span text:style-name="nadrukvet">Night</text:span><text:span text:style-name="nadrukvet"> of the Koemarkt</text:span></text:p>
            <text:p text:style-name="common-al">
            <text:span text:style-name="nadrukvet">Burgemeester en wethouders van Heerenveen;</text:span>
          </text:p>
            <text:p text:style-name="common-al">overwegende, dat het organiseren van de Night of the Koemarkt op 29 juni 2018 en 30 juni 2018 op de locatie Crackstraat te Heerenveen wordt georganiseerd;</text:p>
            <text:p text:style-name="common-al">dat het noodzakelijk is om de de K.R. Poststraat (deels) en de Crackstraat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A1-30, C1, F1, J16 en J32 van bijlage I van het RVV 1990. </text:p>
            <text:p text:style-name="common-al">
            <text:span text:style-name="nadrukvet">HEERENVEEN</text:span>
            <text:span text:style-name="nadrukvet">,</text:span>
            <text:span text:style-name="nadrukvet"/>
          </text:p>
            <text:p text:style-name="common-al">
            <text:span text:style-name="nadrukvet">28 juni 2018</text:span>
          </text:p>
            <text:p text:style-name="common-al">-<text:span text:style-name="nadrukvet">Vanaf 09:00 uur</text:span></text:p>
            <text:p text:style-name="common-al">∘<text:span text:style-name="nadrukvet">K.R. Poststraat</text:span><text:span text:style-name="nadrukvet"> (één</text:span><text:span text:style-name="nadrukvet"> rijstrook) </text:span></text:p>
            <text:p text:style-name="common-al">
            <text:span text:style-name="nadrukvet">Overdag verkeersregela</text:span>
            <text:span text:style-name="nadrukvet">ars. Van 22:00 uur tot 08:00 staan er stoplichten.</text:span>
          </text:p>
            <text:p text:style-name="common-al">
            <text:span text:style-name="nadrukvet">29 juni 2018</text:span>
          </text:p>
            <text:p text:style-name="common-al">-<text:span text:style-name="nadrukvet">Vanaf 08:00 uur</text:span></text:p>
            <text:list text:style-name="id1-3-2-2-1-21">
              <text:list-item text:style-override="id1-3-2-2-1-21-1">
                <text:number>∘</text:number>
                <text:p text:style-name="al">
                <text:span text:style-name="nadrukvet">K.R. Poststraat (één rijstrook) </text:span>
              </text:p>
              </text:list-item>
              <text:list-item text:style-override="id1-3-2-2-1-21-2">
                <text:number>∘</text:number>
                <text:p text:style-name="al">
                <text:span text:style-name="nadrukvet">Cra</text:span>
                <text:span text:style-name="nadrukvet">c</text:span>
                <text:span text:style-name="nadrukvet">kstraat (beperkte beschikbaarheid)</text:span>
              </text:p>
              </text:list-item>
            </text:list>
            <text:p text:style-name="common-al">
            <text:span text:style-name="nadrukvet">Overdag verkeersregelaars. Van 22:00 uur tot 08:00 staan er stoplichten.</text:span>
          </text:p>
            <text:p text:style-name="common-al">
            <text:span text:style-name="nadrukvet"/>
            <text:span text:style-name="nadrukvet">30</text:span>
            <text:span text:style-name="nadrukvet"> juni 2018</text:span>
          </text:p>
            <text:p text:style-name="common-al">-<text:span text:style-name="nadrukvet">Vanaf 01</text:span><text:span text:style-name="nadrukvet">:00</text:span><text:span text:style-name="nadrukvet"> uur</text:span><text:span text:style-name="nadrukvet"/><text:span text:style-name="nadrukvet">(</text:span><text:span text:style-name="nadrukvet">tot</text:span><text:span text:style-name="nadrukvet"> 1 juli 2018</text:span><text:span text:style-name="nadrukvet"> 08:00 </text:span><text:span text:style-name="nadrukvet">uur)</text:span></text:p>
            <text:list text:style-name="id1-3-2-2-1-25">
              <text:list-item text:style-override="id1-3-2-2-1-25-1">
                <text:number>∘</text:number>
                <text:p text:style-name="al">
                <text:span text:style-name="nadrukvet">K.R. Poststraat, vanaf Kruising Fok, de Van </text:span>
                <text:span text:style-name="nadrukvet">Maasdijkstraat</text:span>
                <text:span text:style-name="nadrukvet"> tot rotonde </text:span>
                <text:span text:style-name="nadrukvet">Nieuwstraat</text:span>
                <text:span text:style-name="nadrukvet"> (in beide richtingen)</text:span>
              </text:p>
              </text:list-item>
              <text:list-item text:style-override="id1-3-2-2-1-25-2">
                <text:number>∘</text:number>
                <text:p text:style-name="al">
                <text:span text:style-name="nadrukvet">Crackstraat</text:span>
              </text:p>
              </text:list-item>
            </text:list>
            <text:p text:style-name="common-al">
            <text:span text:style-name="nadrukvet">Bij de Fok en Rotonde</text:span>
            <text:span text:style-name="nadrukvet"/>
            <text:span text:style-name="nadrukvet">Nieuwstraat</text:span>
            <text:span text:style-name="nadrukvet"> staan</text:span>
            <text:span text:style-name="nadrukvet"> elk</text:span>
            <text:span text:style-name="nadrukvet"> twee verkeersregelaars. </text:span>
          </text:p>
            <text:p text:style-name="common-al">onder de voorwaarden dat:</text:p>
            <text:p text:style-name="common-al">de gesloten verklaring geldt onder de voornoemde data en tijdstippen</text:p>
            <text:p text:style-name="common-al">Heerenveen, 18 juni 2018</text:p>
            <text:p text:style-name="common-al">Hoogachtend, </text:p>
            <text:p text:style-name="common-al">Burgemeester en wethouders van Heerenveen,</text:p>
            <text:p text:style-name="common-al">namens dit college</text:p>
            <text:p text:style-name="common-al"> 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9">
              <text:list-item text:style-override="id1-3-2-2-1-39-1">
                <text:number>-</text:number>
                <text:p text:style-name="al">uw naam en adres</text:p>
              </text:list-item>
              <text:list-item text:style-override="id1-3-2-2-1-39-2">
                <text:number>-</text:number>
                <text:p text:style-name="al">datum van het bezwaarschrift</text:p>
              </text:list-item>
              <text:list-item text:style-override="id1-3-2-2-1-39-3">
                <text:number>-</text:number>
                <text:p text:style-name="al">een omschrijving van het besluit waartegen u bezwaar heeft (indien mogelijk een kopie bijvoegen)</text:p>
              </text:list-item>
              <text:list-item text:style-override="id1-3-2-2-1-3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109</text:span><text:line-break/><text:date style:data-style-name="dag" text:fixed="true" text:date-value="2018-06-29"/><text:line-break/><text:date style:data-style-name="jaar" text:fixed="true" text:date-value="2018-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109</text:span><text:date style:data-style-name="nicedate" text:fixed="true" text:date-value="2018-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109</text:span><text:date style:data-style-name="nicedate" text:fixed="true" text:date-value="2018-06-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6-29</meta:user-defined>
    <meta:user-defined meta:name="OVERHEIDop.publicationIssue">37109</meta:user-defined>
    <meta:user-defined meta:name="OVERHEIDop.StcrtID/DC.identifier">stcrt-2018-37109</meta:user-defined>
    <meta:user-defined meta:name="DCTERMS.alternative">Gemeente Heerenveen - tijdelijke verkeersmaatregelen in verband met het organiseren van Night of the Koemarkt op 29 en 30 juni 2018 - Crackstraat/K R Poststraat/Oude Koemarkt te Heerenveen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1EP 4 201</meta:user-defined>
    <meta:user-defined meta:name="OVERHEIDop.woonplaats">Heerenveen</meta:user-defined>
    <meta:user-defined meta:name="OVERHEIDop.straatnaam">K.R. Poststraat</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A1</meta:user-defined>
    <meta:user-defined meta:name="OVERHEIDop.verkeersbordcode">C1</meta:user-defined>
    <meta:user-defined meta:name="OVERHEIDop.verkeersbordcode">J16</meta:user-defined>
    <meta:user-defined meta:name="OVERHEIDop.verkeersbordcode">J3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779 552873</meta:user-defined>
    <meta:user-defined meta:name="OVERHEIDop.versieInformatie"/>
  </office:meta>
</office:document-meta>
</file>