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3539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397</text:p>
          </table:table-cell>
        </table:table-row>
        <table:table-row table:style-name="staatscourant.koprow1">
          <table:covered-table-cell/>
          <table:covered-table-cell/>
          <table:table-cell office:value-type="string" table:style-name="staatscourant.publicatiedatumcel">
            <text:p>27 jun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Nijmegen (ScanEagle RPAS)</text:h>
      <text:p text:style-name="ifm_p_font.italic_mt.7.4mm_ifm">19 juni 2018</text:p>
      <text:p text:style-name="ifm_p_font.italic_ifm">Nr. MLA/099/2018</text:p>
      <text:p text:style-name="ifm_p_mt.3.7mm_ifm">De Minister van Defensie,</text:p>
      <text:p text:style-name="ifm_p_mt.3.7mm_ifm">Handelende in overeenstemming met de Minister van Infrastructuur en Waterstaat;</text:p>
      <text:p text:style-name="ifm_p_mt.3.7mm_ifm">Gelezen het verzoek van de commandant JISTARC 107ASBT van woensdag 6 juni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ScanEagle Remotely Piloted Aircraft System (RPAS) in het kader van bijstandverlening aan de politie wordt als inzetgebied het tijdelijke gebied met beperkingen (TGB) Nijmegen aangewezen, begrensd door de volgende coördinaten en hoogten:</text:p>
      <text:p text:style-name="ifm_p_indent.0mm_mleft.7mm_ifm"><text:span text:style-name="ifm_span_font.bold_ifm">TGB Nijmegen</text:span></text:p>
      <text:p text:style-name="ifm_p_indent.0mm_mleft.7mm_ifm">Een cirkelvormig gebied met een straal van twee (2) nautische mijlen rondom coördinaat 52° 03’ 35.02"N 005° 52’18.97"E, van grondniveau tot 5.500 voeten boven zeeniveau (AMSL);</text:p>
      <text:p text:style-name="ifm_p_indent.0mm_mleft.7mm_ifm">Aansluitend een corridor van 51°54'47.49"N005°45'46.2"E, naar 52°04'0.22N 005°49'8.87"E, vanaf dit punt in een cirkelboog met een straal van twee (2) nautische mijlen met als middelpunt 52°03’35.02"N005°52’18.97"E tegen de wijzers van de klok naar 52°02'7.09N005°50'6.90"E, naar 51°54'45.12N005°47'24.68"E en terug naar 51°54'47.49" N005°45'46.2"E van 2.000 voeten boven zeeniveau (AMSL) tot 5.500 voeten boven zeeniveau (AMSL);</text:p>
      <text:p text:style-name="ifm_p_indent.0mm_mleft.7mm_ifm">Aansluitend een gebied van 51°54'47.49"N005°45'46.20"E, naar 51°54'30.69"N005°57' 05.60"E, naar 51°42'08.03"N005°56'14.35"E, naar 51°42’07.18"N005° 52’39.30"E, naar 51°44’32.61"N005°45’08.55"E en terug naar 51°54' 47.49"N005°45'46.20"E, van 2.000 voeten boven zeeniveau (AMSL) tot 8.000 voeten boven zeeniveau (AMSL) (zie figuur).</text:p>
      <text:p text:style-name="ifm_p_mt.3.7mm_indent.-7mm_mleft.7mm_ifm">2.<text:tab/>Het TGB Nijmegen, genoemd in het eerste lid, wordt ingesteld op de hieronder genoemde dag en tijdstip:</text:p>
      <text:p text:style-name="ifm_p_indent.0mm_mleft.7mm_ifm"><text:span text:style-name="ifm_span_font.bold_ifm">Week 29:</text:span></text:p>
      <text:p text:style-name="ifm_p_indent.0mm_mleft.7mm_ifm">Vrijdag 20 juli 2018 van 08:00 uur tot 23:59 uur lokale tij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18-35397-001.png" xlink:show="embed" xlink:type="simple"/></draw:frame><draw:frame draw:name="Bron5" draw:style-name="frame.bron" text:anchor-type="as-char" svg:width="150mm" svg:y="0mm"><draw:text-box><text:p text:style-name="ifm_p_mt.2mm_ifm"><text:span text:style-name="ifm_span_font.bold_ifm">TGB Nijmegen</text:span></text:p></draw:text-box></draw:frame></text:p>
      <text:h text:style-name="ifm_p_font.bold_mt.5.08mm_page.keep-with-next_ifm" text:outline-level="2">Artikel<text:s/>2<text:s/></text:h>
      <text:p text:style-name="ifm_p_mt.4.23mm_ifm">Voor het gebruik van het TGB Nijmegen gelden de volgende regels:</text:p>
      <text:p text:style-name="ifm_p_indent.-7mm_mleft.7mm_ifm">a.<text:tab/>het uitvoeren van andere dan bij de inzet betrokken vluchten in het TGB Nijmegen is niet toegestaan, met uitzondering van gecoördineerde vluchten door luchtvaartuigen die vooraf toestemming hebben verkregen van MilATCC Schiphol;</text:p>
      <text:p text:style-name="ifm_p_indent.-7mm_mleft.7mm_ifm">b.<text:tab/>gedurende de uitvoering van de vluchten met het ScanEagle RPAS dient te allen tijde contact mogelijk te zijn tussen de uitvoerende eenheid en MilATCC Schiphol;</text:p>
      <text:p text:style-name="ifm_p_indent.-7mm_mleft.7mm_ifm">c.<text:tab/>aanvang en beëindiging van de vluchten met het ScanEagle RPAS worden gecoördineerd met MilATCC Schiphol en verkeerstoren Volkel;</text:p>
      <text:p text:style-name="ifm_p_indent.-7mm_mleft.7mm_ifm">d.<text:tab/>tijdens de uitvoering van de vluchten met het ScanEagle RPAS worden de in het ‘Operations Manual’ opgenomen beperkingen in acht genomen;</text:p>
      <text:p text:style-name="ifm_p_indent.-7mm_mleft.7mm_ifm">e.<text:tab/>het uitvoeren van de vluchten met het ScanEagle RPAS boven aaneengesloten bebouwing en mensenverzamelingen wordt vermeden, tenzij dit voor het doel van de vlucht noodzakelijk is;</text:p>
      <text:p text:style-name="ifm_p_indent.-7mm_mleft.7mm_ifm">f.<text:tab/>voor aanvang van de vluchten met het ScanEagle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p text:style-name="ifm_p_indent.-7mm_mleft.7mm_ifm">h.<text:tab/>Het ScanEagle RPAS zal zich in hoogte beperken tot minimaal 2000 voeten beneden de maximale hoogte en minimaal 500 voeten boven de minimale hoogte, als dit niet grond is, van de gebieden genoemd in Artikel 1, lid 1.</text:p>
      <text:h text:style-name="ifm_p_font.bold_mt.5.08mm_page.keep-with-next_ifm" text:outline-level="2">Artikel<text:s/>3<text:s/></text:h>
      <text:p text:style-name="ifm_p_mt.4.23mm_ifm">Deze beschikking treedt in werking met ingang van vrijdag 20 juli 2018 en vervalt met ingang van zaterdag 21 juli 2018.</text:p>
      <text:p text:style-name="ifm_p_mt.3.7mm_ifm">Deze beschikking wordt met de toelichting in de Staatscourant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Een ScanEagle RPAS kan conform de Regeling vluchten militaire onbemande luchtvaartuigen worden gebruikt in militaire plaatselijke luchtverkeersleidingsgebieden, restricted areas en tijdelijke gebieden met beperkingen (TGB’s). In deze beschikking is op grond van artikel 9 van het Besluit luchtverkeer 2014 een TGB aangewezen. Binnen dit TGB zullen in het kader van bijstandverlening aan de politie vluchten met een RPAS worden uitgevoerd.</text:p>
      <text:p text:style-name="ifm_p_mt.3.7mm_ifm">Luchtvaartuigen in gebruik bij de Landelijke eenheid, afdeling Luchtvaart, en luchtvaartuigen ten behoeve van HEMS- en SAR-vluchten mogen het tijdelijke gebied met beperkingen binnenvliegen na toestemming van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35397</text:span><text:tab/>27 jun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35397</text:span><text:tab/>27 jun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Nijmegen (ScanEagle RPAS)</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3539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5397</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Nijmegen (ScanEagle RPAS)</meta:user-defined>
    <meta:user-defined meta:name="DCTERMS.W3CDTF/DCTERMS.available">2018-06-27</meta:user-defined>
  </office:meta>
</office:document-meta>
</file>