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text:span>
            <text:span text:style-name="nadrukvet">.</text:span>
            <text:span text:style-name="nadrukvet">300</text:span>
            <text:span text:style-name="nadrukvet">0</text:span>
            <text:span text:style-name="nadrukvet">387</text:span>
          </text:p>
            <text:p text:style-name="common-al">Onderwerp: Opheffen drie algemene gehandicaptenparkeerplaatsen Kattebos te Heerenveen.</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 </text:p>
                  </text:list-item>
                </text:list>
              </text:list-item>
              <text:list-item text:style-override="id1-3-2-2-1-7-2">
                <text:number>-</text:number>
                <text:p text:style-name="al">dat bij besluit van 8 oktober 2012 met kenmerk 12.2000906 drie algemene gehandicaptenparkeerplaatsen zijn aangewezen op het Kattebos te Heerenveen;</text:p>
              </text:list-item>
              <text:list-item text:style-override="id1-3-2-2-1-7-3">
                <text:number>-</text:number>
                <text:p text:style-name="al">dat deze gehandicaptenparkeerplaatsen zijn aangewezen ten behoeve van de bewoners en bezoekers van het D-gebouw van serviceflat Heerenhage; </text:p>
              </text:list-item>
              <text:list-item text:style-override="id1-3-2-2-1-7-4">
                <text:number>-</text:number>
                <text:p text:style-name="al">dat de serviceflat gesloopt gaat worden in 2018 en dat de bewoners reeds elders zijn gehuisvest; </text:p>
              </text:list-item>
              <text:list-item text:style-override="id1-3-2-2-1-7-5">
                <text:number>-</text:number>
                <text:p text:style-name="al">dat de noodzaak van de drie algemene gehandicaptenparkeerplaatsen daarmee is komen te vervallen;</text:p>
              </text:list-item>
              <text:list-item text:style-override="id1-3-2-2-1-7-6">
                <text:number>-</text:number>
                <text:p text:style-name="al">dat bedoelde wegen zijn gelegen binnen de gemeente Heerenveen en bij de gemeente Heerenveen in beheer zijn;</text:p>
              </text:list-item>
              <text:list-item text:style-override="id1-3-2-2-1-7-7">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list text:style-name="id1-3-2-2-1-9">
              <text:list-item text:style-override="id1-3-2-2-1-9-1">
                <text:number>1.</text:number>
                <text:p text:style-name="al">Intrekken van het verkeersbesluit “Realisatie drie gehandicaptenparkeerplaatsen Kattebos” nummer 12.2000906 van 8 oktober 2012.</text:p>
              </text:list-item>
              <text:list-item text:style-override="id1-3-2-2-1-9-2">
                <text:number>2.</text:number>
                <text:p text:style-name="al">Door verwijdering van de borden E6 volgens het Reglement Verkeersregels en Verkeerstekens 1990 de drie algemene gehandicaptenparkeerplaatsen op het Kattebos ter hoogte van het D-gebouw van serviceflat Heerenhage te Heerenveen op te heffen.</text:p>
              </text:list-item>
              <text:list-item text:style-override="id1-3-2-2-1-9-3">
                <text:number>3.</text:number>
                <text:p text:style-name="al">Een en ander overeenkomstig de bij dit verkeersbesluit behorende situatietekening d.d. 15 januari 2018.</text:p>
                <text:p text:style-name="al">Heerenveen, 16 januari 2018</text:p>
              </text:list-item>
            </text:list>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8">
              <text:list-item text:style-override="id1-3-2-2-1-18-1">
                <text:number>-</text:number>
                <text:p text:style-name="al">uw naam en adres</text:p>
              </text:list-item>
              <text:list-item text:style-override="id1-3-2-2-1-18-2">
                <text:number>-</text:number>
                <text:p text:style-name="al">datum van het bezwaarschrift</text:p>
              </text:list-item>
              <text:list-item text:style-override="id1-3-2-2-1-18-3">
                <text:number>-</text:number>
                <text:p text:style-name="al">een omschrijving van het besluit waartegen u bezwaar heeft (indien mogelijk een kopie bijvoegen)</text:p>
              </text:list-item>
              <text:list-item text:style-override="id1-3-2-2-1-1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509</text:span><text:line-break/><text:date style:data-style-name="dag" text:fixed="true" text:date-value="2018-01-19"/><text:line-break/><text:date style:data-style-name="jaar" text:fixed="true" text:date-value="2018-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509</text:span><text:date style:data-style-name="nicedate" text:fixed="true" text:date-value="2018-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509</text:span><text:date style:data-style-name="nicedate" text:fixed="true" text:date-value="2018-01-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1-19</meta:user-defined>
    <meta:user-defined meta:name="OVERHEIDop.publicationIssue">3509</meta:user-defined>
    <meta:user-defined meta:name="OVERHEIDop.StcrtID/DC.identifier">stcrt-2018-3509</meta:user-defined>
    <meta:user-defined meta:name="DCTERMS.alternative">Gemeente Heerenveen - Opheffen drie algemene gehandicaptenparkeerplaatsen Kattebos te Heerenveen - Kattebos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6CM 5</meta:user-defined>
    <meta:user-defined meta:name="OVERHEIDop.woonplaats">Heerenveen</meta:user-defined>
    <meta:user-defined meta:name="OVERHEIDop.straatnaam">Kattebos</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3000387</meta:user-defined>
    <meta:user-defined meta:name="DCTERMS.abstract">Opheffen drie algemene gehandicaptenparkeerplaatsen Kattebos te Heerenveen.</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Kaart locaties opheffen 3 alg. GPP plaats|exb-2018-3405</meta:user-defined>
    <meta:user-defined meta:name="OVERHEID.EPSG28992/DC.spatial">190114 552219</meta:user-defined>
    <meta:user-defined meta:name="OVERHEIDop.versieInformatie"/>
  </office:meta>
</office:document-meta>
</file>