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file-entry manifest:full-path="Pictures/5180005_003_ARoute27mei2018HeiligdomsvaartMaastrichti08c520af-bf30-402c-bf29-386feac159f2.jpg" manifest:media-type="image/x-eps"/>
  <manifest:file-entry manifest:full-path="Pictures/5180005_002_BRoute3juni2018HeiligdomsvaartMaastrichti96a7fabf-3b44-4f2a-8db5-b7663fd93577.jpg" manifest:media-type="image/x-eps"/>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Tijdelijke verkeersmaatregel Heiligdomsvaart</text:p>
          </table:table-cell>
          <table:table-cell office:value-type="string" table:style-name="staatscourantkop.B.cell">
            <text:section text:name="plaatje_id1-3-1-1" text:style-name="plaatje">
              <text:p text:style-name="illustratie_id1-3-1-1-1"><draw:frame draw:style-name="illustratie_id1-3-1-1-1" text:anchor-type="paragraph" svg:width="40mm" svg:height="11.799999999999999mm"><draw:image xlink:href="Pictures/logo.png" xlink:type="simple"/></draw:frame></text:p>
            </text:section>
          </table:table-cell>
        </table:table-row>
      </table:table>
      <text:section text:name="regeling_id1-3-2" text:style-name="regeling">
        <text:section text:name="aanhef_id1-3-2-1" text:style-name="aanhef">
          <text:section text:name="considerans_id1-3-2-1-1" text:style-name="considerans">
            <text:p text:style-name="considerans.al">Ruimte / Mobiliteit / 2018</text:p>
            <text:p text:style-name="tussenkopvet">
            <text:span text:style-name="nadrukvet">
              <text:span text:style-name="nadrukcur">Gemeente Maastricht</text:span>
            </text:span>
          </text:p>
            <text:p text:style-name="tussenkopvet">
            <text:span text:style-name="nadrukvet">Overwegingen ten aanzien van het besluit</text:span>
          </text:p>
            <text:p text:style-name="considerans.al">Overwegende, dat voor het evenement Heiligdomsvaart in Maastricht een aantal verkeersmaatregelen worden genomen;</text:p>
            <text:p text:style-name="considerans.al">dat deze maatregelen gelden voor 27 mei 2018 en 3 juni 2018;</text:p>
            <text:p text:style-name="considerans.al">dat op zondag 27 mei 2018 en op zondag 3 juni 2018 de plechtige ommegang plaats vindt door diverse straten van Maastricht;</text:p>
            <text:p text:style-name="considerans.al">dat de bereikbaarheid van de hulpdiensten zoveel mogelijk moet worden gewaarborgd en daarmee de veiligheid van de inwoners van Maastricht;</text:p>
            <text:p text:style-name="considerans.al">dat er zo min mogelijk (parkeer) overlast mag ontstaan voor bewoners dicht bij de route van de ommegang, maar dat dit in evenwicht is met de eventuele overlast door de opgelegde beperkingen;</text:p>
            <text:p text:style-name="considerans.al">dat de bereikbaarheid voor bezoekers van het evenement wordt gewaarborgd en duidelijk is;</text:p>
            <text:p text:style-name="considerans.al">dat uit oogpunt van het verzekeren van veiligheid op de weg, het beschermen van de weggebruikers en passagiers, het in stand houden van de weg en het waarborgen van de bruikbaarheid daarvan, het zoveel mogelijk waarborgen van de vrijheid van het verkeer en het voorkomen of beperken van door het verkeer veroorzaakte overlast, hinder of schade het gewenst is om voornoemde periode verkeersmaatregelen te nemen;</text:p>
            <text:p text:style-name="considerans.al">dat dit inhoudt dat de hieronder vermelde wegen (geheel of gedeeltelijk) gesloten worden verklaard voor voertuigen en/of dat hiervoor een parkeerverbod van kracht zal zijn;</text:p>
            <text:p text:style-name="considerans.al">dat de maatregelen zijn weergegeven op de bijgevoegde tekeningen als behorend bij dit verkeersbesluit;</text:p>
            <text:p text:style-name="considerans.al">dat betreffende straten in beheer en onderhoud zijn bij de gemeente Maastricht;</text:p>
            <text:p text:style-name="considerans.al">dat te nemen verkeersmaatregelen besproken zijn met de Districtchef van politiedistrict Maastricht;</text:p>
            <text:p text:style-name="considerans.al">gelet op het gestelde in CROW publicaties 96a/b omleidingen en tijdelijke bewegwijzering;</text:p>
            <text:p text:style-name="considerans.al">gelet op het bepaalde in de artikelen 15 en 18 van de Wegenverkeerswet 1994 en artikel 37 van het “Besluit administratieve bepalingen inzake het wegverkeer” en paragraaf 4 van de Uitvoeringsvoorschriften BABW inzake verkeerstekens;</text:p>
            <text:p text:style-name="considerans_bottom"/>
          </text:section>
          <text:section text:name="afkondiging_id1-3-2-1-2" text:style-name="afkondiging">
            <text:p text:style-name="afkondiging_top"/>
            <text:p text:style-name="al">
            <text:span text:style-name="nadrukvet">BESLUITEN</text:span>
          </text:p>
          </text:section>
        </text:section>
        <text:section text:name="regeling-tekst_id1-3-2-2" text:style-name="regeling-tekst">
          <text:section text:name="tekst_id1-3-2-2-1" text:style-name="tekst">
            <text:p text:style-name="common-al"/>
            <text:list text:style-name="id1-3-2-2-1-2">
              <text:list-item text:style-override="id1-3-2-2-1-2-1">
                <text:number>1.</text:number>
                <text:p text:style-name="al">door het plaatsen van de borden C1 van Bijlage I van het RVV 1990 de volgende wegen of weggedeelte(n) gesloten te verklaren op zondag 27 mei 2018 vanaf 13:00 uur, in beide richtingen voor voertuigen, ruiters en geleiders van rij- of trekdieren of vee:</text:p>
                <text:p text:style-name="al">- De Grote Gracht voor de aansluiting met de Helmstraat;</text:p>
                <text:p text:style-name="al">- De Markt voor de aansluiting met de Grote Gracht;</text:p>
                <text:p text:style-name="al">- De Wilhelminabrug voor de aansluiting met de Hoenderstraat;</text:p>
                <text:p text:style-name="al">- De Oude Tweebergenpoort na de aansluiting met de Kommel;</text:p>
                <text:p text:style-name="al">- Het Keizer Karelplein in het verlengde van de Oude Tweebergenpoort;</text:p>
                <text:p text:style-name="al">- Het Henric van Veldekeplein;</text:p>
                <text:p text:style-name="al">- Het Vrijthof;</text:p>
                <text:p text:style-name="al">- De Stenenwal na de aansluiting met de Waterpoort;</text:p>
                <text:p text:style-name="al">- De Bourgognestraat;</text:p>
                <text:p text:style-name="al">- Het Hoogbrugplein aan de noordkant;</text:p>
                <text:p text:style-name="al">- De Hoogbrugstraat;</text:p>
                <text:p text:style-name="al">- De Alexander Battalaan;</text:p>
                <text:p text:style-name="al">- De Stationsstraat, tussen het Stationsplein en de Alexander Battalaan;</text:p>
                <text:p text:style-name="al">- De noordelijke parallelweg van de Akerstraat;</text:p>
                <text:p text:style-name="al">- De Oeverwal, net voor de aansluiting met de Wycker Pastoorstraat;</text:p>
                <text:p text:style-name="al">- De Rechtstraat;</text:p>
                <text:p text:style-name="al">- De Wycker Grachtstraat;</text:p>
                <text:p text:style-name="al">- De Lage Barakken;</text:p>
              </text:list-item>
              <text:list-item text:style-override="id1-3-2-2-1-2-2">
                <text:number>2.</text:number>
                <text:p text:style-name="al">door het plaatsen van de borden C1 van Bijlage I van het RVV 1990 de volgende wegen of weggedeelte(n) gesloten te verklaren op zondag 3 juni 2018 vanaf 13:00 uur, in beide richtingen voor voertuigen, ruiters en geleiders van rij- of trekdieren of vee:</text:p>
                <text:p text:style-name="al">- De Kesselskade;</text:p>
                <text:p text:style-name="al">- De Sint Servaasbrug;</text:p>
                <text:p text:style-name="al">- De Graanmarkt bij de aansluiting met Het Bat;</text:p>
                <text:p text:style-name="al">- De Begijnenstraat;</text:p>
                <text:p text:style-name="al">- Henri Hermanspark;</text:p>
                <text:p text:style-name="al">- De Sint Hubertuslaan;</text:p>
                <text:p text:style-name="al">- De Wilhelminabrug voor de aansluiting met de Hoenderstraat;</text:p>
                <text:p text:style-name="al">- De Grote Gracht voor de aansluiting met de Helmstraat;</text:p>
                <text:p text:style-name="al">- De Markt voor de aansluiting met de Grote Gracht;</text:p>
                <text:p text:style-name="al">- De Oude Tweebergenpoort na de aansluiting met de Kommel;</text:p>
                <text:p text:style-name="al">- Het Keizer Karelplein in het verlengde van de Oude Tweebergenpoort;</text:p>
                <text:p text:style-name="al">- Henric van Veldekeplein;</text:p>
                <text:p text:style-name="al">- Het Vrijthof; </text:p>
              </text:list-item>
              <text:list-item text:style-override="id1-3-2-2-1-2-3">
                <text:number>3.</text:number>
                <text:p text:style-name="al">door het plaatsen van de borden E4 van Bijlage I van het RVV 1990 en onderborden met de tekst “M.U.V. 3 juni 2018” de parkeerplaatsen op te heffen op 3 juni 2018:</text:p>
                <text:p text:style-name="al">- aan de noordkant van de Kleine Looiersstraat;</text:p>
                <text:p text:style-name="al">- aan de zuidkant van de Nieuwenhofstraat;</text:p>
                <text:p text:style-name="al">- aan beide zijden van de Zwingelput;</text:p>
              </text:list-item>
            </text:list>
            <text:p text:style-name="common-al">4. door het afplakken van het bord E6 van Bijlage I van het RVV 1990 en het plaatsen van het bord E4 van Bijlage I van het RVV en onderbord met de tekst “M.U.V. 3 juni 2018” de algemene gehandicaptenparkeerplaats op de Zwingelput bij de aansluiting met de Nieuwenhofstraat op te heffen op 3 juni 2018, ook als parkeerplaats.</text:p>
            <text:p text:style-name="common-al">Maastricht, 22 mei 2018</text:p>
            <text:p text:style-name="common-al">Namens het college van burgemeester en wethouders van Maastricht,</text:p>
            <text:p text:style-name="common-al">Wethouder Duurzaamheid, Mobiliteit en Kenniseconomie,</text:p>
            <text:p text:style-name="common-al">voor deze,</text:p>
            <text:p text:style-name="common-al">Teammanager Mobiliteit,</text:p>
            <text:p text:style-name="common-al">E. Westbroek</text:p>
            <text:p text:style-name="common-al">Dit besluit is op de in de gemeente gebruikelijke wijze ter openbare kennis gebracht van 24 mei 2018 tot en met 5 juli 2018, waarvan mededeling is gedaan in de Staatscourant van 22 mei 2018;</text:p>
            <text:p text:style-name="common-al"/>
            <text:p text:style-name="tussenkopvet">
            <text:span text:style-name="nadrukvet">Bezwaar en voorlopige voorziening</text:span>
          </text:p>
            <text:p text:style-name="common-al">Op grond van het bepaalde in de artikelen 8:1 juncto artikel 7:1 juncto artikel 6:4 van de Awb kan, door degenen wiens belang rechtstreeks bij dit besluit is betrokken, binnen een termijn van zes weken, ingaande op de dag na de dag waarop dit besluit is bekendgemaakt c.q. is verzonden of uitgereikt, bij ons college een bezwaarschrift worden ingediend.</text:p>
            <text:p text:style-name="common-al">U kunt het bezwaarschrift digitaal of schriftelijk indienen.</text:p>
            <text:p text:style-name="common-al">Als u het bezwaarschrift digitaal wilt indienen, kunt u dit doen via <text:span text:style-name="nadrukondlijn">www.gemeentemaastricht.nl/bezwaar</text:span>. U vindt hier een formulier waarmee u bezwaar kunt maken. </text:p>
            <text:p text:style-name="common-al">U kunt het bezwaarschrift ook per post indienen. </text:p>
            <text:p text:style-name="common-al">Het bezwaarschrift moet worden ondertekend en moet ten minste bevatten:</text:p>
            <text:p text:style-name="common-al">. de naam en het adres van de indiener;</text:p>
            <text:p text:style-name="common-al">. de dagtekening;</text:p>
            <text:p text:style-name="common-al">. een omschrijving van het besluit waartegen het bezwaar is gericht;</text:p>
            <text:p text:style-name="common-al">. de gronden van het bezwaar.</text:p>
            <text:p text:style-name="common-al">Wij verzoeken u in het bezwaarschrift ook uw telefoonnummer en (zo mogelijk) uw </text:p>
            <text:p text:style-name="common-al">e-mailadres te vermelden.</text:p>
            <text:p text:style-name="common-al">Het bezwaarschrift moet worden gericht aan het college van Burgemeester en wethouders van Maastricht, Postbus 1992, 6201 BZ Maastricht.</text:p>
            <text:p text:style-name="common-al">Het indienen van bezwaar heeft geen schorsende werking. Om de inwerkingtreding van het besluit en de gevolgen daarvan op te schorten kan om een voorlopige voorziening worden verzocht. Het verzoek om een voorlopige voorziening moet worden gericht aan de voorzieningenrechter van de Rechtbank Limburg, bestuursrecht, postbus 950 te 6040 AZ te Roermond. </text:p>
            <text:p text:style-name="common-al">Van de verzoeker van een voorlopige voorziening wordt een griffierecht geheven. U wordt door de griffie van de rechtbank geïnformeerd over de hoogte van het griffierecht en de wijze van betaling.</text:p>
            <text:p text:style-name="common-al">U kunt ook digitaal een voorlopige voorziening indienen bij genoemde rechtbank via http://loket.rechtspraak.nl/bestuursrecht. Daarvoor moet u wel beschikken over een elektronische handtekening (DigiD). Kijk op de genoemde site voor de precieze voorwaardenl</text:p>
            <text:p text:style-name="tussenkopvet">Bijlage</text:p>
            <text:p text:style-name="common-al">
            <draw:frame><draw:text-box><text:section text:name="plaatje_id1-3-2-2-1-29-1" text:style-name="plaatje">
              <text:p text:style-name="illustratie_id1-3-2-2-1-29-1-1"><draw:frame draw:style-name="illustratie_id1-3-2-2-1-29-1-1" text:anchor-type="paragraph" svg:width="153mm" svg:height="54.57324840764332mm"><draw:image xlink:href="Pictures/5180005_003_ARoute27mei2018HeiligdomsvaartMaastrichti08c520af-bf30-402c-bf29-386feac159f2.jpg" xlink:type="simple"/></draw:frame></text:p>
            </text:section></draw:text-box></draw:frame>
          </text:p>
            <text:p text:style-name="last-al">
            <draw:frame><draw:text-box><text:section text:name="plaatje_id1-3-2-2-1-30-1" text:style-name="plaatje">
              <text:p text:style-name="illustratie_id1-3-2-2-1-30-1-1"><draw:frame draw:style-name="illustratie_id1-3-2-2-1-30-1-1" text:anchor-type="paragraph" svg:width="153mm" svg:height="87.70700636942676mm"><draw:image xlink:href="Pictures/5180005_002_BRoute3juni2018HeiligdomsvaartMaastrichti96a7fabf-3b44-4f2a-8db5-b7663fd93577.jpg" xlink:type="simple"/></draw:frame></text:p>
            </text:section></draw:text-box></draw:frame>
          </text:p>
            <text:p text:style-name="tekst_bottom"/>
          </text:section>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29-1-1" style:parent-style-name="Standard">
      <style:paragraph-properties style:line-spacing="0mm" style:text-autospace="none" ofo:line-height="0.001cm"/>
    </style:style>
    <style:style style:family="graphic" style:name="illustratie_id1-3-2-2-1-29-1-1" style:parent-style-name="Standard">
      <style:graphic-properties style:horizontal-pos="left" style:horizontal-rel="paragraph" style:vertical-pos="top" style:vertical-rel="paragraph" style:wrap="none" ofo:margin-right="3mm"/>
    </style:style>
    <style:style style:family="paragraph" style:name="illustratie_id1-3-2-2-1-30-1-1" style:parent-style-name="Standard">
      <style:paragraph-properties style:line-spacing="0mm" style:text-autospace="none" ofo:line-height="0.001cm"/>
    </style:style>
    <style:style style:family="graphic" style:name="illustratie_id1-3-2-2-1-30-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29388</text:span><text:line-break/><text:date style:data-style-name="dag" text:fixed="true" text:date-value="2018-05-24"/><text:line-break/><text:date style:data-style-name="jaar" text:fixed="true" text:date-value="2018-05-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8  nr. 29388</text:span><text:date style:data-style-name="nicedate" text:fixed="true" text:date-value="2018-05-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8  nr. 29388</text:span><text:date style:data-style-name="nicedate" text:fixed="true" text:date-value="2018-05-24"/></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Tijdelijke verkeersmaatregel Heiligdomsvaart</meta:user-defined>
    <meta:user-defined meta:name="OVERHEIDop.doctype">Officiële Publicaties, versie 1.1</meta:user-defined>
    <meta:user-defined meta:name="DCTERMS.W3CDTF/OVERHEIDop.jaargang">2018</meta:user-defined>
    <meta:user-defined meta:name="DCTERMS.W3CDTF/DCTERMS.available">2018-05-24</meta:user-defined>
    <meta:user-defined meta:name="OVERHEIDop.publicationIssue">29388</meta:user-defined>
    <meta:user-defined meta:name="OVERHEIDop.StcrtID/DC.identifier">stcrt-2018-29388</meta:user-defined>
    <meta:user-defined meta:name="DCTERMS.alternative">Gemeente Maastricht - Verkeersbesluit ten aanzien van het tijdelijk afsluiten van diverse wegen in Maastricht ten behoeve van de ommegang tijdens de Heiligdomsvaart. - Vrijthof</meta:user-defined>
    <meta:user-defined meta:name="OVERHEID.Organisatietype/OVERHEID.organisationType">gemeente</meta:user-defined>
    <meta:user-defined meta:name="OVERHEID.Gemeente/OVERHEID.authority">Maastricht</meta:user-defined>
    <meta:user-defined meta:name="OVERHEID.Gemeente/DC.creator">Maastricht</meta:user-defined>
    <meta:user-defined meta:name="OVERHEID.TaxonomieBeleidsagenda/OVERHEID.category">Verkeer | Organisatie en beleid</meta:user-defined>
    <meta:user-defined meta:name="OVERHEID.PostcodeHuisnummer/OVERHEIDop.postcodeHuisnummer">6211LE 25</meta:user-defined>
    <meta:user-defined meta:name="OVERHEIDop.woonplaats">Maastricht</meta:user-defined>
    <meta:user-defined meta:name="OVERHEIDop.straatnaam">Vrijthof</meta:user-defined>
    <meta:user-defined meta:name="OVERHEIDvb.TypeVerkeersbesluit/OVERHEIDvb.typeVerkeersbesluit">tijdelijke verkeersmaatregel van kortere duur dan 4 maanden</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Weggebruiker/OVERHEIDvb.weggebruiker">fietsers</meta:user-defined>
    <meta:user-defined meta:name="OVERHEIDvb.referentienummer">2018</meta:user-defined>
    <meta:user-defined meta:name="OVERHEIDop.verkeersbordcode">C1</meta:user-defined>
    <meta:user-defined meta:name="OVERHEIDop.verkeersbordcode">E4</meta:user-defined>
    <meta:user-defined meta:name="OVERHEID.Informatietype/DC.type">officiële publicatie</meta:user-defined>
    <meta:user-defined meta:name="OVERHEIDop.Staatscourant/DC.type">Verkeersbesluiten</meta:user-defined>
    <dc:language>nl</dc:language>
    <meta:user-defined meta:name="OVERHEID.Ministerie/DCTERMS.publisher">Ministerie van Binnenlandse Zaken</meta:user-defined>
    <meta:user-defined meta:name="OVERHEIDop.publicationName">Staatscourant</meta:user-defined>
    <meta:user-defined meta:name="OVERHEID.EPSG28992/DC.spatial">176180 317743</meta:user-defined>
    <meta:user-defined meta:name="OVERHEIDop.versieInformatie"/>
  </office:meta>
</office:document-meta>
</file>