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2845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455</text:p>
          </table:table-cell>
        </table:table-row>
        <table:table-row table:style-name="staatscourant.koprow1">
          <table:covered-table-cell/>
          <table:covered-table-cell/>
          <table:table-cell office:value-type="string" table:style-name="staatscourant.publicatiedatumcel">
            <text:p>25 me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Doorn (RPAS-vluchten)</text:h>
      <text:p text:style-name="ifm_p_font.italic_mt.7.4mm_ifm">14 mei 2018</text:p>
      <text:p text:style-name="ifm_p_font.italic_ifm">Nr. MLA/075/2018</text:p>
      <text:p text:style-name="ifm_p_mt.3.7mm_ifm">De Minister van Defensie,</text:p>
      <text:p text:style-name="ifm_p_mt.3.7mm_ifm">Handelende in overeenstemming met de Minister van Infrastructuur en Waterstaat;</text:p>
      <text:p text:style-name="ifm_p_mt.3.7mm_ifm">Gelezen het verzoek van Media Centrum Defensie van 30 maart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DJI Inspire 2 en DJI Phantom 4 ten behoeve van het maken van luchtopnames wordt als inzetgebied het tijdelijke gebied met beperkingen (TGB) Doorn aangewezen, begrensd door de volgende coördinaten en hoogte:</text:p>
      <text:p text:style-name="ifm_p_indent.0mm_mleft.7mm_ifm"><text:span text:style-name="ifm_span_font.bold_ifm">TGB Doorn</text:span></text:p>
      <text:p text:style-name="ifm_p_indent.0mm_mleft.7mm_ifm">Een cirkelvormig gebied met een straal van 100 meter rondom coördinaat 52°02’48” N 005°19’46” E, van grond tot 200 voet AMSL (zie figuur).</text:p>
      <text:p text:style-name="ifm_p_mt.3.7mm_indent.-7mm_mleft.7mm_ifm">2.<text:tab/>Het TGB Doorn, genoemd in het eerste lid, wordt ingesteld op de hieronder genoemde dagen en tijdstippen:</text:p>
      <text:p text:style-name="ifm_p_indent.0mm_mleft.7mm_ifm"><text:span text:style-name="ifm_span_font.bold_ifm">Week 23:</text:span></text:p>
      <text:p text:style-name="ifm_p_indent.0mm_mleft.7mm_ifm">9 juni 2018 van 12:00 uur tot 16:00 uur lokale tijd.</text:p>
      <text:p text:style-name="ifm_p_mt.3.7mm_page.break-before_ifm"><draw:frame draw:name="Afbeelding1" draw:style-name="frame.picture" draw:z-index="1" svg:height="100mm" svg:width="100mm" text:anchor-type="paragraph" style:rel-height="scale" style:rel-width="scale"><draw:image draw:filter-name="PNG - Portable Network Graphics" xlink:actuate="onLoad" xlink:href="Pictures/stcrt-2018-28455-001.png" xlink:show="embed" xlink:type="simple"/></draw:frame><draw:frame draw:name="Bron5" draw:style-name="frame.bron" text:anchor-type="as-char" svg:width="100mm" svg:y="0mm"><draw:text-box><text:p text:style-name="ifm_p_mt.2mm_ifm"><text:span text:style-name="ifm_span_font.bold_ifm">TGB Doorn</text:span></text:p></draw:text-box></draw:frame></text:p>
      <text:h text:style-name="ifm_p_font.bold_mt.5.08mm_page.keep-with-next_ifm" text:outline-level="2">Artikel<text:s/>2<text:s/></text:h>
      <text:p text:style-name="ifm_p_mt.4.23mm_ifm">Voor het gebruik van het TGB Doorn gelden de volgende regels:</text:p>
      <text:p text:style-name="ifm_p_indent.-7mm_mleft.7mm_ifm">a.<text:tab/>het uitvoeren van andere dan bij de oefening betrokken vluchten in het TGB Doorn is niet toegestaan, met uitzondering van gecoördineerde vluchten door luchtvaartuigen die vooraf toestemming hebben verkregen van MilATCC Schiphol;</text:p>
      <text:p text:style-name="ifm_p_indent.-7mm_mleft.7mm_ifm">b.<text:tab/>gedurende de uitvoering van de vluchten met het DJI Inspire 2 en DJI Phantom 4 dient te allen tijde contact mogelijk te zijn tussen de uitvoerende eenheid en MilATCC Schiphol;</text:p>
      <text:p text:style-name="ifm_p_indent.-7mm_mleft.7mm_ifm">c.<text:tab/>de bestuurder van het DJI Inspire 2 en DJI Phantom 4 coördineert de aanvang en beëindiging van de vluchten met MilATCC Schiphol;</text:p>
      <text:p text:style-name="ifm_p_indent.-7mm_mleft.7mm_ifm">d.<text:tab/>gedurende de uitvoering van de vluchten moeten aaneengesloten bebouwing, ziekenhuizen, sanatoria en dergelijke worden vermeden;</text:p>
      <text:p text:style-name="ifm_p_indent.-7mm_mleft.7mm_ifm">e.<text:tab/>tijdens de uitvoering van de vluchten met het DJI Inspire 2 en DJI Phantom 4 worden de in het ‘<text:span text:style-name="ifm_span_font.italic_ifm">Operations Manual</text:span>’ opgenomen beperkingen in acht genomen.</text:p>
      <text:h text:style-name="ifm_p_font.bold_mt.5.08mm_page.keep-with-next_ifm" text:outline-level="2">Artikel<text:s/>3<text:s/></text:h>
      <text:p text:style-name="ifm_p_mt.4.23mm_ifm">Handelen in strijd met artikel 2, onderdeel a, van deze beschikking is een strafbaar feit.</text:p>
      <text:h text:style-name="ifm_p_font.bold_mt.5.08mm_page.keep-with-next_ifm" text:outline-level="2">Artikel<text:s/>4<text:s/></text:h>
      <text:p text:style-name="ifm_p_mt.4.23mm_ifm">Deze beschikking treedt in werking met ingang van 9 juni 2018 en vervalt met ingang van 10 juni 2018.</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Plaatsvervangend Directeur Militaire Luchtvaart Autoriteit,<text:line-break/>L.W.T.<text:s/>Hermens,<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een op afstand bestuurd luchtvaartuig (RPAS: <text:span text:style-name="ifm_span_font.italic_mt.4.23mm_ifm">remotely piloted aircraft system</text:span>) wordt binnen de defensieorganisatie uitgevoerd door verschillende eenheden. Activiteiten waarbij een RPAS wordt ingezet, zijn gebonden aan stringente regelgeving, verwoord in de Regeling vluchten militaire onbemande luchtvaartuigen.</text:p>
      <text:p text:style-name="ifm_p_mt.3.7mm_ifm">Een RPAS kan conform die regeling worden gebruikt in militaire plaatselijke luchtverkeers-leidingsgebieden, <text:span text:style-name="ifm_span_font.italic_ifm">restricted areas</text:span> en tijdelijke gebieden met beperkingen. In deze beschikking is op grond van artikel 9 van het Besluit luchtverkeer 2014 een tijdelijk gebied met beperkingen aangewezen.</text:p>
      <text:p text:style-name="ifm_p_mt.3.7mm_ifm">Via een vooraf gepubliceerde <text:span text:style-name="ifm_span_font.italic_ifm">notice to airmen</text:span> (NOTAM) is het vliegverkeer gewaarschuwd dat het betrokken luchtruim verboden gebied is.</text:p>
      <text:p text:style-name="ifm_p_mt.3.7mm_ifm">Luchtvaartuigen in gebruik bij de Landelijke eenheid, afdeling Luchtvaart, en luchtvaartuigen ten behoeve van HEMS- en SAR-vluchten mogen het tijdelijke gebied met beperkingen binnenvliegen na toestemming van de supervisor van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28455</text:span><text:tab/>25 me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28455</text:span><text:tab/>25 me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Doorn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2845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8455</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Doorn (RPAS-vluchten)</meta:user-defined>
    <meta:user-defined meta:name="DCTERMS.W3CDTF/DCTERMS.available">2018-05-25</meta:user-defined>
  </office:meta>
</office:document-meta>
</file>