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2845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451</text:p>
          </table:table-cell>
        </table:table-row>
        <table:table-row table:style-name="staatscourant.koprow1">
          <table:covered-table-cell/>
          <table:covered-table-cell/>
          <table:table-cell office:value-type="string" table:style-name="staatscourant.publicatiedatumcel">
            <text:p>25 me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Delft (RPAS-vluchten)</text:h>
      <text:p text:style-name="ifm_p_font.italic_mt.7.4mm_ifm">14 mei 2018</text:p>
      <text:p text:style-name="ifm_p_font.italic_ifm">Nr. MLA/072/2018</text:p>
      <text:p text:style-name="ifm_p_mt.3.7mm_ifm">De Minister van Defensie,</text:p>
      <text:p text:style-name="ifm_p_mt.3.7mm_ifm">Handelende in overeenstemming met de Minister van Infrastructuur en Waterstaat;</text:p>
      <text:p text:style-name="ifm_p_mt.3.7mm_ifm">Gelezen het verzoek van Media Centrum Defensie van 30 maart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DJI Inspire 2 en DJI Phantom 4 voor het maken van lucht opnames van een gezamenlijke oefening van WTEC (Water risk Training &amp; Expertise Centre) en Defensie bij de TU Delft wordt als inzetgebied het tijdelijke gebied met beperkingen (TGB) Delft aangewezen, begrensd door de volgende coördinaten en hoogte:</text:p>
      <text:p text:style-name="ifm_p_indent.0mm_mleft.7mm_ifm"><text:span text:style-name="ifm_span_font.bold_ifm">TGB Delft</text:span></text:p>
      <text:p text:style-name="ifm_p_indent.0mm_mleft.7mm_ifm">Een cirkelvormig gebied met een straal van 100 meter rondom coördinaat 51°59’07” N 004°23’22” E, van grond tot 200 voet AMSL (zie figuur).</text:p>
      <text:p text:style-name="ifm_p_mt.3.7mm_indent.-7mm_mleft.7mm_ifm">2.<text:tab/>Het TGB Delft, genoemd in het eerste lid, wordt ingesteld op de hieronder genoemde dagen en tijdstippen:</text:p>
      <text:p text:style-name="ifm_p_indent.0mm_mleft.7mm_ifm"><text:span text:style-name="ifm_span_font.bold_ifm">Week 22:</text:span></text:p>
      <text:p text:style-name="ifm_p_indent.0mm_mleft.7mm_ifm">Donderdag 31 mei 2018 van 10:30 uur tot 16:00 uur lokale tijd</text:p>
      <text:p text:style-name="ifm_p_mt.3.7mm_page.break-before_ifm"><draw:frame draw:name="Afbeelding1" draw:style-name="frame.picture" draw:z-index="1" svg:height="120mm" svg:width="120mm" text:anchor-type="paragraph" style:rel-height="scale" style:rel-width="scale"><draw:image draw:filter-name="PNG - Portable Network Graphics" xlink:actuate="onLoad" xlink:href="Pictures/stcrt-2018-28451-001.png" xlink:show="embed" xlink:type="simple"/></draw:frame><draw:frame draw:name="Bron5" draw:style-name="frame.bron" text:anchor-type="as-char" svg:width="120mm" svg:y="0mm"><draw:text-box><text:p text:style-name="ifm_p_mt.2mm_ifm"><text:span text:style-name="ifm_span_font.bold_ifm">TGB Delft</text:span></text:p></draw:text-box></draw:frame></text:p>
      <text:h text:style-name="ifm_p_font.bold_mt.5.08mm_page.keep-with-next_ifm" text:outline-level="2">Artikel<text:s/>2<text:s/></text:h>
      <text:p text:style-name="ifm_p_mt.4.23mm_ifm">Voor het gebruik van het TGB Delft gelden de volgende regels:</text:p>
      <text:p text:style-name="ifm_p_indent.-7mm_mleft.7mm_ifm">a.<text:tab/>het uitvoeren van andere dan bij de oefening betrokken vluchten in het TGB Delft is niet toegestaan, met uitzondering van gecoördineerde vluchten door luchtvaartuigen die vooraf toestemming hebben verkregen van Rotterdam TWR;</text:p>
      <text:p text:style-name="ifm_p_indent.-7mm_mleft.7mm_ifm">b.<text:tab/>gedurende de uitvoering van de vluchten met het DJI Inspire 2 en DJI Phantom 4 dient te allen tijde contact mogelijk te zijn tussen de uitvoerende eenheid en Rotterdam TWR;</text:p>
      <text:p text:style-name="ifm_p_indent.-7mm_mleft.7mm_ifm">c.<text:tab/>de bestuurder van het DJI Inspire 2 en DJI Phantom 4 coördineert de aanvang en beëindiging van de vluchten met Rotterdam TWR;</text:p>
      <text:p text:style-name="ifm_p_indent.-7mm_mleft.7mm_ifm">d.<text:tab/>gedurende de uitvoering van de vluchten moeten aaneengesloten bebouwing, ziekenhuizen, sanatoria en dergelijke worden vermeden;</text:p>
      <text:p text:style-name="ifm_p_indent.-7mm_mleft.7mm_ifm">f.<text:tab/>tijdens de uitvoering van de vluchten met het DJI Inspire 2 en DJI Phantom 4 worden de in het “<text:span text:style-name="ifm_span_font.italic_ifm">Operations Manual</text:span>” opgenomen beperkingen in acht genomen.</text:p>
      <text:h text:style-name="ifm_p_font.bold_mt.5.08mm_page.keep-with-next_ifm" text:outline-level="2">Artikel<text:s/>3<text:s/></text:h>
      <text:p text:style-name="ifm_p_mt.4.23mm_ifm">Handelen in strijd met artikel 2, onderdeel a, van deze beschikking is een strafbaar feit.</text:p>
      <text:h text:style-name="ifm_p_font.bold_mt.5.08mm_page.keep-with-next_ifm" text:outline-level="2">Artikel<text:s/>4<text:s/></text:h>
      <text:p text:style-name="ifm_p_mt.4.23mm_ifm">Deze beschikking treedt in werking met ingang van Donderdag 31 mei 2018 van 10:30 uur tot 16:00 uur lokale tijd.</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Plaatsvervangend Directeur Militaire Luchtvaart Autoriteit,<text:line-break/>L.W.T.<text:s/>Hermens,<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een op afstand bestuurd luchtvaartuig (RPAS: <text:span text:style-name="ifm_span_font.italic_mt.4.23mm_ifm">remotely piloted aircraft system</text:span>) wordt binnen de defensieorganisatie uitgevoerd door verschillende eenheden. Activiteiten waarbij een RPAS wordt ingezet, zijn gebonden aan stringente regelgeving, verwoord in de Regeling vluchten militaire onbemande luchtvaartuigen.</text:p>
      <text:p text:style-name="ifm_p_mt.3.7mm_ifm">Een RPAS kan conform die regeling worden gebruikt in militaire plaatselijke luchtverkeers-leidingsgebieden, <text:span text:style-name="ifm_span_font.italic_ifm">restricted areas</text:span> en tijdelijke gebieden met beperkingen. In deze beschikking is op grond van artikel 9 van het Besluit luchtverkeer 2014 een tijdelijk gebied met beperkingen aangewezen.</text:p>
      <text:p text:style-name="ifm_p_mt.3.7mm_ifm">Via een vooraf gepubliceerde <text:span text:style-name="ifm_span_font.italic_ifm">notice to airmen</text:span> (NOTAM) is het vliegverkeer gewaarschuwd dat het betrokken luchtruim verboden gebied is.</text:p>
      <text:p text:style-name="ifm_p_mt.3.7mm_ifm">Luchtvaartuigen in gebruik bij de Landelijke eenheid, afdeling Luchtvaart, en luchtvaartuigen ten behoeve van HEMS- en SAR-vluchten mogen het tijdelijke gebied met beperkingen binnenvliegen na toestemming van de supervisor van Rotterdam TW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28451</text:span><text:tab/>25 me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28451</text:span><text:tab/>25 me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Delft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2845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8451</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Delft (RPAS-vluchten)</meta:user-defined>
    <meta:user-defined meta:name="DCTERMS.W3CDTF/DCTERMS.available">2018-05-25</meta:user-defined>
  </office:meta>
</office:document-meta>
</file>