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Blauwe Zone deel parkeerterrein P1 Sportstad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text:span>
            <text:span text:style-name="nadrukvet">8</text:span>
            <text:span text:style-name="nadrukvet">.</text:span>
            <text:span text:style-name="nadrukvet">300</text:span>
            <text:span text:style-name="nadrukvet">1871</text:span>
          </text:p>
            <text:p text:style-name="common-al">Onderwerp: Blauwe Zone deel parkeerterrein P1 Sportstad Heerenveen</text:p>
            <text:p text:style-name="common-al">
            <text:span text:style-name="nadrukvet">Burgemeester en wethouders van Heerenveen;</text:span>
          </text:p>
            <text:p text:style-name="common-al">
            <text:span text:style-name="nadrukvet">Gelet op:</text:span>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text:span>
            <text:span text:style-name="nadrukvet">.</text:span>
            <text:span text:style-name="nadrukvet"/>
          </text:p>
            <text:list text:style-name="id1-3-2-2-1-7">
              <text:list-item text:style-override="id1-3-2-2-1-7-1">
                <text:number>-</text:number>
                <text:p text:style-name="al">dat aan dit verkeersbesluit het onderstaande belang uit artikel 2, tweede lid van de WVW1994 ten grondslag ligt: </text:p>
                <text:p text:style-name="al">∘het voorkomen of beperken van door het verkeer veroorzaakte overlast, hinder of schade alsmede de gevolgen voor het milieu, bedoeld in de Wet milieubeheer; </text:p>
              </text:list-item>
              <text:list-item text:style-override="id1-3-2-2-1-7-2">
                <text:number>-</text:number>
                <text:p text:style-name="al">dat op het parkeerterrein P1 van Sportstad op dit moment vrij geparkeerd mag worden met uitzondering van de parkeerplaatsen die zijn bestemd voor het laden van elektrische voertuigen;</text:p>
              </text:list-item>
              <text:list-item text:style-override="id1-3-2-2-1-7-3">
                <text:number>-</text:number>
                <text:p text:style-name="al">dat op het parkeerterrein P1 van Sportstad in de huidige situatie wordt geparkeerd door werknemers en bezoekers van de kantoren en Sportstad; </text:p>
              </text:list-item>
              <text:list-item text:style-override="id1-3-2-2-1-7-4">
                <text:number>-</text:number>
                <text:p text:style-name="al">dat uit parkeeronderzoeken blijkt dat er een hoge parkeerdruk is op het parkeerterrein P1 van Sportstad;</text:p>
              </text:list-item>
              <text:list-item text:style-override="id1-3-2-2-1-7-5">
                <text:number>-</text:number>
                <text:p text:style-name="al">dat hierdoor de parkeerplaatsen nabij de ingang van Sportstad niet optimaal worden benut voor het gebruik door de bezoekers van de kantoren en Sportstad;</text:p>
              </text:list-item>
              <text:list-item text:style-override="id1-3-2-2-1-7-6">
                <text:number>-</text:number>
                <text:p text:style-name="al">dat de parkeerdruk op het parkeerterrein P1 van Sportstad vanaf medio juni 2018 toeneemt door de vestiging van de afdeling Orthopedie van het ziekenhuis de Tjongerschans;</text:p>
              </text:list-item>
              <text:list-item text:style-override="id1-3-2-2-1-7-7">
                <text:number>-</text:number>
                <text:p text:style-name="al">dat het noodzakelijk is dat aan bezoekers van de kantoren en sportfaciliteiten van Sportstad en bezoekers van de nieuwe vestiging van de afdeling Orthopedie van het ziekenhuis de Tjongerschans een parkeerplaats zo dicht mogelijk bij de ingang van Sportstad beschikbaar wordt gesteld;</text:p>
              </text:list-item>
              <text:list-item text:style-override="id1-3-2-2-1-7-8">
                <text:number>-</text:number>
                <text:p text:style-name="al">dat er om dit te realiseren op een deel van het parkeerterrein P1 een blauwe zone wordt ingesteld, een zogenaamde parkeerschijfzone. </text:p>
              </text:list-item>
              <text:list-item text:style-override="id1-3-2-2-1-7-9">
                <text:number>-</text:number>
                <text:p text:style-name="al">dat hierdoor langparkeerders worden geweerd en aan bezoekers op korte loopafstand van de ingang van Sportstad gereguleerde parkeerplaatsen beschikbaar worden gesteld;</text:p>
              </text:list-item>
              <text:list-item text:style-override="id1-3-2-2-1-7-10">
                <text:number>-</text:number>
                <text:p text:style-name="al">dat het instellen van een parkeerschijfzone op een deel van het parkeerterrein P1 van Sportstad reeds is opgenomen in de“Parkeervisie Heerenveen 2017”, die op 25 september 2017 door de gemeenteraad van Heerenveen is vastgesteld;</text:p>
              </text:list-item>
              <text:list-item text:style-override="id1-3-2-2-1-7-11">
                <text:number>-</text:number>
                <text:p text:style-name="al">dat bedoelde weg is gelegen binnen de gemeente Heerenveen en bij de gemeente Heerenveen in beheer is;</text:p>
              </text:list-item>
              <text:list-item text:style-override="id1-3-2-2-1-7-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list text:style-name="id1-3-2-2-1-9">
              <text:list-item text:style-override="id1-3-2-2-1-9-1">
                <text:number>1.</text:number>
                <text:p text:style-name="al">Een parkeerschijfzone in te stellen op de Abe Lenstra Boulevard te Heerenveen op een deel van het parkeerterrein P1 tegenover de hoofdentree van het stadion (ingang B) met uitzondering van de parkeerplaatsen bestemd voor het laden van elektrische voertuigen. De zone wordt aangegeven door plaatsing van de borden E10zb, E11ze (maximale parkeertijd 2 uren en afbeelding parkeerschijf), onderborden OB206p (werkingsduur maandag t/m vrijdag 09.00-17.00 uur) en het aanbrengen van blauwe zonemarkering op het wegdek (RVV 1990/CROW).</text:p>
              </text:list-item>
              <text:list-item text:style-override="id1-3-2-2-1-9-2">
                <text:number>2.</text:number>
                <text:p text:style-name="al">Een en ander overeenkomstig de bij dit verkeersbesluit behorende situatietekening d.d. 3 mei 2018.</text:p>
              </text:list-item>
            </text:list>
            <text:p text:style-name="common-al">Heerenveen, 3 mei 2018</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9">
              <text:list-item text:style-override="id1-3-2-2-1-19-1">
                <text:number>-</text:number>
                <text:p text:style-name="al">uw naam en adres</text:p>
              </text:list-item>
              <text:list-item text:style-override="id1-3-2-2-1-19-2">
                <text:number>-</text:number>
                <text:p text:style-name="al">datum van het bezwaarschrift</text:p>
              </text:list-item>
              <text:list-item text:style-override="id1-3-2-2-1-19-3">
                <text:number>-</text:number>
                <text:p text:style-name="al">een omschrijving van het besluit waartegen u bezwaar heeft (indien mogelijk een kopie bijvoegen)</text:p>
              </text:list-item>
              <text:list-item text:style-override="id1-3-2-2-1-1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6318</text:span><text:line-break/><text:date style:data-style-name="dag" text:fixed="true" text:date-value="2018-05-07"/><text:line-break/><text:date style:data-style-name="jaar" text:fixed="true" text:date-value="2018-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6318</text:span><text:date style:data-style-name="nicedate" text:fixed="true" text:date-value="2018-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6318</text:span><text:date style:data-style-name="nicedate" text:fixed="true" text:date-value="2018-05-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Blauwe Zone deel parkeerterrein P1 Sportstad Heerenveen</meta:user-defined>
    <meta:user-defined meta:name="OVERHEIDop.doctype">Officiële Publicaties, versie 1.1</meta:user-defined>
    <meta:user-defined meta:name="DCTERMS.W3CDTF/OVERHEIDop.jaargang">2018</meta:user-defined>
    <meta:user-defined meta:name="DCTERMS.W3CDTF/DCTERMS.available">2018-05-07</meta:user-defined>
    <meta:user-defined meta:name="OVERHEIDop.publicationIssue">26318</meta:user-defined>
    <meta:user-defined meta:name="OVERHEIDop.StcrtID/DC.identifier">stcrt-2018-26318</meta:user-defined>
    <meta:user-defined meta:name="DCTERMS.alternative">Gemeente Heerenveen - Blauwe Zone deel parkeerterrein P1 Sportstad Heerenveen - Abel Lenstra Boulevard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8JB 50 8</meta:user-defined>
    <meta:user-defined meta:name="OVERHEIDop.woonplaats">Heerenveen</meta:user-defined>
    <meta:user-defined meta:name="OVERHEIDop.straatnaam">Abe Lenstra boulevar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8.3001871</meta:user-defined>
    <meta:user-defined meta:name="DCTERMS.abstract">Blauwe Zone deel parkeerterrein P1 Sportstad Heerenveen</meta:user-defined>
    <meta:user-defined meta:name="OVERHEIDop.verkeersbordcode">E10</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Tekening blauwe zone deel parkeerterrein P1 Hveen|exb-2018-28169</meta:user-defined>
    <meta:user-defined meta:name="OVERHEID.EPSG28992/DC.spatial">191790 552428</meta:user-defined>
    <meta:user-defined meta:name="OVERHEIDop.versieInformatie"/>
  </office:meta>
</office:document-meta>
</file>