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1-3-3">
      <text:list-level-style-bullet text:bullet-char="∘" text:level="1">
        <style:list-level-properties text:min-label-width="10mm"/>
      </text:list-level-style-bullet>
    </text:list-style>
    <text:list-style style:name="id1-3-2-2-1-7-1-3-4">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30 km/h zone Heerenveen Midden Oost (herzi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1</text:span>
            <text:span text:style-name="nadrukvet">8</text:span>
            <text:span text:style-name="nadrukvet">.</text:span>
            <text:span text:style-name="nadrukvet">300</text:span>
            <text:span text:style-name="nadrukvet">1527</text:span>
          </text:p>
            <text:p text:style-name="common-al">Onderwerp: 30 km/h zone Heerenveen Midden Oost (herzi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item text:style-override="id1-3-2-2-1-7-1-3-3">
                    <text:number>∘</text:number>
                    <text:p text:style-name="al">het voorkomen of beperken van door het verkeer veroorzaakte overlast, hinder of schade alsmede de gevolgen voor het milieu, bedoeld in de Wet milieubeheer; </text:p>
                  </text:list-item>
                  <text:list-item text:style-override="id1-3-2-2-1-7-1-3-4">
                    <text:number>∘</text:number>
                    <text:p text:style-name="al">het voorkomen of beperken van door het verkeer veroorzaakte aantasting van het karakter of van de functie van objecten of gebieden. </text:p>
                  </text:list-item>
                </text:list>
              </text:list-item>
              <text:list-item text:style-override="id1-3-2-2-1-7-2">
                <text:number>-</text:number>
                <text:p text:style-name="al">dat in het kader van Duurzaam Veilig, waarbij het voorkomen van verkeersonveiligheid (preventieve benadering) voorop staat, de instelling van 30 km/h zones binnen de bebouwde kom wordt gestimuleerd;</text:p>
              </text:list-item>
              <text:list-item text:style-override="id1-3-2-2-1-7-3">
                <text:number>-</text:number>
                <text:p text:style-name="al">dat het uitgangspunt van een 30 km/h zone is dat de snelheidslimiet in overeenstemming is met het wegbeeld ter plaatse;</text:p>
              </text:list-item>
              <text:list-item text:style-override="id1-3-2-2-1-7-4">
                <text:number>-</text:number>
                <text:p text:style-name="al">dat de wijk Heerenveen Midden voornamelijk een verblijfsfunctie heeft;</text:p>
              </text:list-item>
              <text:list-item text:style-override="id1-3-2-2-1-7-5">
                <text:number>-</text:number>
                <text:p text:style-name="al">dat er voor een groot deel sprake is van gelijkwaardige kruispunten en menging van fietsers en gemotoriseerd verkeer;</text:p>
              </text:list-item>
              <text:list-item text:style-override="id1-3-2-2-1-7-6">
                <text:number>-</text:number>
                <text:p text:style-name="al">dat de wijk Heerenveen Midden ten westen van de Burgemeester Falkenaweg reeds als 30 km/h zone is aangewezen;</text:p>
              </text:list-item>
              <text:list-item text:style-override="id1-3-2-2-1-7-7">
                <text:number>-</text:number>
                <text:p text:style-name="al">dat het wenselijk is dat een groot deel van de woonstraten in de wijk Heerenveen Midden ten oosten van de Burgemeester Falkenaweg als 30 km/h zone wordt aangewezen;</text:p>
              </text:list-item>
              <text:list-item text:style-override="id1-3-2-2-1-7-8">
                <text:number>-</text:number>
                <text:p text:style-name="al">dat in het oostelijk deel van de wijk Heerenveen Midden de Van Goghlaan en Vermeerstraat in het verleden reeds als 30 km straten zijn aangewezen;</text:p>
              </text:list-item>
              <text:list-item text:style-override="id1-3-2-2-1-7-9">
                <text:number>-</text:number>
                <text:p text:style-name="al">dat in de komende jaren gefaseerd i.k.v. groot onderhoud op diverse plaatsen plateaus en/of versmallingen of andere verkeersremmende maatregelen zullen worden aangebracht;</text:p>
              </text:list-item>
              <text:list-item text:style-override="id1-3-2-2-1-7-10">
                <text:number>-</text:number>
                <text:p text:style-name="al">dat de straten en wegen hierdoor op termijn voldoen aan de eisen voor het instellen van een 30 km/u zone;</text:p>
              </text:list-item>
              <text:list-item text:style-override="id1-3-2-2-1-7-11">
                <text:number>-</text:number>
                <text:p text:style-name="al">dat bedoelde wegen zijn gelegen binnen de gemeente Heerenveen en bij de gemeente Heerenveen in beheer zijn;</text:p>
              </text:list-item>
              <text:list-item text:style-override="id1-3-2-2-1-7-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 :</text:span>
          </text:p>
            <text:list text:style-name="id1-3-2-2-1-9">
              <text:list-item text:style-override="id1-3-2-2-1-9-1">
                <text:number>1.</text:number>
                <text:p text:style-name="al">Intrekken van het verkeersbesluit “30 km/h zone Heerenveen Midden Oost” nummer 18.3001349 van 27 maart 2018.</text:p>
              </text:list-item>
              <text:list-item text:style-override="id1-3-2-2-1-9-2">
                <text:number>2.</text:number>
                <text:p text:style-name="al">Door plaatsing van de borden “A0130zb Begin Zone 30 en A0130ze Einde Zone 30” van het Reglement Verkeersregels en Verkeerstekens 1990 een 30 km zone in te stellen in het gebied dat globaal wordt begrensd door de Burgemeester Falkenaweg, Jan Mankeslaan, President Kennedylaan, het fietspad ten noorden van de Oranje Nassaulaan, de groenzone ten oosten van de Karst de Jongweg en Alma Tademaweg, Atalantastraat en Koornbeursweg met uitzondering van het noordelijk deel van de Europalaan, overeenkomstig de bij dit verkeersbesluit behorende situatietekening d.d. 12 april 2018.</text:p>
              </text:list-item>
            </text:list>
            <text:p text:style-name="common-al">Heerenveen, 12 april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867</text:span><text:line-break/><text:date style:data-style-name="dag" text:fixed="true" text:date-value="2018-04-16"/><text:line-break/><text:date style:data-style-name="jaar" text:fixed="true" text:date-value="2018-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1867</text:span><text:date style:data-style-name="nicedate" text:fixed="true" text:date-value="2018-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1867</text:span><text:date style:data-style-name="nicedate" text:fixed="true" text:date-value="2018-04-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30 km/h zone Heerenveen Midden Oost (herzien)</meta:user-defined>
    <meta:user-defined meta:name="OVERHEIDop.doctype">Officiële Publicaties, versie 1.1</meta:user-defined>
    <meta:user-defined meta:name="DCTERMS.W3CDTF/OVERHEIDop.jaargang">2018</meta:user-defined>
    <meta:user-defined meta:name="DCTERMS.W3CDTF/DCTERMS.available">2018-04-16</meta:user-defined>
    <meta:user-defined meta:name="OVERHEIDop.publicationIssue">21867</meta:user-defined>
    <meta:user-defined meta:name="OVERHEIDop.StcrtID/DC.identifier">stcrt-2018-21867</meta:user-defined>
    <meta:user-defined meta:name="DCTERMS.alternative">Gemeente Heerenveen - 30 km/h zone Heerenveen Midden Oost (HERZIEN) - Heerenveen Midden Oost</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GE 1a</meta:user-defined>
    <meta:user-defined meta:name="OVERHEIDop.woonplaats">Heerenveen</meta:user-defined>
    <meta:user-defined meta:name="OVERHEIDop.straatnaam">J.P. Engelma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527</meta:user-defined>
    <meta:user-defined meta:name="DCTERMS.abstract">30 km/h zone Heerenveen Midden Oost (herzien)</meta:user-defined>
    <meta:user-defined meta:name="OVERHEIDop.verkeersbordcode">A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begrenzing 30 km zone Hveen Mid |exb-2018-23064</meta:user-defined>
    <meta:user-defined meta:name="OVERHEID.EPSG28992/DC.spatial">191461 552232</meta:user-defined>
    <meta:user-defined meta:name="OVERHEIDop.versieInformatie"/>
  </office:meta>
</office:document-meta>
</file>