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text:span>
            <text:span text:style-name="nadrukvet">1437</text:span>
          </text:p>
            <text:p text:style-name="common-al">Onderwerp: Aanwijzen vier parkeerplaatsen aan de Abe Lenstraboulevard tegenover de hoofdentree (ingang B) van het stadion te Heerenveen voor het opladen van elektrische voertuigen</text:p>
            <text:p text:style-name="common-al">
            <text:span text:style-name="nadrukvet">Burgemeester en wethouders van Heerenveen;</text:span>
          </text:p>
            <text:p text:style-name="common-al">gelet op: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p text:style-name="common-al">overwegende dat, </text:p>
            <text:p text:style-name="common-al">aan dit verkeersbesluit de onderstaande belangen uit artikel 2, eerste en tweede lid van de WVW1994 ten grondslag liggen: </text:p>
            <text:list text:style-name="id1-3-2-2-1-9">
              <text:list-item text:style-override="id1-3-2-2-1-9-1">
                <text:number>•</text:number>
                <text:p text:style-name="al">het voorkomen of beperken van door het verkeer veroorzaakte overlast, hinder of schade alsmede de gevolgen voor het milieu, bedoeld in de Wet milieubeheer;</text:p>
              </text:list-item>
              <text:list-item text:style-override="id1-3-2-2-1-9-2">
                <text:number>•</text:number>
                <text:p text:style-name="al">het bevorderen van een doelmatig of zuinig energiegebruik; </text:p>
              </text:list-item>
            </text:list>
            <text:p text:style-name="common-al">het aantal elektrische auto’s nog steeds toeneemt;</text:p>
            <text:p text:style-name="common-al">de bestaande oplaadpunten in het gebied goed/ vaak benut worden;</text:p>
            <text:p text:style-name="common-al">elektrische voertuigen stiller en schoner zijn waardoor ze minder hinder en overlast veroorzaken;</text:p>
            <text:p text:style-name="common-al">het noodzakelijk is dat een dekkend netwerk van  oplaadpunten voor deze categorie voertuigen worden gerealiseerd zodat het elektrische rijden wordt gefaciliteerd en gestimuleerd;</text:p>
            <text:p text:style-name="common-al">er een verzoek is binnengekomen voor de plaatsing van twee extra laadpalen aan de Abe Lenstraboulevard te Heerenveen;</text:p>
            <text:p text:style-name="common-al">een laadlocaties in Heerenveen maakt onderdeel uit van een gemeentelijk dekkend netwerk van oplaadpunten;</text:p>
            <text:p text:style-name="common-al">de parkeersituatie in de omgeving is beoordeeld;</text:p>
            <text:p text:style-name="common-al">de oplaadpunten voor iedereen met een elektrische auto te gebruiken zijn en dus niet op kenteken wordt gereserveerd;</text:p>
            <text:p text:style-name="common-al">de aan te wijzen parkeerplaatsen elk moment van de dag toegankelijk zijn voor een ieder;</text:p>
            <text:p text:style-name="common-al">de aan te wijzen parkeerplaatsen direct gelegen zijn naast reeds aangewezen parkeerplaatsen voor het opladen van auto’s;</text:p>
            <text:p text:style-name="common-al">het inrichten van deze vier parkeerplaatsen als oplaadpunt geen nadelige gevolgen heeft voor de verkeersveiligheid;</text:p>
            <text:p text:style-name="common-al">het aanwijzen van vier openbare parkeerplaatsen voor een selectieve groep gebruikers is acceptabel omdat het aantal elektrisch rijdende voertuigen toeneemt en elektrische voertuigen een positieve bijdrage leveren aan het milieu; </text:p>
            <text:p text:style-name="common-al">dat bedoelde weg is gelegen binnen de gemeente Heerenveen en bij de gemeente Heerenveen in beheer is;</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 E S L U I T E N :</text:span>
          </text:p>
            <text:p text:style-name="common-al">1.door plaatsing van vier borden E4 uit bijlage 1 van het Reglement</text:p>
            <text:p text:style-name="common-al">verkeersregels en verkeerstekens 1990 met een onderbord “opladen</text:p>
            <text:p text:style-name="common-al">elektrische voertuigen” aan de Abe Lenstraboulevard tegenover de hoofdentree (ingang B) van het stadion te Heerenveen vier parkeerplaatsen te reserveren voor het laden van elektrische voertuigen;</text:p>
            <text:p text:style-name="common-al">2.een en ander overeenkomstig met de bij dit verkeersbesluit behorende situatietekening</text:p>
            <text:p text:style-name="common-al">d.d. 5 april 2018;</text:p>
            <text:p text:style-name="common-al">3.dit besluit wordt gepubliceerd in de Staatscourant.</text:p>
            <text:p text:style-name="common-al">Heerenveen, 5 april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40">
              <text:list-item text:style-override="id1-3-2-2-1-40-1">
                <text:number>-</text:number>
                <text:p text:style-name="al">uw naam en adres</text:p>
              </text:list-item>
              <text:list-item text:style-override="id1-3-2-2-1-40-2">
                <text:number>-</text:number>
                <text:p text:style-name="al">datum van het bezwaarschrift</text:p>
              </text:list-item>
              <text:list-item text:style-override="id1-3-2-2-1-40-3">
                <text:number>-</text:number>
                <text:p text:style-name="al">een omschrijving van het besluit waartegen u bezwaar heeft (indien mogelijk een kopie bijvoegen)</text:p>
              </text:list-item>
              <text:list-item text:style-override="id1-3-2-2-1-4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821</text:span><text:line-break/><text:date style:data-style-name="dag" text:fixed="true" text:date-value="2018-04-11"/><text:line-break/><text:date style:data-style-name="jaar" text:fixed="true" text:date-value="2018-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821</text:span><text:date style:data-style-name="nicedate" text:fixed="true" text:date-value="2018-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821</text:span><text:date style:data-style-name="nicedate" text:fixed="true" text:date-value="2018-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4-11</meta:user-defined>
    <meta:user-defined meta:name="OVERHEIDop.publicationIssue">20821</meta:user-defined>
    <meta:user-defined meta:name="OVERHEIDop.StcrtID/DC.identifier">stcrt-2018-20821</meta:user-defined>
    <meta:user-defined meta:name="DCTERMS.alternative">Gemeente Heerenveen - Aanwijzen van vier parkeerplaatsen aan de Abe Lenstraboulevard tegenover de hoofdentree (ingang B) van het stadion te Heerenveen voor het opladen  van elektrische voertuigen - Abe Lenstraboulevard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JA 19</meta:user-defined>
    <meta:user-defined meta:name="OVERHEIDop.woonplaats">Heerenveen</meta:user-defined>
    <meta:user-defined meta:name="OVERHEIDop.straatnaam">Abe Lenstra boulevar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3001437</meta:user-defined>
    <meta:user-defined meta:name="DCTERMS.abstract">Aanwijzen van vier parkeerplaatsen aan de Abe Lenstraboulevard tegenover de hoofdentree (ingang B) van het stadion te Heerenveen voor het opladen  van elektrische voertuigen</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ijlage bij vkb vier extra laadplekken Abe Lenstra|exb-2018-21849</meta:user-defined>
    <meta:user-defined meta:name="OVERHEID.EPSG28992/DC.spatial">191814 552496</meta:user-defined>
    <meta:user-defined meta:name="OVERHEIDop.versieInformatie"/>
  </office:meta>
</office:document-meta>
</file>