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38-3">
      <text:list-level-style-bullet text:bullet-char="-" text:level="1">
        <style:list-level-properties text:min-label-width="10mm"/>
      </text:list-level-style-bullet>
    </text:list-style>
    <text:list-style style:name="id1-3-2-2-1-3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text:span>
            <text:span text:style-name="nadrukvet">1434</text:span>
          </text:p>
            <text:p text:style-name="common-al">Onderwerp: Aanwijzen twee parkeerplaatsen aan de Prikwei tegenover huisnummer 6 te Aldeboarn voor het opladen van elektrische voertuigen</text:p>
            <text:p text:style-name="common-al">
            <text:span text:style-name="nadrukvet">Burgemeester en wethouders van Heerenveen;</text:span>
          </text:p>
            <text:p text:style-name="common-al">gelet op: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p text:style-name="common-al">overwegende dat, </text:p>
            <text:p text:style-name="common-al">aan dit verkeersbesluit de onderstaande belangen uit artikel 2, eerste en tweede lid van de WVW1994 ten grondslag liggen: </text:p>
            <text:list text:style-name="id1-3-2-2-1-9">
              <text:list-item text:style-override="id1-3-2-2-1-9-1">
                <text:number>•</text:number>
                <text:p text:style-name="al">het voorkomen of beperken van door het verkeer veroorzaakte overlast, hinder of schade alsmede de gevolgen voor het milieu, bedoeld in de Wet milieubeheer;</text:p>
              </text:list-item>
              <text:list-item text:style-override="id1-3-2-2-1-9-2">
                <text:number>•</text:number>
                <text:p text:style-name="al">het bevorderen van een doelmatig of zuinig energiegebruik; </text:p>
              </text:list-item>
            </text:list>
            <text:p text:style-name="common-al">het aantal elektrische auto’s nog steeds toeneemt;</text:p>
            <text:p text:style-name="common-al">elektrische voertuigen stiller en schoner zijn waardoor ze minder hinder en overlast veroorzaken;</text:p>
            <text:p text:style-name="common-al">het noodzakelijk is dat een dekkend netwerk van  oplaadpunten voor deze categorie voertuigen worden gerealiseerd zodat het elektrische rijden wordt gefaciliteerd en gestimuleerd;</text:p>
            <text:p text:style-name="common-al">er een verzoek is binnengekomen voor de plaatsing van een laadpaal aan de Prikwei te Aldeboarn;</text:p>
            <text:p text:style-name="common-al">een laadlocatie in Aldeboarn maakt onderdeel uit van een gemeentelijk dekkend netwerk van oplaadpunten;</text:p>
            <text:p text:style-name="common-al">de parkeersituatie in de omgeving is beoordeeld;</text:p>
            <text:p text:style-name="common-al">de oplaadpunten voor iedereen met een elektrische auto te gebruiken zijn en dus niet op kenteken wordt gereserveerd; </text:p>
            <text:p text:style-name="common-al">de aan te wijzen parkeerplaatsen elk moment van de dag toegankelijk zijn voor een ieder;</text:p>
            <text:p text:style-name="common-al">het inrichten van deze twee parkeerplaatsen als oplaadpunt geen nadelige gevolgen heeft voor de verkeersveiligheid;</text:p>
            <text:p text:style-name="common-al">het aanwijzen van twee openbare parkeerplaatsen voor een selectieve groep gebruikers is acceptabel omdat het aantal elektrisch rijdende voertuigen toeneemt en elektrische voertuigen een positieve bijdrage leveren aan het milieu; </text:p>
            <text:p text:style-name="common-al">dat bedoelde weg is gelegen binnen de gemeente Heerenveen en bij de gemeente Heerenveen in beheer is;</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 E S L U I T E N :</text:span>
          </text:p>
            <text:p text:style-name="common-al">1.door plaatsing van twee borden E4 uit bijlage 1 van het Reglement</text:p>
            <text:p text:style-name="common-al">verkeersregels en verkeerstekens 1990 met een onderbord “opladen</text:p>
            <text:p text:style-name="common-al">elektrische voertuigen” aan de Prikwei tegenover huisnummer 6 te Aldeboarn twee parkeerplaatsen te reserveren voor het laden van elektrische voertuigen;</text:p>
            <text:p text:style-name="common-al">2.een en ander overeenkomstig met de bij dit verkeersbesluit behorende situatietekening</text:p>
            <text:p text:style-name="common-al">d.d. 5 april 2018;</text:p>
            <text:p text:style-name="common-al">3.dit besluit wordt gepubliceerd in de Staatscourant.</text:p>
            <text:p text:style-name="common-al">Heerenveen, 5 april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8">
              <text:list-item text:style-override="id1-3-2-2-1-38-1">
                <text:number>-</text:number>
                <text:p text:style-name="al">uw naam en adres</text:p>
              </text:list-item>
              <text:list-item text:style-override="id1-3-2-2-1-38-2">
                <text:number>-</text:number>
                <text:p text:style-name="al">datum van het bezwaarschrift</text:p>
              </text:list-item>
              <text:list-item text:style-override="id1-3-2-2-1-38-3">
                <text:number>-</text:number>
                <text:p text:style-name="al">een omschrijving van het besluit waartegen u bezwaar heeft (indien mogelijk een kopie bijvoegen)</text:p>
              </text:list-item>
              <text:list-item text:style-override="id1-3-2-2-1-3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813</text:span><text:line-break/><text:date style:data-style-name="dag" text:fixed="true" text:date-value="2018-04-11"/><text:line-break/><text:date style:data-style-name="jaar" text:fixed="true" text:date-value="2018-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813</text:span><text:date style:data-style-name="nicedate" text:fixed="true" text:date-value="2018-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813</text:span><text:date style:data-style-name="nicedate" text:fixed="true" text:date-value="2018-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4-11</meta:user-defined>
    <meta:user-defined meta:name="OVERHEIDop.publicationIssue">20813</meta:user-defined>
    <meta:user-defined meta:name="OVERHEIDop.StcrtID/DC.identifier">stcrt-2018-20813</meta:user-defined>
    <meta:user-defined meta:name="DCTERMS.alternative">Gemeente Heerenveen - Aanwijzen twee parkeerplaatsen aan de Prikwei to huisnummer 6 te Aldeboarn voor het opladen van elektrische voertuigen   - Prikwei to nr 6 Aldeboar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5HC 4</meta:user-defined>
    <meta:user-defined meta:name="OVERHEIDop.woonplaats">Aldeboarn</meta:user-defined>
    <meta:user-defined meta:name="OVERHEIDop.straatnaam">Prikwei</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434</meta:user-defined>
    <meta:user-defined meta:name="DCTERMS.abstract">Aanwijzen van twee parkeerplaatsen aan de Prikwei tegenover huisnummer 6 te Aldeboarn voor het opladen van elektrische voertuigen</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ijlage bij vkb Prikwei to nr 6 Aldenboarn|exb-2018-21843</meta:user-defined>
    <meta:user-defined meta:name="OVERHEID.EPSG28992/DC.spatial">188790 562503</meta:user-defined>
    <meta:user-defined meta:name="OVERHEIDop.versieInformatie"/>
  </office:meta>
</office:document-meta>
</file>