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7-18">
      <text:list-level-style-bullet text:bullet-char="-" text:level="1">
        <style:list-level-properties text:min-label-width="10mm"/>
      </text:list-level-style-bullet>
    </text:list-style>
    <text:list-style style:name="id1-3-2-2-1-7-19">
      <text:list-level-style-bullet text:bullet-char="-" text:level="1">
        <style:list-level-properties text:min-label-width="10mm"/>
      </text:list-level-style-bullet>
    </text:list-style>
    <text:list-style style:name="id1-3-2-2-1-7-20">
      <text:list-level-style-bullet text:bullet-char="-" text:level="1">
        <style:list-level-properties text:min-label-width="10mm"/>
      </text:list-level-style-bullet>
    </text:list-style>
    <text:list-style style:name="id1-3-2-2-1-7-21">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text:span>
            <text:span text:style-name="nadrukvet">.</text:span>
            <text:span text:style-name="nadrukvet">300</text:span>
            <text:span text:style-name="nadrukvet">0211</text:span>
          </text:p>
            <text:p text:style-name="common-al">Onderwerp: Wijziging Parkeerverbodzone Centrumgebied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er binnen het centrum van Heerenveen een geslotenverklaring van kracht is en wordt gereguleerd door betaald parkeren;</text:p>
              </text:list-item>
              <text:list-item text:style-override="id1-3-2-2-1-7-3">
                <text:number>-</text:number>
                <text:p text:style-name="al">dat momenteel in het centrum van Heerenveen tussen de K.R. Poststraat, Nieuwstraat, Van Kleffenslaan, Koornbeursweg, Van Dekemalaan, Compagnonsstraat en Herenwal een parkeerverbodzone is ingesteld bij verkeersbesluit nummer PG 07.3005283 d.d. 7 oktober 2007;</text:p>
              </text:list-item>
              <text:list-item text:style-override="id1-3-2-2-1-7-4">
                <text:number>-</text:number>
                <text:p text:style-name="al">dat in een zonaal parkeerverbod alleen geparkeerd mag worden op de als zodanig aangegeven parkeerplaatsen;</text:p>
              </text:list-item>
              <text:list-item text:style-override="id1-3-2-2-1-7-5">
                <text:number>-</text:number>
                <text:p text:style-name="al">dat er regelmatig in het noordelijk deel van het als parkeerverbodzone aangewezen gebied buiten de parkeervakken wordt geparkeerd;</text:p>
              </text:list-item>
              <text:list-item text:style-override="id1-3-2-2-1-7-6">
                <text:number>-</text:number>
                <text:p text:style-name="al">dat dit met name betreft de Crackstraat, Crackplein, Paul Krugerkade en de straten op het Geerts Willigenplein rondom de Geerts Willigen garage, waar de parkeerverbodzone van kracht is.</text:p>
              </text:list-item>
              <text:list-item text:style-override="id1-3-2-2-1-7-7">
                <text:number>-</text:number>
                <text:p text:style-name="al">dat er hierdoor in het verleden veel bekeuringen zijn uitgeschreven voor het parkeren buiten de parkeervakken;</text:p>
              </text:list-item>
              <text:list-item text:style-override="id1-3-2-2-1-7-8">
                <text:number>-</text:number>
                <text:p text:style-name="al">dat er veel bezwaarschriften zijn ingediend tegen deze bekeuringen;</text:p>
              </text:list-item>
              <text:list-item text:style-override="id1-3-2-2-1-7-9">
                <text:number>-</text:number>
                <text:p text:style-name="al">dat de bezwaarmakers in de verweerschriften aangeven te goeder trouw zijn geweest door parkeergeld te betalen;</text:p>
              </text:list-item>
              <text:list-item text:style-override="id1-3-2-2-1-7-10">
                <text:number>-</text:number>
                <text:p text:style-name="al">dat zij door de inrichting van ondermeer het Crackplein de parkeervakken niet goed kunnen herkennen;</text:p>
              </text:list-item>
              <text:list-item text:style-override="id1-3-2-2-1-7-11">
                <text:number>-</text:number>
                <text:p text:style-name="al">dat er hierdoor wordt geparkeerd op plaatsen, waarbij het overige verkeer niet wordt gehinderd en de verkeersveiligheid niet nadelig wordt beïnvloed;</text:p>
              </text:list-item>
              <text:list-item text:style-override="id1-3-2-2-1-7-12">
                <text:number>-</text:number>
                <text:p text:style-name="al">dat vanaf juni 2016 het parkeren buiten de parkeervakken op de Crackstraat, Crackplein, Paul Krugerkade en de straten op het Geerts Willigenplein rondom de Geerts Willigen garage wordt gedoogd;</text:p>
              </text:list-item>
              <text:list-item text:style-override="id1-3-2-2-1-7-13">
                <text:number>-</text:number>
                <text:p text:style-name="al">dat wel wordt gehandhaafd in de genoemde straten wanneer er sprake is van hinderlijk parkeren zoals parkeren op een voetpad of voor een uitrit;</text:p>
              </text:list-item>
              <text:list-item text:style-override="id1-3-2-2-1-7-14">
                <text:number>-</text:number>
                <text:p text:style-name="al">dat de parkeerverbodzone in het centrum wordt aangepast en in zuidelijke richting wordt verschoven naar het gebied tussen de Van Kleffenslaan, Koornbeursweg, Van Dekemalaan, Compagnonsstraat en Lindegracht; </text:p>
              </text:list-item>
              <text:list-item text:style-override="id1-3-2-2-1-7-15">
                <text:number>-</text:number>
                <text:p text:style-name="al">dat deze aanpassing van de parkeerverbodzone voor het centrum niet ten koste gaat van de verkeersveiligheid;</text:p>
              </text:list-item>
              <text:list-item text:style-override="id1-3-2-2-1-7-16">
                <text:number>-</text:number>
                <text:p text:style-name="al">dat dit voornemen voor wijziging van de parkeerverbodszone centrum reeds is opgenomen in de “Parkeervisie Heerenveen 2017”, die op 25 september 2017 door de gemeenteraad van Heerenveen is vastgesteld;</text:p>
              </text:list-item>
              <text:list-item text:style-override="id1-3-2-2-1-7-17">
                <text:number>-</text:number>
                <text:p text:style-name="al">dat met dit nieuwe verkeersbesluit de geldende parkeerverbodzone voor het centrum vervalt (VKB nummer PG07.3005283);</text:p>
              </text:list-item>
              <text:list-item text:style-override="id1-3-2-2-1-7-18">
                <text:number>-</text:number>
                <text:p text:style-name="al">dat bestuurders die parkeren op de Crackstraat, Crackplein, Paul Krugerkade en de straten op het Geerts Willigenplein rondom de Geerts Willigen door deze aanpassing beter worden gefaciliteerd;</text:p>
              </text:list-item>
              <text:list-item text:style-override="id1-3-2-2-1-7-19">
                <text:number>-</text:number>
                <text:p text:style-name="al">dat hierdoor een duidelijker, klantvriendelijke en begrijpelijker parkeerregiem wordt gecreëerd;</text:p>
              </text:list-item>
              <text:list-item text:style-override="id1-3-2-2-1-7-20">
                <text:number>-</text:number>
                <text:p text:style-name="al">dat bedoelde wegen zijn gelegen binnen de gemeente Heerenveen en bij de gemeente Heerenveen in beheer zijn;</text:p>
              </text:list-item>
              <text:list-item text:style-override="id1-3-2-2-1-7-2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list text:style-name="id1-3-2-2-1-9">
              <text:list-item text:style-override="id1-3-2-2-1-9-1">
                <text:number>1.</text:number>
                <text:p text:style-name="al">Intrekken van het verkeersbesluit “Parkeerverbodzone Centrum” nummer PG 07.3005283 van 7 oktober 2007.</text:p>
              </text:list-item>
              <text:list-item text:style-override="id1-3-2-2-1-9-2">
                <text:number>2.</text:number>
                <text:p text:style-name="al">Door plaatsing van de borden E1 Zone (E01zb en E01ze) volgens het Reglement Verkeersregels en Verkeerstekens 1990 het gebied tussen de Van Kleffenslaan, Koornbeursweg, Van Dekemalaan, Compagnonsstraat en Lindegracht in het centrum van Heerenveen aan te wijzen als parkeerverbodzone.</text:p>
              </text:list-item>
              <text:list-item text:style-override="id1-3-2-2-1-9-3">
                <text:number>3.</text:number>
                <text:p text:style-name="al">Een en ander overeenkomstig de bij dit verkeersbesluit behorende situatietekening d.d. 8 januari 2018 en bebordingsplan parkeerverbodzone centrum.</text:p>
                <text:p text:style-name="al">Heerenveen, 8 januari 2018</text:p>
              </text:list-item>
            </text:list>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8">
              <text:list-item text:style-override="id1-3-2-2-1-18-1">
                <text:number>-</text:number>
                <text:p text:style-name="al">uw naam en adres</text:p>
              </text:list-item>
              <text:list-item text:style-override="id1-3-2-2-1-18-2">
                <text:number>-</text:number>
                <text:p text:style-name="al">datum van het bezwaarschrift</text:p>
              </text:list-item>
              <text:list-item text:style-override="id1-3-2-2-1-18-3">
                <text:number>-</text:number>
                <text:p text:style-name="al">een omschrijving van het besluit waartegen u bezwaar heeft (indien mogelijk een kopie bijvoegen)</text:p>
              </text:list-item>
              <text:list-item text:style-override="id1-3-2-2-1-1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14</text:span><text:line-break/><text:date style:data-style-name="dag" text:fixed="true" text:date-value="2018-01-11"/><text:line-break/><text:date style:data-style-name="jaar" text:fixed="true" text:date-value="2018-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14</text:span><text:date style:data-style-name="nicedate" text:fixed="true" text:date-value="2018-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14</text:span><text:date style:data-style-name="nicedate" text:fixed="true" text:date-value="2018-01-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1-11</meta:user-defined>
    <meta:user-defined meta:name="OVERHEIDop.publicationIssue">1914</meta:user-defined>
    <meta:user-defined meta:name="OVERHEIDop.StcrtID/DC.identifier">stcrt-2018-1914</meta:user-defined>
    <meta:user-defined meta:name="DCTERMS.alternative">Gemeente Heerenveen - Wijziging Parkeerverbodzone Centrumgebied Heerenveen - Centrumgebied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PostcodeHuisnummer/OVERHEIDop.postcodeHuisnummer">8442CG 12</meta:user-defined>
    <meta:user-defined meta:name="OVERHEIDop.woonplaats">Heerenveen</meta:user-defined>
    <meta:user-defined meta:name="OVERHEIDop.straatnaam">Sievers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0211</meta:user-defined>
    <meta:user-defined meta:name="DCTERMS.abstract">Wijziging Parkeerverbodzone Centrumgebied Heerenveen</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Tekening Parkeerverbodzone Centrum Heerenveen|exb-2018-1188</meta:user-defined>
    <meta:user-defined meta:name="OVERHEIDop.externeBijlage">Bijlage Bebording Parkeerverbodzone Centrum|exb-2018-1189</meta:user-defined>
    <meta:user-defined meta:name="OVERHEID.EPSG28992/DC.spatial">191204 552511</meta:user-defined>
    <meta:user-defined meta:name="OVERHEIDop.versieInformatie"/>
  </office:meta>
</office:document-meta>
</file>