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ijdelijke afsluiting spoorwegovergang Rottumerweg 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text:span>
            <text:span text:style-name="nadrukvet">1220</text:span>
          </text:p>
            <text:p text:style-name="common-al">Onderwerp: Tijdelijke afsluiting spoorwegovergang Rottumerweg te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text:span>
            <text:span text:style-name="nadrukvet">verwegende, </text:span>
          </text:p>
            <text:p text:style-name="common-al">-dat aan dit verkeersbesluit het onderstaande belang uit artikel 2, eerste lid van de WVW1994 ten grondslag ligt: </text:p>
            <text:list text:style-name="id1-3-2-2-1-8">
              <text:list-item text:style-override="id1-3-2-2-1-8-1">
                <text:number>∘</text:number>
                <text:p text:style-name="al">het verzekeren van de veiligheid op de weg; </text:p>
              </text:list-item>
              <text:list-item text:style-override="id1-3-2-2-1-8-2">
                <text:number>∘</text:number>
                <text:p text:style-name="al">het beschermen van weggebruikers en passagiers;</text:p>
              </text:list-item>
            </text:list>
            <text:p text:style-name="common-al">dat de spoorweg en verkeersveiligheid van de spoorwegovergang Rottumerweg en aansluitende wegvakken wordt verbeterd;</text:p>
            <text:p text:style-name="common-al">dat de spoorwegovergang in slechte staat verkeerd; </text:p>
            <text:p text:style-name="common-al">dat onderhoud aan de overweg wordt gepleegd door Strukton Rail Nederland BV in opdracht van ProRail;</text:p>
            <text:p text:style-name="common-al">dat de onderhoudswerkzaamheden zijn gepland in de nachten van zondag 15 op maandag 16 april 2018 en maandag 23 op dinsdag 24 april;</text:p>
            <text:p text:style-name="common-al">dat in deze perioden de overweg en de aansluitende wegen van de spoorwegovergang (Rottumerweg) worden afgesloten voor alle verkeer;</text:p>
            <text:p text:style-name="common-al">dat de aansluitende weg (Rottumerweg) wordt gebruikt als gebiedsontsluitingsweg in Heerenveen;</text:p>
            <text:p text:style-name="common-al">dat omwonenden en bedrijven door middel van een nieuwsbrief op de hoogte worden gesteld van de komende werkzaamheden en de daarmee gepaard gaande overlast;</text:p>
            <text:p text:style-name="common-al">dat aansluitende weg (Rottumerweg) is gelegen binnen de gemeente Heerenveen en bij de gemeente Heerenveen in beheer is;</text:p>
            <text:p text:style-name="common-al">dat de spoorwegovergang is gelegen binnen de gemeente Heerenveen en bij ProRail in beheer is;</text:p>
            <text:p text:style-name="common-al">dat overleg met de hulpdiensten (ambulance, brandweer, politie) heeft plaatsgevonden;</text:p>
            <text:p text:style-name="common-al">
            <text:span text:style-name="nadrukvet">B E S L U I T E N :</text:span>
          </text:p>
            <text:list text:style-name="id1-3-2-2-1-20">
              <text:list-item text:style-override="id1-3-2-2-1-20-1">
                <text:number>1.</text:number>
                <text:p text:style-name="al">Door plaatsing van de borden C1 volgens RVV 1990 de aansluitende wegen van de spoorwegovergang Rottumerweg gesloten te verklaren in beide richtingen voor voertuigen, ruiters en geleiders van rij- of trekdieren of vee.<text:span text:style-name="nadrukvet"/></text:p>
              </text:list-item>
              <text:list-item text:style-override="id1-3-2-2-1-20-2">
                <text:number>2.</text:number>
                <text:p text:style-name="al">De maatregelen gelden in de nachtelijke perioden van zondag 15 op maandag 16 april 2018 en maandag 23 op dinsdag 24 april, tussen 23.30 uur en 06.00 uur.</text:p>
              </text:list-item>
              <text:list-item text:style-override="id1-3-2-2-1-20-3">
                <text:number>3.</text:number>
                <text:p text:style-name="al">Dit besluit wordt gepubliceerd in de Staatscourant via www.officielebekendmakingen.nl</text:p>
              </text:list-item>
            </text:list>
            <text:p text:style-name="common-al">Heerenveen, </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0">
              <text:list-item text:style-override="id1-3-2-2-1-30-1">
                <text:number>-</text:number>
                <text:p text:style-name="al">uw naam en adres</text:p>
              </text:list-item>
              <text:list-item text:style-override="id1-3-2-2-1-30-2">
                <text:number>-</text:number>
                <text:p text:style-name="al">datum van het bezwaarschrift</text:p>
              </text:list-item>
              <text:list-item text:style-override="id1-3-2-2-1-30-3">
                <text:number>-</text:number>
                <text:p text:style-name="al">een omschrijving van het besluit waartegen u bezwaar heeft (indien mogelijk een kopie bijvoegen)</text:p>
              </text:list-item>
              <text:list-item text:style-override="id1-3-2-2-1-3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870</text:span><text:line-break/><text:date style:data-style-name="dag" text:fixed="true" text:date-value="2018-03-27"/><text:line-break/><text:date style:data-style-name="jaar" text:fixed="true" text:date-value="2018-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7870</text:span><text:date style:data-style-name="nicedate" text:fixed="true" text:date-value="2018-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7870</text:span><text:date style:data-style-name="nicedate" text:fixed="true" text:date-value="2018-03-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Tijdelijke afsluiting spoorwegovergang Rottumerweg te Heerenveen</meta:user-defined>
    <meta:user-defined meta:name="OVERHEIDop.doctype">Officiële Publicaties, versie 1.1</meta:user-defined>
    <meta:user-defined meta:name="DCTERMS.W3CDTF/OVERHEIDop.jaargang">2018</meta:user-defined>
    <meta:user-defined meta:name="DCTERMS.W3CDTF/DCTERMS.available">2018-03-27</meta:user-defined>
    <meta:user-defined meta:name="OVERHEIDop.publicationIssue">17870</meta:user-defined>
    <meta:user-defined meta:name="OVERHEIDop.StcrtID/DC.identifier">stcrt-2018-17870</meta:user-defined>
    <meta:user-defined meta:name="DCTERMS.alternative">Gemeente Heerenveen - Tijdelijke afsluiting spoorwegovergang Rottumerweg te Heerenveen
 - Spoorwegovergang Rottumerweg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5PA 1b</meta:user-defined>
    <meta:user-defined meta:name="OVERHEIDop.woonplaats">Heerenveen</meta:user-defined>
    <meta:user-defined meta:name="OVERHEIDop.straatnaam">Rottumer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1220</meta:user-defined>
    <meta:user-defined meta:name="DCTERMS.abstract">Tijdelijke afsluiting spoorwegovergang Rottumerweg te Heerenveen
</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510 551342</meta:user-defined>
    <meta:user-defined meta:name="OVERHEIDop.versieInformatie"/>
  </office:meta>
</office:document-meta>
</file>