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sportterrein Akkrum</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1093</text:span>
          </text:p>
            <text:p text:style-name="common-al">Onderwerp: aanleg algemene gehandicaptenparkeerplaats Ulbe Twijnstrawei te Akkrum t.h.v. ingang sportterrein.</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eerste lid van de WVW1994 ten grondslag ligt: </text:p>
                <text:list text:style-name="id1-3-2-2-1-7-1-3">
                  <text:list-item text:style-override="id1-3-2-2-1-7-1-3-1">
                    <text:number>∘</text:number>
                    <text:p text:style-name="al">het verzekeren van de veiligheid op de weg; in dit geval het verzekeren van de veiligheid voor mindervalide bestuurders van motorvoertuigen.</text:p>
                  </text:list-item>
                  <text:list-item text:style-override="id1-3-2-2-1-7-1-3-2">
                    <text:number>∘</text:number>
                    <text:p text:style-name="al">het beschermen van weggebruikers en passagiers; in dit geval mindervalide bestuurders van motorvoertuigen.</text:p>
                  </text:list-item>
                </text:list>
              </text:list-item>
              <text:list-item text:style-override="id1-3-2-2-1-7-2">
                <text:number>-</text:number>
                <text:p text:style-name="al">dat het verzoek van VV Akkrum is binnengekomen om een algemene invalidenparkeerplaats te realiseren;</text:p>
              </text:list-item>
              <text:list-item text:style-override="id1-3-2-2-1-7-3">
                <text:number>-</text:number>
                <text:p text:style-name="al">dat deze gehandicaptenparkeerplaats wordt aangewezen ten behoeve van de mindervalide bezoekers van het sportterrein;</text:p>
              </text:list-item>
              <text:list-item text:style-override="id1-3-2-2-1-7-4">
                <text:number>-</text:number>
                <text:p text:style-name="al">dat de parkeerdruk tijdens wedstrijden en trainingen dusdanig hoog is dat de loopafstanden voor mindervaliden in het gedrang komt;</text:p>
              </text:list-item>
              <text:list-item text:style-override="id1-3-2-2-1-7-5">
                <text:number>-</text:number>
                <text:p text:style-name="al">dat in de directe omgeving van het sportterrein van VV Akkrum geen algemene gehandicaptenparkeerplaatsen aanwezig zijn;</text:p>
              </text:list-item>
              <text:list-item text:style-override="id1-3-2-2-1-7-6">
                <text:number>-</text:number>
                <text:p text:style-name="al">dat het gewenst is dat mindervalide bezoekers de ingang het sportterrein van VV Akkrum op minder dan 100 meter moet kunnen bereiken;</text:p>
              </text:list-item>
              <text:list-item text:style-override="id1-3-2-2-1-7-7">
                <text:number>-</text:number>
                <text:p text:style-name="al">dat de belangen van mindervalide bezoekers aan het sportterrein van VV Akkrum zwaarder wegen dan die van andere bezoekers om op de betreffende locatie te kunnen parkeren;</text:p>
              </text:list-item>
              <text:list-item text:style-override="id1-3-2-2-1-7-8">
                <text:number>-</text:number>
                <text:p text:style-name="al">dat met de toewijzing van de gehandicaptenparkeerplaats de vrijheid van het verkeer en de veiligheid van de weg niet in het geding is;</text:p>
              </text:list-item>
              <text:list-item text:style-override="id1-3-2-2-1-7-9">
                <text:number>-</text:number>
                <text:p text:style-name="al">dat bedoelde wegen zijn gelegen binnen de gemeente Heerenveen en bij de gemeente Heerenveen in beheer zijn;</text:p>
              </text:list-item>
              <text:list-item text:style-override="id1-3-2-2-1-7-10">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list text:style-name="id1-3-2-2-1-9">
              <text:list-item text:style-override="id1-3-2-2-1-9-1">
                <text:number>1.</text:number>
                <text:p text:style-name="al">Door plaatsing van verkeersbord volgens model E6 volgens RVV 1990 het aanwijzen van een gehandicaptenparkeerplaats op de het parkeerterrein t.h.v. de meest zuidelijke parkeerplaats bij de ingang van het sportterrein van VV Akkrum aan de Ulbe Twijnstrawei te Akkrum. </text:p>
              </text:list-item>
              <text:list-item text:style-override="id1-3-2-2-1-9-2">
                <text:number>2.</text:number>
                <text:p text:style-name="al">Een en ander overeenkomstig de bij dit verkeersbesluit behorende situatietekening.</text:p>
              </text:list-item>
              <text:list-item text:style-override="id1-3-2-2-1-9-3">
                <text:number>3.</text:number>
                <text:p text:style-name="al">Dit besluit wordt gepubliceerd in de Staatscourant via www.officielebekendmakingen.nl</text:p>
              </text:list-item>
            </text:list>
            <text:p text:style-name="common-al">Heerenveen, 26 februari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402</text:span><text:line-break/><text:date style:data-style-name="dag" text:fixed="true" text:date-value="2018-03-15"/><text:line-break/><text:date style:data-style-name="jaar" text:fixed="true" text:date-value="2018-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5402</text:span><text:date style:data-style-name="nicedate" text:fixed="true" text:date-value="2018-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5402</text:span><text:date style:data-style-name="nicedate" text:fixed="true" text:date-value="2018-03-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gehandicaptenparkeerplaats sportterrein Akkrum</meta:user-defined>
    <meta:user-defined meta:name="OVERHEIDop.doctype">Officiële Publicaties, versie 1.1</meta:user-defined>
    <meta:user-defined meta:name="DCTERMS.W3CDTF/OVERHEIDop.jaargang">2018</meta:user-defined>
    <meta:user-defined meta:name="DCTERMS.W3CDTF/DCTERMS.available">2018-03-15</meta:user-defined>
    <meta:user-defined meta:name="OVERHEIDop.publicationIssue">15402</meta:user-defined>
    <meta:user-defined meta:name="OVERHEIDop.StcrtID/DC.identifier">stcrt-2018-15402</meta:user-defined>
    <meta:user-defined meta:name="DCTERMS.alternative">Gemeente Heerenveen - Aanleg algemene gehandicaptenparkeerplaats Ulbe Twijnstrawei te Akkrum t.h.v. ingang sportterrein - Ulbe Twijnstrawei Akkrum nabij sportterrei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CJ 29</meta:user-defined>
    <meta:user-defined meta:name="OVERHEIDop.woonplaats">Akkrum</meta:user-defined>
    <meta:user-defined meta:name="OVERHEIDop.straatnaam">Ulbe Twijnstrawei</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3001093</meta:user-defined>
    <meta:user-defined meta:name="DCTERMS.abstract">Aanleg algemene gehandicaptenparkeerplaats Ulbe Twijnstrawei te Akkrum t.h.v. ingang sportterrein</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Locatie gehandicaptenparkeerplaats|exb-2018-15772</meta:user-defined>
    <meta:user-defined meta:name="OVERHEID.EPSG28992/DC.spatial">184479 562545</meta:user-defined>
    <meta:user-defined meta:name="OVERHEIDop.versieInformatie"/>
  </office:meta>
</office:document-meta>
</file>