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0218715b-1980-4a30-b612-35d0c07eae1f.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1087</text:span>
          </text:p>
            <text:p text:style-name="common-al">Onderwerp: Instellen voorrangsregeling Zestienroeden – Veensluis De Knipe</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de voorrangssituatie bij de aansluiting van de Zestienroeden en de Veensluis onduidelijk is;</text:p>
              </text:list-item>
              <text:list-item text:style-override="id1-3-2-2-1-7-3">
                <text:number>-</text:number>
                <text:p text:style-name="al">
                <text:span text:style-name="nadrukvet">dat </text:span>
                <text:span text:style-name="nadrukvet">de Veensluis vanaf de Knipe door veel fietsers </text:span>
                <text:span text:style-name="nadrukvet">met name scholieren </text:span>
                <text:span text:style-name="nadrukvet">wordt gebruikt om richting Heerenveen te fietsen</text:span>;</text:p>
              </text:list-item>
              <text:list-item text:style-override="id1-3-2-2-1-7-4">
                <text:number>-</text:number>
                <text:p text:style-name="al">dat er regelmatig fietsers langs de verkeerde kant van de weg fietsen om deze onduidelijke en onveilige voorrangssituatie te mijden;</text:p>
              </text:list-item>
              <text:list-item text:style-override="id1-3-2-2-1-7-5">
                <text:number>-</text:number>
                <text:p text:style-name="al">dat de huidige voorrangssituatie (gelijkwaardig kruispunt) verkeersonveilige situaties oplevert en leidt tot klachten van fietsers, weggebruikers en plaatselijk belang De Knipe;</text:p>
              </text:list-item>
              <text:list-item text:style-override="id1-3-2-2-1-7-6">
                <text:number>-</text:number>
                <text:p text:style-name="al">dat door Plaatselijk Belang is verzocht de voorrangssituatie op het kruispunt Zestienroeden – Veensluis te verbeteren en een voorrangsregeling met bebording en haaientanden in te stellen;</text:p>
              </text:list-item>
              <text:list-item text:style-override="id1-3-2-2-1-7-7">
                <text:number>-</text:number>
                <text:p text:style-name="al">dat de voorrangsregeling wordt gewijzigd van gelijkwaardig kruispunt naar een voorrangsregeling met bebording en haaientanden;</text:p>
              </text:list-item>
              <text:list-item text:style-override="id1-3-2-2-1-7-8">
                <text:number>-</text:number>
                <text:p text:style-name="al">dat hierdoor de verkeersveiligheid voor fietsers en de herkenbaarheid van de voorrangssituatie wordt verbeterd;</text:p>
              </text:list-item>
              <text:list-item text:style-override="id1-3-2-2-1-7-9">
                <text:number>-</text:number>
                <text:p text:style-name="al">dat fietsverkeer richting Heerenveen hierdoor wordt gestimuleerd langs de gewenste kant van de weg te fietsen;</text:p>
              </text:list-item>
              <text:list-item text:style-override="id1-3-2-2-1-7-10">
                <text:number>-</text:number>
                <text:p text:style-name="al">dat bedoelde wegen zijn gelegen binnen de gemeente Heerenveen en bij de gemeente Heerenveen in beheer zijn;</text:p>
              </text:list-item>
              <text:list-item text:style-override="id1-3-2-2-1-7-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Een voorrangsregeling in te stellen bij de aansluiting van de Zestienroeden en de Veensluis door plaatsing van het bord B6 van het Reglement Verkeersregels en Verkeerstekens 1990. Ter ondersteuning van deze maatregel worden er haaientanden op het wegdek vanaf de Zestienroeden geplaatst.</text:p>
            <text:p text:style-name="common-al">Heerenveen, 9 maart 2018</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5-1" text:style-name="plaatje">
              <text:p text:style-name="illustratie_id1-3-2-2-1-15-1-1"><draw:frame draw:style-name="illustratie_id1-3-2-2-1-15-1-1" text:anchor-type="paragraph" svg:width="152.99999999999997mm" svg:height="102.71739130434781mm"><draw:image xlink:href="Pictures/image1i0218715b-1980-4a30-b612-35d0c07eae1f.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0">
              <text:list-item text:style-override="id1-3-2-2-1-20-1">
                <text:number>-</text:number>
                <text:p text:style-name="al">uw naam en adres</text:p>
              </text:list-item>
              <text:list-item text:style-override="id1-3-2-2-1-20-2">
                <text:number>-</text:number>
                <text:p text:style-name="al">datum van het bezwaarschrift</text:p>
              </text:list-item>
              <text:list-item text:style-override="id1-3-2-2-1-20-3">
                <text:number>-</text:number>
                <text:p text:style-name="al">een omschrijving van het besluit waartegen u bezwaar heeft (indien mogelijk een kopie bijvoegen)</text:p>
              </text:list-item>
              <text:list-item text:style-override="id1-3-2-2-1-2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880</text:span><text:line-break/><text:date style:data-style-name="dag" text:fixed="true" text:date-value="2018-03-14"/><text:line-break/><text:date style:data-style-name="jaar" text:fixed="true" text:date-value="2018-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80</text:span><text:date style:data-style-name="nicedate" text:fixed="true" text:date-value="2018-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80</text:span><text:date style:data-style-name="nicedate" text:fixed="true" text:date-value="2018-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14</meta:user-defined>
    <meta:user-defined meta:name="OVERHEIDop.publicationIssue">14880</meta:user-defined>
    <meta:user-defined meta:name="OVERHEIDop.StcrtID/DC.identifier">stcrt-2018-14880</meta:user-defined>
    <meta:user-defined meta:name="DCTERMS.alternative">Gemeente Heerenveen - Instellen voorrangsregeling Zestienroeden – Veensluis De Knipe
 - Zestienroeden – Veensluis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GP 26</meta:user-defined>
    <meta:user-defined meta:name="OVERHEIDop.woonplaats">Heerenveen</meta:user-defined>
    <meta:user-defined meta:name="OVERHEIDop.straatnaam">Veenslui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1087</meta:user-defined>
    <meta:user-defined meta:name="DCTERMS.abstract">Instellen voorrangsregeling Zestienroeden – Veensluis De Knipe
</meta:user-defined>
    <meta:user-defined meta:name="OVERHEIDop.verkeersbordcode">B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121 553570</meta:user-defined>
    <meta:user-defined meta:name="OVERHEIDop.versieInformatie"/>
  </office:meta>
</office:document-meta>
</file>